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833in" text:list-level-position-and-space-mode="label-alignment">
          <style:list-level-label-alignment text:label-followed-by="listtab" fo:margin-left="0.9166in" fo:text-indent="-0.58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3444in"/>
    </style:style>
    <style:style style:name="TableColumn3" style:family="table-column">
      <style:table-column-properties style:column-width="1.625in"/>
    </style:style>
    <style:style style:name="TableColumn4" style:family="table-column">
      <style:table-column-properties style:column-width="0.6888in"/>
    </style:style>
    <style:style style:name="TableColumn5" style:family="table-column">
      <style:table-column-properties style:column-width="0.984in"/>
    </style:style>
    <style:style style:name="TableColumn6" style:family="table-column">
      <style:table-column-properties style:column-width="0.1965in"/>
    </style:style>
    <style:style style:name="TableColumn7" style:family="table-column">
      <style:table-column-properties style:column-width="1.0833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1.9687in"/>
    </style:style>
    <style:style style:name="Table1" style:family="table" style:master-page-name="MP0">
      <style:table-properties style:width="7.6784in" fo:margin-left="-0.0236in" table:align="left"/>
    </style:style>
    <style:style style:name="TableRow10" style:family="table-row">
      <style:table-row-properties style:min-row-height="0.5854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break-before="page" style:snap-to-layout-grid="false" fo:text-align="center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Row16" style:family="table-row">
      <style:table-row-properties style:row-height="0.893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31" style:family="table-row">
      <style:table-row-properties style:row-height="0.8756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46" style:family="table-row">
      <style:table-row-properties style:row-height="0.988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61" style:family="table-row">
      <style:table-row-properties style:min-row-height="2.8381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3888in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text-align="justify" fo:line-height="0.3888in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內文" style:family="paragraph">
      <style:paragraph-properties fo:text-align="justify" fo:line-height="0.3888in"/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text-align="justify" fo:line-height="0.3888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3" style:parent-style-name="內文" style:family="paragraph">
      <style:paragraph-properties fo:text-align="justify" fo:line-height="0.3888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84" style:parent-style-name="內文" style:family="paragraph">
      <style:paragraph-properties fo:text-align="justify" fo:line-height="0.3888in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86" style:family="table-row">
      <style:table-row-properties style:min-row-height="3.0361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justify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5">委 <text:s text:c="4"/>任 <text:s text:c="5"/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稱謂</text:p>
          </table:table-cell>
          <table:table-cell table:style-name="TableCell19">
            <text:p text:style-name="P20">姓名(或名稱)</text:p>
          </table:table-cell>
          <table:table-cell table:style-name="TableCell21">
            <text:p text:style-name="P22">性別</text:p>
          </table:table-cell>
          <table:table-cell table:style-name="TableCell23">
            <text:p text:style-name="P24">出生日期</text:p>
          </table:table-cell>
          <table:table-cell table:style-name="TableCell25" table:number-columns-spanned="2">
            <text:p text:style-name="P26">國民身分證統一編號</text:p>
          </table:table-cell>
          <table:covered-table-cell/>
          <table:table-cell table:style-name="TableCell27">
            <text:p text:style-name="P28">職業</text:p>
          </table:table-cell>
          <table:table-cell table:style-name="TableCell29">
            <text:p text:style-name="P30">住所或居所(事務所或營業所)</text:p>
          </table:table-cell>
        </table:table-row>
        <table:table-row table:style-name="TableRow31">
          <table:table-cell table:style-name="TableCell32">
            <text:p text:style-name="P33">委任人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受任人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 table:number-columns-spanned="8">
            <text:p text:style-name="P63"><text:span text:style-name="T64"><text:s text:c="10"/>茲因與</text:span><text:span text:style-name="T65"><text:s text:c="20"/></text:span><text:span text:style-name="T66"><text:s text:c="7"/></text:span><text:span text:style-name="T67"><text:s text:c="3"/></text:span><text:span text:style-name="T68">間長期照顧服務爭議調</text:span><text:span text:style-name="T69">處</text:span><text:span text:style-name="T70">事件，委任</text:span><text:span text:style-name="T71"><text:s text:c="20"/></text:span><text:span text:style-name="T72"><text:s text:c="28"/></text:span><text:span text:style-name="T73"><text:s text:c="2"/></text:span></text:p>
            <text:p text:style-name="P74"><text:span text:style-name="T75"><text:s/></text:span><text:span text:style-name="T76"><text:s/></text:span><text:span text:style-name="T77"><text:s text:c="15"/></text:span><text:span text:style-name="T78">為代理人</text:span><text:span text:style-name="T79">，有代為一切調處行為之權，並有同</text:span><text:span text:style-name="T80">意調處條件、撤回、拾棄或選任代理人等特別代理權。</text:span></text:p>
            <text:p text:style-name="P81">此致</text:p>
            <text:p text:style-name="P82">高雄市政府衛生局</text:p>
            <text:p text:style-name="P83"><text:s text:c="14"/>委任人: <text:s text:c="23"/>(簽名或蓋章)</text:p>
            <text:p text:style-name="P84"><text:span text:style-name="T85"><text:s text:c="14"/>受任人: <text:s text:c="23"/>(簽名或蓋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5">
            <text:p text:style-name="P88"><text:span text:style-name="T89">受</text:span><text:span text:style-name="T90">任人</text:span><text:span text:style-name="T91">正面身分證影本</text:span></text:p>
          </table:table-cell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<text:span text:style-name="T94">受</text:span><text:span text:style-name="T95">任人</text:span><text:span text:style-name="T96">反面身分證影本</text:span></text:p>
          </table:table-cell>
          <table:covered-table-cell/>
          <table:covered-table-cell/>
        </table:table-row>
      </table:table>
      <text:soft-page-break/>
      <text:p text:style-name="內文"><text:span text:style-name="T97">中華民國 <text:s text:c="10"/>年 <text:s text:c="11"/>月 <text:s text:c="1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+1" style:family="paragraph" style:parent-style-name="內文" style:next-style-name="內文">
      <style:paragraph-properties style:text-autospace="none"/>
      <style:text-properties style:font-name="標楷體" style:font-name-asian="標楷體" style:letter-kerning="false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新細明體" fo:color="#4E4E50" style:letter-kerning="false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新細明體" fo:color="#4E4E5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833in" text:list-level-position-and-space-mode="label-alignment">
          <style:list-level-label-alignment text:label-followed-by="listtab" fo:margin-left="0.9166in" fo:text-indent="-0.58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5909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13" style:parent-style-name="頁尾" style:family="paragraph">
      <style:paragraph-properties fo:text-align="center"/>
    </style:style>
    <style:style style:name="T14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13"><text:span text:style-name="T1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高雄市政府醫事審議委員會醫療爭議調處作業說明</dc:title>
    <dc:subject/>
    <meta:initial-creator>user</meta:initial-creator>
    <dc:creator>長期照顧中心 高雄市政府衛生局</dc:creator>
    <meta:creation-date>2025-10-15T01:54:00Z</meta:creation-date>
    <dc:date>2025-10-15T01:54:00Z</dc:date>
    <meta:print-date>2020-07-08T06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5" meta:character-count="438" meta:row-count="3" meta:non-whitespace-character-count="374"/>
  </office:meta>
</office:document-meta>
</file>