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124"/>
    </style:style>
    <style:style style:name="P2" style:family="paragraph" style:parent-style-name="Footer">
      <style:paragraph-properties fo:text-align="center" style:justify-single-word="false"/>
    </style:style>
    <style:style style:name="P3" style:family="paragraph" style:parent-style-name="Standard">
      <style:paragraph-properties fo:margin-left="0.801cm" fo:line-height="0.564cm" fo:text-align="justify" style:justify-single-word="false" fo:orphans="2" fo:widows="2" style:punctuation-wrap="hanging" style:snap-to-layout-grid="false"/>
    </style:style>
    <style:style style:name="P4" style:family="paragraph" style:parent-style-name="Standard">
      <style:paragraph-properties fo:margin-left="0.801cm" fo:line-height="0.564cm" fo:text-align="justify" style:justify-single-word="false" fo:orphans="2" fo:widows="2" fo:text-indent="0.109cm" style:auto-text-indent="false" style:punctuation-wrap="hanging" style:snap-to-layout-grid="false"/>
    </style:style>
    <style:style style:name="P5" style:family="paragraph" style:parent-style-name="Standard">
      <style:paragraph-properties fo:margin-left="4.001cm" fo:line-height="0.564cm" fo:text-align="justify" style:justify-single-word="false" fo:orphans="2" fo:widows="2" fo:text-indent="-1.3cm" style:auto-text-indent="false" style:punctuation-wrap="hanging" style:snap-to-layout-grid="false"/>
    </style:style>
    <style:style style:name="P6" style:family="paragraph" style:parent-style-name="Standard">
      <style:paragraph-properties fo:margin-left="2.376cm" fo:line-height="0.564cm" fo:text-align="justify" style:justify-single-word="false" fo:orphans="2" fo:widows="2" fo:text-indent="-1.58cm" style:auto-text-indent="false" style:punctuation-wrap="hanging" style:snap-to-layout-grid="false"/>
    </style:style>
    <style:style style:name="P7" style:family="paragraph" style:parent-style-name="Standard">
      <style:paragraph-properties fo:margin-left="2.328cm" fo:line-height="0.564cm" fo:text-align="justify" style:justify-single-word="false" fo:orphans="2" fo:widows="2" fo:text-indent="-1.482cm" style:auto-text-indent="false" style:punctuation-wrap="hanging" style:snap-to-layout-grid="false"/>
    </style:style>
    <style:style style:name="P8" style:family="paragraph" style:parent-style-name="Standard">
      <style:paragraph-properties fo:margin-left="2.441cm" fo:line-height="0.564cm" fo:text-align="justify" style:justify-single-word="false" fo:orphans="2" fo:widows="2" fo:text-indent="-1.595cm" style:auto-text-indent="false" style:punctuation-wrap="hanging" style:snap-to-layout-grid="false"/>
    </style:style>
    <style:style style:name="P9" style:family="paragraph" style:parent-style-name="Standard">
      <style:paragraph-properties fo:margin-left="2.417cm" fo:line-height="0.564cm" fo:text-align="justify" style:justify-single-word="false" fo:orphans="2" fo:widows="2" fo:text-indent="-1.6cm" style:auto-text-indent="false" style:punctuation-wrap="hanging" style:snap-to-layout-grid="false"/>
    </style:style>
    <style:style style:name="P10" style:family="paragraph" style:parent-style-name="Standard">
      <style:paragraph-properties fo:margin-left="2.3cm" fo:line-height="0.564cm" fo:text-align="justify" style:justify-single-word="false" style:punctuation-wrap="hanging"/>
    </style:style>
    <style:style style:name="P11" style:family="paragraph" style:parent-style-name="Standard">
      <style:paragraph-properties fo:margin-left="2.985cm" fo:line-height="0.564cm" fo:text-align="justify" style:justify-single-word="false" fo:text-indent="-0.538cm" style:auto-text-indent="false" style:punctuation-wrap="hanging"/>
    </style:style>
    <style:style style:name="P12" style:family="paragraph" style:parent-style-name="Standard">
      <style:paragraph-properties fo:margin-left="3.078cm" fo:line-height="0.564cm" fo:text-align="justify" style:justify-single-word="false" fo:text-indent="-0.538cm" style:auto-text-indent="false" style:punctuation-wrap="hanging"/>
    </style:style>
    <style:style style:name="P13" style:family="paragraph" style:parent-style-name="Standard">
      <style:paragraph-properties fo:margin-left="2.3cm" fo:line-height="0.564cm" fo:text-align="justify" style:justify-single-word="false" style:punctuation-wrap="hanging" style:snap-to-layout-grid="false"/>
    </style:style>
    <style:style style:name="P14" style:family="paragraph" style:parent-style-name="Standard">
      <style:paragraph-properties fo:margin-left="2.117cm" fo:line-height="0.564cm" fo:orphans="2" fo:widows="2" fo:text-indent="-1.27cm" style:auto-text-indent="false" style:punctuation-wrap="hanging" style:snap-to-layout-grid="false"/>
    </style:style>
    <style:style style:name="P15" style:family="paragraph" style:parent-style-name="Standard">
      <style:paragraph-properties fo:margin-left="0.801cm" fo:line-height="0.529cm" fo:text-align="justify" style:justify-single-word="false" fo:orphans="2" fo:widows="2" style:punctuation-wrap="hanging" style:snap-to-layout-grid="false"/>
    </style:style>
    <style:style style:name="P16" style:family="paragraph" style:parent-style-name="Standard">
      <style:paragraph-properties fo:margin-left="2.3cm" fo:line-height="0.529cm" fo:text-align="justify" style:justify-single-word="false" style:punctuation-wrap="hanging"/>
    </style:style>
    <style:style style:name="P17" style:family="paragraph" style:parent-style-name="Standard">
      <style:paragraph-properties fo:margin-left="0.801cm" fo:line-height="0.582cm" fo:text-align="justify" style:justify-single-word="false" fo:orphans="2" fo:widows="2" fo:text-indent="0.109cm" style:auto-text-indent="false" style:punctuation-wrap="hanging" style:snap-to-layout-grid="false"/>
    </style:style>
    <style:style style:name="P18" style:family="paragraph" style:parent-style-name="Standard">
      <style:paragraph-properties fo:margin-left="0.801cm" fo:line-height="0.582cm" fo:text-align="justify" style:justify-single-word="false" fo:orphans="2" fo:widows="2" style:punctuation-wrap="hanging" style:snap-to-layout-grid="false"/>
    </style:style>
    <style:style style:name="P19" style:family="paragraph" style:parent-style-name="Standard">
      <style:paragraph-properties fo:margin-left="2.3cm" fo:line-height="0.582cm" fo:text-align="justify" style:justify-single-word="false" style:punctuation-wrap="hanging"/>
    </style:style>
    <style:style style:name="P20" style:family="paragraph" style:parent-style-name="Standard">
      <style:paragraph-properties fo:margin-left="0.751cm" fo:line-height="0.6cm" fo:text-align="justify" style:justify-single-word="false" style:punctuation-wrap="hanging"/>
    </style:style>
    <style:style style:name="P21" style:family="paragraph" style:parent-style-name="Standard">
      <style:paragraph-properties fo:margin-left="2.447cm" fo:line-height="0.6cm" fo:text-align="justify" style:justify-single-word="false" style:punctuation-wrap="hanging"/>
    </style:style>
    <style:style style:name="P22" style:family="paragraph" style:parent-style-name="Standard">
      <style:paragraph-properties fo:margin-left="2.985cm" fo:line-height="0.6cm" fo:text-align="justify" style:justify-single-word="false" fo:text-indent="-0.538cm" style:auto-text-indent="false" style:punctuation-wrap="hanging"/>
    </style:style>
    <style:style style:name="P23" style:family="paragraph" style:parent-style-name="Standard">
      <style:paragraph-properties fo:margin-left="3.087cm" fo:line-height="0.6cm" fo:text-align="justify" style:justify-single-word="false" fo:text-indent="-0.64cm" style:auto-text-indent="false" style:punctuation-wrap="hanging"/>
    </style:style>
    <style:style style:name="P24" style:family="paragraph" style:parent-style-name="Standard">
      <style:paragraph-properties fo:margin-left="2.3cm" fo:line-height="0.6cm" fo:text-align="justify" style:justify-single-word="false" style:punctuation-wrap="hanging"/>
    </style:style>
    <style:style style:name="P25" style:family="paragraph" style:parent-style-name="Standard">
      <style:paragraph-properties fo:margin-left="0.801cm" fo:line-height="0.6cm" fo:text-align="justify" style:justify-single-word="false" fo:orphans="2" fo:widows="2" style:punctuation-wrap="hanging" style:vertical-align="auto" style:snap-to-layout-grid="false"/>
    </style:style>
    <style:style style:name="P26" style:family="paragraph" style:parent-style-name="Standard">
      <style:paragraph-properties fo:margin-left="0.801cm" fo:line-height="0.6cm" fo:text-align="justify" style:justify-single-word="false" fo:orphans="2" fo:widows="2" style:punctuation-wrap="hanging" style:snap-to-layout-grid="false"/>
    </style:style>
    <style:style style:name="P27" style:family="paragraph" style:parent-style-name="Standard">
      <style:paragraph-properties fo:margin-left="2.902cm" fo:line-height="0.6cm" fo:text-align="justify" style:justify-single-word="false" fo:orphans="2" fo:widows="2" fo:text-indent="-0.501cm" style:auto-text-indent="false" style:punctuation-wrap="hanging" style:snap-to-layout-grid="false"/>
    </style:style>
    <style:style style:name="P28" style:family="paragraph" style:parent-style-name="Standard">
      <style:paragraph-properties fo:margin-left="4.001cm" fo:line-height="0.6cm" fo:text-align="justify" style:justify-single-word="false" fo:orphans="2" fo:widows="2" fo:text-indent="-1.3cm" style:auto-text-indent="false" style:punctuation-wrap="hanging" style:snap-to-layout-grid="false"/>
    </style:style>
    <style:style style:name="P29" style:family="paragraph" style:parent-style-name="annotation_20_text">
      <style:paragraph-properties fo:line-height="0.564cm" fo:text-align="justify" style:justify-single-word="false" fo:orphans="2" fo:widows="2" style:punctuation-wrap="hanging" style:snap-to-layout-grid="false"/>
    </style:style>
    <style:style style:name="P30" style:family="paragraph" style:parent-style-name="annotation_20_text">
      <style:paragraph-properties fo:margin-top="0.545cm" fo:margin-bottom="0cm" style:contextual-spacing="false" fo:line-height="0.564cm" fo:text-align="justify" style:justify-single-word="false" fo:orphans="2" fo:widows="2" style:punctuation-wrap="hanging" style:snap-to-layout-grid="false"/>
    </style:style>
    <style:style style:name="P31" style:family="paragraph" style:parent-style-name="annotation_20_text">
      <style:paragraph-properties fo:margin-top="0.545cm" fo:margin-bottom="0cm" style:contextual-spacing="false" fo:line-height="0.582cm" fo:text-align="justify" style:justify-single-word="false" fo:orphans="2" fo:widows="2" style:punctuation-wrap="hanging" style:snap-to-layout-grid="false"/>
    </style:style>
    <style:style style:name="P32" style:family="paragraph" style:parent-style-name="annotation_20_text">
      <style:paragraph-properties fo:margin-top="0.545cm" fo:margin-bottom="0cm" style:contextual-spacing="false" fo:line-height="0.6cm" fo:text-align="justify" style:justify-single-word="false" fo:orphans="2" fo:widows="2" style:punctuation-wrap="hanging" style:snap-to-layout-grid="false"/>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font-name-asian="微軟正黑體1" style:font-size-asian="15pt" style:font-weight-asian="bold" style:font-name-complex="?????(P)" style:font-size-complex="15pt" style:font-weight-complex="bold"/>
    </style:style>
    <style:style style:name="T3" style:family="text">
      <style:text-properties style:font-name="標楷體" fo:font-size="14pt" style:letter-kerning="false" style:font-name-asian="標楷體1" style:font-size-asian="14pt" style:font-size-complex="14pt" style:font-weight-complex="bold"/>
    </style:style>
    <style:style style:name="T4" style:family="text">
      <style:text-properties style:font-name="標楷體" fo:font-size="14pt" style:font-name-asian="標楷體1" style:font-size-asian="14pt" style:font-size-complex="14pt" style:font-weight-complex="bold"/>
    </style:style>
    <style:style style:name="T5" style:family="text">
      <style:text-properties style:font-name="標楷體" fo:font-size="14pt" style:font-name-asian="標楷體1" style:font-size-asian="14pt" style:language-asian="zh" style:country-asian="HK" style:font-size-complex="14pt" style:font-weight-complex="bold"/>
    </style:style>
    <style:style style:name="T6" style:family="text">
      <style:text-properties style:font-name="標楷體" fo:font-size="14pt" style:font-name-asian="標楷體1" style:font-size-asian="14pt" style:font-name-complex="Arial1" style:font-size-complex="14pt" style:font-weight-complex="bold"/>
    </style:style>
    <style:style style:name="T7" style:family="text">
      <style:text-properties style:font-name="標楷體" fo:font-size="14pt" fo:font-weight="bold" style:font-size-asian="14pt" style:font-weight-asian="bold" style:font-name-complex="?????(P)" style:font-size-complex="14pt" style:font-weight-complex="bold"/>
    </style:style>
    <style:style style:name="T8" style:family="text">
      <style:text-properties style:font-name="標楷體" fo:font-size="14pt" fo:background-color="#ffffff" loext:char-shading-value="0" style:font-name-asian="標楷體1" style:font-size-asian="14pt" style:font-size-complex="14pt" style:font-weight-complex="bold"/>
    </style:style>
    <style:style style:name="T9" style:family="text">
      <style:text-properties style:font-name="標楷體" fo:font-size="14pt" fo:letter-spacing="-0.018cm" style:letter-kerning="false" style:font-name-asian="標楷體1" style:font-size-asian="14pt" style:font-size-complex="14pt" style:font-weight-complex="bold"/>
    </style:style>
    <style:style style:name="T10" style:family="text">
      <style:text-properties style:font-weight-complex="bold"/>
    </style:style>
    <style:style style:name="T11" style:family="text">
      <style:text-properties style:font-name="Times New Roman"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捌、都市發展</text:span><text:span text:style-name="T1"/></text:p>
      <text:p text:style-name="P29" loext:marker-style-name="T2"><text:span text:style-name="T2">一、綜合企劃</text:span><text:span text:style-name="T2"/></text:p>
      <text:p text:style-name="P3" loext:marker-style-name="T3"><text:span text:style-name="T3">（一）推動特貿三都市更新</text:span><text:span text:style-name="T3"/></text:p>
      <text:p text:style-name="P10" loext:marker-style-name="T4"><text:span text:style-name="T4">特貿三3處基地均已完成環評、交評、都設、都更等法定審議程序，並完成都市更新事業計畫及權利變更計畫核定，其中北基地於114年9月3日核定、南基地北側於115年4月9日核定、南基地南於114年12月4日核定。目前持續進行雜項連續壁工程中，預計120年起陸續完工。本案預計更新完成後，本府除分回商業辦公空間外，北基地將提供約5,000坪開放式中軸廣場；南基地北規劃設置5G AIoT創意交流中心；南基地南則由</text:span><text:soft-page-break/><text:span text:style-name="T4">本府取得651坪智匯學院、托育家園公益設施。</text:span><text:span text:style-name="T4"/></text:p>
      <text:p text:style-name="P3" loext:marker-style-name="T3"><text:span text:style-name="T3">（二）辦理多功能經貿園區都市計畫通盤檢討</text:span><text:span text:style-name="T3"/></text:p>
      <text:p text:style-name="P10"><text:span text:style-name="T4">配合本府淨零數位及產業轉型政策，就產業引進、交通運輸、產住合宜、回饋代金、土地使用管制及都市設計等實質變更內容進行檢討，並於114年6月18日、10月9日分階段持續完成本市都委會審議。涉及主要計畫部分，業於114年11月17日提報內政部都委會續審，並於114年12月23日、115年4月7日召開2次專案小組會議。</text:span></text:p>
      <text:p text:style-name="P30" loext:marker-style-name="T2"><text:span text:style-name="T2">二、區域發展暨審議</text:span><text:span text:style-name="T2"/></text:p>
      <text:p text:style-name="P3" loext:marker-style-name="T3"><text:span text:style-name="T3">（一）都市計畫審議通過重要案件</text:span><text:span text:style-name="T3"/></text:p>
      <text:p text:style-name="P10" loext:marker-style-name="T4"><text:span text:style-name="T4">為健全社會福利及促進地方發展，本市都委會115年上半年共</text:span><text:soft-page-break/><text:span text:style-name="T4">召開18次會議（委員會3次、專案小組會議15次），計完成8件審議案，審議通過之重要案件如下：</text:span><text:span text:style-name="T4"/></text:p>
      <text:p text:style-name="P11" loext:marker-style-name="T4"><text:span text:style-name="T4">1.健全社會福利：瑞祥國小設置公共托嬰中心案。</text:span><text:span text:style-name="T4"/></text:p>
      <text:p text:style-name="P11" loext:marker-style-name="T4"><text:span text:style-name="T4">2.促進地方發展：東南水泥原廠區及屏山巷拓寬工程、仁武廣停3用地變更案、鳳山都市計畫第四次通盤檢討（第二階段）、左營地區第四次通盤檢討（第二階段）、岡山第三次通盤檢討等變更案。</text:span><text:span text:style-name="T4"/></text:p>
      <text:p text:style-name="P3" loext:marker-style-name="T3"><text:span text:style-name="T3">（二）非都市土地開發許可審議通過重要案件</text:span><text:span text:style-name="T3"/></text:p>
      <text:p text:style-name="P10" loext:marker-style-name="T4"><text:span text:style-name="T4">115年上半年本市非都市土地使用分區及使用地變更專責審議小</text:span><text:soft-page-break/><text:span text:style-name="T4">組共召開6次專案小組會議，審議中印產業園區、清村生醫產業園區、環保局資源回收細分類廠、大井泵浦產業園區(第一次變更)、根協產業園區(第二次變更)等開發計畫案。</text:span><text:span text:style-name="T4"/></text:p>
      <text:p text:style-name="P15" loext:marker-style-name="T3"><text:span text:style-name="T3">（三）推動鄉村地區整體規劃</text:span><text:span text:style-name="T3"/></text:p>
      <text:p text:style-name="P16" loext:marker-style-name="T4"><text:span text:style-name="T4">依循內政部國土計畫及鄉村地區規劃政策，114年啟動內門、路竹等區整體規劃作業及美濃區聚落規劃作業，透過民眾參與會議瞭解地方需求，並邀請專家學者座談協助提供對策建議，研擬鄉村地區聚落發展空間議題之規劃策略。</text:span><text:span text:style-name="T4"/></text:p>
      <text:p text:style-name="P30" loext:marker-style-name="T7"><text:span text:style-name="T2">三、都市規劃</text:span></text:p>
      <text:p text:style-name="P3"><text:span text:style-name="T3">（一）變更鐵路地下化增額容積土地使用分區管制及修訂許可要點</text:span></text:p>
      <text:p text:style-name="P10"><text:span text:style-name="T3">因應本市容移要點改採市價計算代金，配合修訂增額容積折繳</text:span><text:soft-page-break/><text:span text:style-name="T3">代金辦理方式；考量增額容積提升周邊公共設施負擔之外部性，增訂公共設施保留地折抵方式，辦理變更增額容積土地使用分區管制暨修訂「高雄市政府審查高雄鐵路地下化延伸鳳山計畫增額容積申請案件許可要點」，本案都市計畫土地使用分區管制變更與許可要點修訂皆已於115年3月20日發布實施。</text:span></text:p>
      <text:p text:style-name="P3" loext:marker-style-name="T3"><text:span text:style-name="T3">（二）配合北高雄科技廊帶檢討都市計畫</text:span><text:span text:style-name="T3"/></text:p>
      <text:p text:style-name="P12" loext:marker-style-name="T3"><text:span text:style-name="T3">1.本府與中央攜手推動籌設南部科學園區高雄第三園區(楠梓園區)，將全區轉型為循環技術及材料研發、半導體先進產業之S廊帶核心樞紐，園區之都市計畫變更已於115年5月</text:span><text:soft-page-break/><text:span text:style-name="T3">19日公告公開展覽。依行政院「美中科技戰下臺灣半導體前瞻科研及人才布局」，延續產業廊帶與厚植南部半導體產業發展量能，白埔產業園區主要計畫及細部計畫皆於115年1月16日發布實施。</text:span><text:span text:style-name="T3"/></text:p>
      <text:p text:style-name="P11"><text:span text:style-name="T3">2.配合S廊帶戰略布局及捷運岡山路竹延伸線第二階段綜合規劃獲行政院核定，陸續推動北高雄各都市計畫通盤檢討作業。岡山第三次通盤檢討於114年12月經內政部都委會審竣，配合主要計畫修正內容亦於115年5月28日市都委會第141次審議通過，並自115年5月29日辦理第2次公開展覽；路竹</text:span><text:soft-page-break/><text:span text:style-name="T3">第四次通盤檢討已於115年7月市都委會審議通過。</text:span></text:p>
      <text:p text:style-name="P3" loext:marker-style-name="T3"><text:span text:style-name="T3">（三）辦理鳳山都市計畫通盤檢討及中崙農業區規劃</text:span><text:span text:style-name="T3"/></text:p>
      <text:p text:style-name="P10"><text:span text:style-name="T3">因應鳳山區近年藝文、捷運及鐵路軌道等建設引領城市風貌與生活型態的轉變，本府於112年5月啟動鳳山都市計畫通盤檢討公開徵求意見，已舉辦4場綜合性座談會、11場主題性座談會與工作坊廣徵民意，辦理中崙農業區、公保地解編等。113年為提升中崙</text:span><text:span text:style-name="T4">農業</text:span><text:span text:style-name="T3">區開發意願調查回收率，針對地主又增辦2場座談會，將全面檢討土地使用的規劃，引領鳳山朝向綠色運輸之宜居城市發展。全案於114年6月完成都市計畫草案公展作</text:span><text:soft-page-break/><text:span text:style-name="T3">業，已召開13次市都委會專案小組審議，114年12月市都委會大會審議通過第一階段，115年3月已將第一階段案件報內政部都委會審議核定，並於115年4月召開第一次部都委會專案小組。第二階段案件（涉及建軍段都市計畫擴大案及中崙農業區變更案），於115年5月28日經本市都委會審議通過，於115年6月29日報內政部審議。</text:span></text:p>
      <text:p text:style-name="P4"><text:span text:style-name="T3">（四）辦理國家重點領域校際研教園區(清大、交大)規劃</text:span></text:p>
      <text:p text:style-name="P10" loext:marker-style-name="T3"><text:span text:style-name="T3">為推動「國家重點領域校際研教園區」計畫，清大、交大分部將推動產學共創半導體、人工智慧、淨零碳排、智慧城市等科</text:span><text:soft-page-break/><text:span text:style-name="T3">技領域教學、研發中心，培育高階科技、管理人才，促進區域產學發展。為加速推動設校計畫，本府配合變更相關土地使用分區與管制規定，於114年6月發布實施；另清大(舊左中)都市計畫變更案於115年4月24日發布實施。</text:span><text:span text:style-name="T3"/></text:p>
      <text:p text:style-name="P17"><text:span text:style-name="T3">（五）配合國道七號興建辦理沿線都市計畫變更</text:span></text:p>
      <text:p text:style-name="P19" loext:marker-style-name="T3"><text:span text:style-name="T3">為強化高雄港聯外交通，並紓解國道1號壅塞現況，行政院於112年3月核定國道七號高雄段新建工程建設計畫，路線全長約23公里，途經大社、仁武、澄清湖特定區、鳥松(仁美地區)、大坪頂以東、大寮、大坪頂特定區及原高雄市等8處主要計畫</text:span><text:soft-page-break/><text:span text:style-name="T3">及3處細部計畫區。本府配合辦理都市計畫變更作業，已於114年6月、12月經本市及內政部都委會審議通過，各計畫區陸續於114年12月至115年3月發布實施(全線皆已發布實施)。</text:span><text:span text:style-name="T3"/></text:p>
      <text:p text:style-name="P31" loext:marker-style-name="T2"><text:span text:style-name="T2">四、都市設計</text:span><text:span text:style-name="T2"/></text:p>
      <text:p text:style-name="P18" loext:marker-style-name="T3"><text:span text:style-name="T3">（一）都市設計及土地使用開發許可審議委員會審議業務</text:span><text:span text:style-name="T3"/></text:p>
      <text:p text:style-name="P19"><text:span text:style-name="T3">本市都市設計審議委員會115年上半年共召開23場次會議(委員會9場及幹事會14場)，計完成42案審議及1件建築師簽證核備案。</text:span></text:p>
      <text:p text:style-name="P18" loext:marker-style-name="T10"><text:span text:style-name="T3">（二）辦理愛河沿線地區景觀都市設計綱要計畫</text:span><text:span text:style-name="T3"/></text:p>
      <text:p text:style-name="P19" loext:marker-style-name="T3"><text:span text:style-name="T3">蒐集市民對於愛河流域沿線地區之發展意見與想法，透過專家學者座談會與工作坊形式，於115年舉辦6場民眾參與活動在</text:span><text:soft-page-break/><text:span text:style-name="T3">案；刻針對未來發展願景、都市設計基準、後續執行建議與行動計畫等內容，研擬都市設計綱要計畫，作為未來愛河沿線地區開發之參考內容。</text:span><text:span text:style-name="T3"/></text:p>
      <text:p text:style-name="P31" loext:marker-style-name="T2"><text:span text:style-name="T2">五、社區營造</text:span><text:span text:style-name="T2"/></text:p>
      <text:p text:style-name="P18" loext:marker-style-name="T3"><text:span text:style-name="T3">（一）協助社區營造特色空間及創意亮點</text:span><text:span text:style-name="T3"/></text:p>
      <text:p text:style-name="P19" loext:marker-style-name="T3"><text:span text:style-name="T3">本府透過社區環境營造補助方案及社區規劃師輔導機制，協助社區自主參與環境改善與營造在地特色，自100年推動迄今，累計完成649處社區亮點營造。115年杉林區日光小林社區「Hi o hui一起給力」、旗山區山澗八里永續促進會「山澗八里驛站」及湖內區湖庄社區「四季香草園」等營造成果，榮獲2025</text:span><text:soft-page-break/><text:span text:style-name="T3">年建築園冶獎「社區景觀營造類」肯定。</text:span><text:span text:style-name="T3"/></text:p>
      <text:p text:style-name="P18"><text:span text:style-name="T3">（二）</text:span><text:span text:style-name="T4">持續推動</text:span><text:span text:style-name="T5">「</text:span><text:span text:style-name="T4">高雄市社區營造實施計畫」</text:span></text:p>
      <text:p text:style-name="P19" loext:marker-style-name="T3"><text:span text:style-name="T3">本府持續推動「高雄市社區營造實施計畫」，透過多元輔助機制，提供社區申請「零碳綠環境」與「多元整合型」之新增社造點及維護管理等2類補助，導入淨零排放理念，並將溫室氣體減量措施納入提案評選之評分項目，引導社區推動低碳工法、資源循環利用、原生植栽固碳及綠美化等行動，提升生活環境品質與在地特色，逐步建構低碳永續家園。</text:span><text:span text:style-name="T3"/></text:p>
      <text:p text:style-name="P19" loext:marker-style-name="T3"><text:span text:style-name="T3">為促進跨世代合作，115年導入青年參與，鼓勵18至45歲青年</text:span><text:soft-page-break/><text:span text:style-name="T3">與社區共同投入資源調查、計畫撰寫、提案簡報及後續實作，並以創意與專業協助推動社區營造。青年參與可為地方帶來新的視角與創新能量，也有助於培養其對在地文化與永續議題的理解，提升社區自我營造能力並強化永續發展動能。115年已受理審查21件新增社造點提案。</text:span><text:span text:style-name="T3"/></text:p>
      <text:p text:style-name="P20"><text:span text:style-name="T3">（三）</text:span><text:span text:style-name="T4">爭取「城鎮風貌及創生環境營造計畫」補助經費</text:span></text:p>
      <text:p text:style-name="P21" loext:marker-style-name="T4"><text:span text:style-name="T4">115年4月</text:span><text:span text:style-name="T5">獲國土署核定</text:span><text:span text:style-name="T4">政策引導型提案「115年高雄市左營歷史城鎮風貌眷村『文化行旅』綠廊道計畫」、「高雄市新客家文化園區外苑綠色基盤改造案」、「115年度高雄市左營區華</text:span><text:soft-page-break/><text:span text:style-name="T4">夏西北扶輪公園綠意新生再造計畫」、「岡山區劉厝白米社區共融營造計畫」、「115年高雄市楠梓6號公園芒果樹下共融生活改造計畫」等5案，計畫總經費計4,250萬元。</text:span></text:p>
      <text:p text:style-name="P32" loext:marker-style-name="T2"><text:span text:style-name="T2">六、都市更新</text:span><text:span text:style-name="T2"/></text:p>
      <text:p text:style-name="P25"><text:span text:style-name="T3">（一）推動公辦都更，藉助公共建設吸引民間投資</text:span></text:p>
      <text:p text:style-name="P22"><text:span text:style-name="T3">1.</text:span><text:span text:style-name="T4">因應</text:span><text:span text:style-name="T3">科技產業進駐高雄，上下游產業群聚帶來的住商需求，本府加速公辦都更推動，同時提升公共行政服務設施效能，帶動城市產業升級，除捷運鳳山國中站周邊都更案外，已有18件成功簽約（包括前鎮特貿三3基地、亞灣智慧公宅二期、前金後金段、舊市議會、左營高鐵科技之心2基地、機二十</text:span><text:soft-page-break/><text:span text:style-name="T3">2基地、海軍眷村一期3基地、岡山行政中心、87期46地號、苓雅清潔隊、楠梓R17-A5、車專四五及長明派出所），合計將可帶動2,053億元投資開發。</text:span></text:p>
      <text:p text:style-name="P23" loext:marker-style-name="T3"><text:span text:style-name="T3">2.本府目前有2件公辦都更案招商中（包括楠梓R17-A6、左營果貿2地號），預估可再吸引218億元投資，本府將持續推動公辦都更，結合運動產業、社福、文化建設及捷運場站TOD發展，完善科技產業所需居住與就業環境，帶動城市核心轉型與區域發展。</text:span><text:span text:style-name="T3"/></text:p>
      <text:p text:style-name="P25" loext:marker-style-name="T3"><text:span text:style-name="T3">（二）協助民辦都更，強化都更培力並加速審議</text:span><text:span text:style-name="T3"/></text:p>
      <text:p text:style-name="P11" loext:marker-style-name="T3"><text:soft-page-break/><text:span text:style-name="T3">1.為推動民辦都更，本府提出「輔導民間自主都市更新五八八專案」協助社區成立更新會，迄今已核准立案10處都市更新會，4處核准籌組更新會，並首創「最高150萬元第一桶金」補助更新會先期規劃作業費，透過工作坊協助社區整合出最大共識，目前已有2處社區辦理中。</text:span><text:span text:style-name="T3"/></text:p>
      <text:p text:style-name="P11" loext:marker-style-name="T3"><text:span text:style-name="T3">2.本府114年8月成立高住都中心，115年擴大區域型都更工作站至6處，並於10處區公所設行動工作站，提供都更專業法令諮詢；中心亦定期舉辦都更系列教育講習課程，邀請民眾參加，提升市民都更專業知能中心，也協助將本市更新會</text:span><text:soft-page-break/><text:span text:style-name="T3">分級分類，邀請專家學者提供諮詢輔導，預定116年起將接手全市都更輔導團業務。</text:span><text:span text:style-name="T3"/></text:p>
      <text:p text:style-name="P22" loext:marker-style-name="T3"><text:span text:style-name="T3">3.為加速已完成整合之都更重建案推動，民間報核案件本府皆比照「高雄都更168專案」加速審理，110年迄今已核定5案，規模約1,150戶，投資額超過106億元，另有5案審理中。</text:span><text:span text:style-name="T3"/></text:p>
      <text:p text:style-name="P30" loext:marker-style-name="T2"><text:span text:style-name="T2">七、住宅發展</text:span><text:span text:style-name="T2"/></text:p>
      <text:p text:style-name="P3" loext:marker-style-name="T3"><text:span text:style-name="T3">（一）加速社會住宅興辦</text:span><text:span text:style-name="T3"/></text:p>
      <text:p text:style-name="P24"><text:span text:style-name="T3">本府成立「高雄市社會住宅推動平台」，不定期邀請</text:span><text:span text:style-name="T6">國土管理署</text:span><text:span text:style-name="T3">、國家住都中心及本府相關局處共同研商推動社會住宅之對</text:span><text:soft-page-break/><text:span text:style-name="T3">策，並縮短行政流程，加速本市社宅興建，截至115年6月，已召開20次平台會議。</text:span></text:p>
      <text:p text:style-name="P24" loext:marker-style-name="T3"><text:span text:style-name="T3">本市社會住宅由本府及國家住都中心一同興建，自110年啟動工程發包，截至115年6月，完工營運中3,615戶、興建中(含已決標)19,440戶，合計已推動23,055戶社會住宅，並陸續完工啟用，讓民眾有更多元及優質的居住環境。</text:span><text:span text:style-name="T3"/></text:p>
      <text:p text:style-name="P26" loext:marker-style-name="T3"><text:span text:style-name="T3">（二）新建社宅統包工程</text:span><text:span text:style-name="T3"/></text:p>
      <text:p text:style-name="P24"><text:span text:style-name="T3">截至115年6月底，「岡山區大鵬九村社會住宅」已完成所有結構體，刻施作各樓層裝修及機水電管線工程，預計115年10</text:span><text:soft-page-break/><text:span text:style-name="T3">月完成北基地、11月份完成南基地，提供625戶社宅；「大寮社會住宅(第一期)」已完成所有結構體，刻施作各樓層裝修及機水電管線工程，預計115年7月完工，提供384戶社宅；「前鎮亞灣智慧公宅(第一期)」已完成所有結構體，刻施作各樓層裝修及機水電管線工程，預計115年10月取得使用執照，提供634戶社宅；「三民新都段公營出租住宅」刻進行第二階段地質改良，預計年底完成部分地下結構體，提供114戶社宅。</text:span></text:p>
      <text:p text:style-name="P26"><text:span text:style-name="T3">（三）運用囤房稅稅收開辦多項加碼補貼方案</text:span></text:p>
      <text:p text:style-name="P27"><text:span text:style-name="T4">1.115年度</text:span><text:span text:style-name="T3">中央</text:span><text:span text:style-name="T4">300億擴大租金補貼於115年1月開辦，持續辦理至115年底，</text:span><text:span text:style-name="T3">地方政府</text:span><text:span text:style-name="T4">協助受理申請、補件及審核核定，統計至115年6月30日止，本市申請戶約有12萬4千多戶，已核定約10萬8千餘戶。</text:span></text:p>
      <text:p text:style-name="P27"><text:span text:style-name="T4">2.搭配</text:span><text:span text:style-name="T3">中央</text:span><text:span text:style-name="T4">擴大租金補貼專案，本府運用囤房稅收入，加碼開辦增額</text:span><text:span text:style-name="T3">租金</text:span><text:span text:style-name="T4">補貼、社宅租金折減、育兒租金補貼及首購住宅貸款利息補貼等措施，減輕民眾在高雄的居住負擔。</text:span></text:p>
      <text:p text:style-name="P28" loext:marker-style-name="T4"><text:soft-page-break/><text:span text:style-name="T3">（1）</text:span><text:span text:style-name="T4">增額租金補貼</text:span><text:span text:style-name="T8">：</text:span><text:span text:style-name="T4">在高雄市租屋的民眾，家戶平均每人月所得介於48,121元至56,120元間者（中央為48,120元以下）提供租金補貼，統計至115年6月30日止，共計414戶申請戶，已核定144戶。</text:span></text:p>
      <text:p text:style-name="P28" loext:marker-style-name="T4"><text:span text:style-name="T3">（2）</text:span><text:span text:style-name="T4">社宅租金折減：112年凱旋青樹社宅開始實施，一般戶租金從市價8折折減為市價7.5折、關懷戶則從6折折減為5折，調降後凱旋青樹社宅租金介於3,500元至17,200元之間。</text:span></text:p>
      <text:p text:style-name="P28" loext:marker-style-name="T4"><text:span text:style-name="T4">（3）加碼育兒租金補貼：本市於115年加碼升級育兒租金補貼3.0方案，針對300億擴大租金補貼及本市增額租金補貼核定戶，及入住本市興建之社宅承租戶，其育有12歲以下子女者，加碼給予育兒家庭一次性租金補貼，1名12歲以下子女給予4,000元租金補貼，2名給予8,000元，3名以上給予12,000元。育有0-2歲子女再加碼50%，生兩胎家庭再加碼50%，三胎以上家庭加碼翻倍，設籍本市再加碼補貼2,000元，多項加碼補貼措施，減輕家庭租屋及育兒負擔。</text:span><text:span text:style-name="T4"/></text:p>
      <text:p text:style-name="P5" loext:marker-style-name="T4"><text:span text:style-name="T4">（4）首購族購屋貸款利息補貼：搭配高雄銀行推出「雄易居」首購優惠房貸方案，貸款上限800萬元，貸款期間最長30年，最高可貸8成；本府與高銀共同補助利率0.45%，本府補貼利率1碼0.25%，補貼年期3年。</text:span><text:span text:style-name="T4"/></text:p>
      <text:p text:style-name="P3" loext:marker-style-name="T3"><text:span text:style-name="T3">（四）社會住宅包租代管提供多元居住選擇</text:span><text:span text:style-name="T3"/></text:p>
      <text:p text:style-name="P10" loext:marker-style-name="T3"><text:span text:style-name="T3">配合中央社會住宅包租代管政策，本府委託民間租賃業者將民間空餘屋轉作社會住宅，媒合有需求的民眾租住，除享有低於市場行情之租金，並提供弱勢戶租金補助，讓有租屋需求的青年與弱勢民眾有更多元的居住選擇。於112年9月開辦第4期計</text:span><text:soft-page-break/><text:span text:style-name="T3">畫，截至115年6月底，本市已媒合4,147戶，115年中旬開辦第5期計畫。</text:span><text:span text:style-name="T3"/></text:p>
      <text:p text:style-name="P6" loext:marker-style-name="T3"><text:span text:style-name="T3">（五）針對目前入住社宅的獨居長者，以凱旋青樹社宅為示範，社宅管理公司聘有社工，定期辦理訪視與關懷服務，並與社會局合作試辦「高雄市在宅緊急救援連線服務」，相關費用由市府全額補助，協助長者緊急狀況 處置處理。後續將視辦理成效評估逐步擴大推動至其他社宅。</text:span><text:span text:style-name="T3"/></text:p>
      <text:p text:style-name="P30" loext:marker-style-name="T2"><text:span text:style-name="T2">八、都市開發</text:span><text:span text:style-name="T2"/></text:p>
      <text:p text:style-name="P3" loext:marker-style-name="T3"><text:span text:style-name="T3">（一）持續推動左營區機20公辦都更招商</text:span><text:span text:style-name="T3"/></text:p>
      <text:p text:style-name="P10"><text:span text:style-name="T3">左營區大中路與民族路口舊水肥廠(機20)公辦都更，變更都市計畫為1.4公頃第5種住宅區及0.4公頃的公園及廣場用地，規劃為兩單元，採公辦都更權利變換方式開發。本案都市更新事業及權利變換計畫已報核，更新完成後市府除分回房地外，另可取得1棟公務辦公大樓、1棟社會住宅與社福設施及開闢完成</text:span><text:soft-page-break/><text:span text:style-name="T3">的公園。</text:span></text:p>
      <text:p text:style-name="P3" loext:marker-style-name="T3"><text:span text:style-name="T3">（二）與台糖公司合作活化旗山糖廠 </text:span><text:span text:style-name="T3"/></text:p>
      <text:p text:style-name="P10" loext:marker-style-name="T3"><text:span text:style-name="T3">本府與台糖公司合作活化閒置多年的旗山糖廠，打造為「東九道之驛-旗糖農創園區」，作為農產加工加值、綠色農業循環經濟、體驗經濟與數位機能之產業微型園區，提供在地微型企業經營空間。同時，園區開放作為周邊居民休憩及戶外活動場域，提升公共空間服務機能，補足旗美地區公園綠地資源需求。</text:span><text:span text:style-name="T3"/></text:p>
      <text:p text:style-name="P10" loext:marker-style-name="T3"><text:span text:style-name="T3">持續透過多元行銷及主題活動活絡園區營運，115年5月23日辦理「旗糖農創園區親子劇場活動」，結合淨零永續、環境教</text:span><text:soft-page-break/><text:span text:style-name="T3">育及親子藝文展演，吸引民眾參與。</text:span><text:span text:style-name="T3"/></text:p>
      <text:p text:style-name="P3"><text:span text:style-name="T3">（三）七賢國中舊校址</text:span><text:span text:style-name="T9">市有土地招商</text:span></text:p>
      <text:p text:style-name="P13"><text:span text:style-name="T3">七賢國中舊校</text:span><text:span text:style-name="T9">西南側市有土地採短期標租方式，引入零售賣場與停車場，點亮愛河沿岸並串聯周邊商業活動，本案已於114年12月19日取得賣場建造執照，並於115年4月申報開工。</text:span></text:p>
      <text:p text:style-name="P3" loext:marker-style-name="T3"><text:span text:style-name="T3"><text:s/>(四) 辦理都市計畫樁位測設，加速都市開發建設</text:span><text:span text:style-name="T3"/></text:p>
      <text:p text:style-name="P13" loext:marker-style-name="T3"><text:span text:style-name="T3">配合都市計畫發布及公共工程、防洪工程等建設需求，辦理都市計畫樁位測設作業，115年1月至6月完成「擬定高雄新市鎮特定區細部計畫（配合白埔產業園區設置計畫）案」等26案都市計畫樁位測定作業，協助各項建設計畫順利推動。</text:span><text:span text:style-name="T3"/></text:p>
      <text:p text:style-name="P3" loext:marker-style-name="T3"><text:span text:style-name="T3">（五）大樹舊鐵橋國定古蹟維護</text:span><text:span text:style-name="T3"/></text:p>
      <text:p text:style-name="P13" loext:marker-style-name="T3"><text:span text:style-name="T3">本府受台鐵公司委託辦理國定古蹟大樹舊鐵橋維護管理作業，持續加強設施巡查、環境維護及保養修繕，落實古蹟永續保存與活化利用；該場域兼具文化教育及休憩功能，已成為市民及遊客重要的休閒遊憩據點。</text:span><text:span text:style-name="T3"/></text:p>
      <text:p text:style-name="P30" loext:marker-style-name="T2"><text:span text:style-name="T2">九、推動大林蒲遷村計畫</text:span><text:span text:style-name="T2"/></text:p>
      <text:p text:style-name="P7" loext:marker-style-name="T3"><text:span text:style-name="T3">（一）大林蒲遷村計畫各項工作及所需經費800億元，已納入行政院 112年12月4日核定經濟部之修訂「新材料循環產業園區」計畫辦理。本府自113年6月召開第5次說明會以來，多數鄉親表達加速遷村的殷切期盼，本府與經濟部亦積極回應，持續加快環評與都市計畫審查等相關程序。</text:span><text:span text:style-name="T3"/></text:p>
      <text:p text:style-name="P7" loext:marker-style-name="T3"><text:span text:style-name="T3">（二）經濟部已經正式啟動新材料循環產業園區環境影響評估、都市計畫變更及可行性規劃等遷村所需的法定程序，皆已於中央各部會依法審議中。環境部已於115年5月15日召開第二階段環評第1次專案小組審查會議；都市計畫變更經內政部都委會2次專案小組聽取簡報後已獲致共識，將於區段徵收計畫公益性及必要性評估報告獲土徵小組認可後，提內政部都委會大會審議。</text:span><text:span text:style-name="T3"/></text:p>
      <text:p text:style-name="P8" loext:marker-style-name="T3"><text:span text:style-name="T3">（三）遷村安置地都計變更經內政部都委會聽取簡報後，已獲致共識，預計併同新材料循環產業園區變更案提大會審議。不涉及主要計畫變更的部分，已於115年6月16日公告發布實施第一階段，以利安置地公共設施工程進度推展。</text:span><text:span text:style-name="T3"/></text:p>
      <text:p text:style-name="P7" loext:marker-style-name="T3"><text:span text:style-name="T3">（四）本府將積極協助經濟部完成上開法定作業程序，預計115年底可完成新材料循環產業園區設置編定，屆時可依法與鄉親簽約、進入實質遷村。</text:span><text:span text:style-name="T3"/></text:p>
      <text:p text:style-name="P9"><text:span text:style-name="T3">（五）為順利銜接實質遷村，本府將自115年1月起陸續辦理宗教設施、住商區土地及非住商區土地價購的協議工作；遷村安置地的公共設施也將陸續開工及</text:span><text:span text:style-name="T4">設計。</text:span></text:p>
      <text:p text:style-name="P14"><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1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Standard" style:default-outline-level="2" style:list-style-name="" style:class="text">
      <style:paragraph-properties fo:margin-top="0.176cm" fo:margin-bottom="0.176cm" style:contextual-spacing="false" fo:orphans="2" fo:widows="2" fo:hyphenation-ladder-count="no-limit" style:vertical-align="auto"/>
      <style:text-properties style:font-name="新細明體" fo:font-family="新細明體" style:font-family-generic="roman" style:font-pitch="variable" fo:font-size="18pt" fo:font-weight="bold" style:letter-kerning="false" style:font-size-asian="18pt" style:font-weight-asian="bold" style:font-name-complex="新細明體1" style:font-family-complex="新細明體" style:font-family-generic-complex="system" style:font-pitch-complex="variable" style:font-size-complex="18pt" style:font-weight-complex="bold" fo:hyphenate="tru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
      <style:text-properties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size-complex="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Calibri Light" fo:font-family="'Calibri Light'" style:font-family-generic="roman" style:font-pitch="variable" fo:font-size="9pt" style:font-size-asian="9pt" style:font-size-complex="9pt"/>
    </style:style>
    <style:style style:name="_30_01-一" style:display-name="001-一" style:family="paragraph" style:parent-style-name="Standard">
      <style:paragraph-properties fo:margin-left="0.529cm" fo:margin-right="0.088cm" fo:line-height="0.564cm" fo:text-align="justify" style:justify-single-word="false" fo:text-indent="-0.353cm" style:auto-text-indent="false" style:vertical-align="auto" style:snap-to-layout-grid="false"/>
      <style:text-properties style:font-name="標楷體" fo:font-family="標楷體" style:font-family-generic="roman" style:font-pitch="variable" style:font-name-asian="標楷體1" style:font-family-asian="標楷體" style:font-family-generic-asian="system" style:font-pitch-asian="variable" style:font-size-complex="12pt"/>
    </style:style>
    <style:style style:name="List_20_Paragraph" style:display-name="List Paragraph" style:family="paragraph" style:parent-style-name="Standard">
      <style:paragraph-properties fo:margin-left="0.847cm"/>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30_01.全部標題" style:display-name="001.全部標題" style:family="paragraph" style:parent-style-name="Standard">
      <style:paragraph-properties fo:margin-left="2.893cm" fo:text-align="justify" style:justify-single-word="false" fo:hyphenation-ladder-count="no-limit" fo:text-indent="-0.564cm" style:auto-text-indent="false" style:vertical-align="auto" style:snap-to-layout-grid="fals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size-complex="16pt"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註解文字_20_字元" style:display-name="註解文字 字元" style:family="text">
      <style:text-properties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尾_20_字元" style:display-name="頁尾 字元" style:family="text">
      <style:text-properties style:font-name="Calibri" fo:font-family="Calibri"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首_20_字元" style:display-name="頁首 字元" style:family="text">
      <style:text-properties style:font-name="Calibri" fo:font-family="Calibri"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text-properties style:font-name="Calibri Light" fo:font-family="'Calibri Light'"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標題_20_2_20_字元" style:display-name="標題 2 字元" style:family="text">
      <style:text-properties style:font-name="新細明體" fo:font-family="新細明體" style:font-family-generic="roman" style:font-pitch="variable" fo:font-size="18pt" fo:font-weight="bold" style:letter-kerning="false" style:font-size-asian="18pt" style:font-weight-asian="bold" style:font-name-complex="新細明體1" style:font-family-complex="新細明體" style:font-family-generic-complex="system" style:font-pitch-complex="variable" style:font-size-complex="18pt" style:font-weight-complex="bold"/>
    </style:style>
    <style:style style:name="_30_01.全部標題_20_字元" style:display-name="001.全部標題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Times New Roman"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9" style:layout-grid-base-height="2.729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147</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凌廣梅</meta:initial-creator>
    <dc:creator>芳如 林</dc:creator>
    <meta:editing-cycles>4</meta:editing-cycles>
    <meta:print-date>2026-07-03T08:36:00</meta:print-date>
    <meta:creation-date>2026-07-08T01:17:00</meta:creation-date>
    <dc:date>2026-07-08T13:58:00</dc:date>
    <meta:editing-duration>PT4M</meta:editing-duration>
    <meta:generator>LibreOffice/7.6.5.2$Windows_x86 LibreOffice_project/38d5f62f85355c192ef5f1dd47c5c0c0c6d6598b</meta:generator>
    <meta:document-statistic meta:table-count="0" meta:image-count="0" meta:object-count="0" meta:page-count="24" meta:paragraph-count="83" meta:word-count="6280" meta:character-count="6658" meta:non-whitespace-character-count="6650"/>
    <meta:user-defined meta:name="AppVersion">16.0000</meta:user-defined>
    <meta:template xlink:type="simple" xlink:actuate="onRequest" xlink:title="Normal" xlink:href=""/>
  </office:meta>
</office:document-meta>
</file>