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?????(P)" svg:font-family="?????(P)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rdia New" svg:font-family="'Cordia New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sөũ" svg:font-family="sөũ" style:font-family-generic="roman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華康中黑體(P)" svg:font-family="華康中黑體(P)" style:font-family-generic="system" style:font-pitch="variable"/>
  </office:font-face-decls>
  <office:automatic-styles>
    <style:style style:name="P1" style:family="paragraph" style:parent-style-name="_40_大大標" style:master-page-name="Standard">
      <style:paragraph-properties fo:margin-top="0cm" fo:margin-bottom="0.635cm" style:contextual-spacing="false" fo:hyphenation-ladder-count="no-limit" style:page-number="328" style:vertical-align="baselin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List_20_Paragraph">
      <style:paragraph-properties fo:margin-left="1.647cm" fo:line-height="0.564cm" fo:text-align="justify" style:justify-single-word="false" fo:orphans="2" fo:widows="2" fo:text-indent="-0.61cm" style:auto-text-indent="false" style:punctuation-wrap="hanging" style:snap-to-layout-grid="false">
        <style:tab-stops>
          <style:tab-stop style:position="2.321cm"/>
        </style:tab-stops>
      </style:paragraph-properties>
    </style:style>
    <style:style style:name="P4" style:family="paragraph" style:parent-style-name="List_20_Paragraph">
      <style:paragraph-properties fo:margin-left="2.542cm" fo:line-height="0.564cm" fo:text-align="justify" style:justify-single-word="false" fo:orphans="2" fo:widows="2" fo:text-indent="-1.501cm" style:auto-text-indent="false" style:punctuation-wrap="hanging" style:snap-to-layout-grid="false">
        <style:tab-stops>
          <style:tab-stop style:position="2.321cm"/>
        </style:tab-stops>
      </style:paragraph-properties>
    </style:style>
    <style:style style:name="P5" style:family="paragraph" style:parent-style-name="List_20_Paragraph">
      <style:paragraph-properties fo:margin-left="2.251cm" fo:line-height="0.564cm" fo:text-align="justify" style:justify-single-word="false" fo:orphans="2" fo:widows="2" fo:text-indent="-1cm" style:auto-text-indent="false" style:punctuation-wrap="hanging" style:snap-to-layout-grid="false">
        <style:tab-stops>
          <style:tab-stop style:position="2.251cm"/>
        </style:tab-stops>
      </style:paragraph-properties>
    </style:style>
    <style:style style:name="P6" style:family="paragraph" style:parent-style-name="List_20_Paragraph">
      <style:paragraph-properties fo:margin-left="3.6cm" fo:line-height="0.572cm" fo:text-align="justify" style:justify-single-word="false"/>
    </style:style>
    <style:style style:name="P7" style:family="paragraph" style:parent-style-name="List_20_Paragraph">
      <style:paragraph-properties fo:margin-left="3.6cm" fo:line-height="0.582cm" fo:text-align="justify" style:justify-single-word="false"/>
    </style:style>
    <style:style style:name="P8" style:family="paragraph" style:parent-style-name="List_20_Paragraph">
      <style:paragraph-properties fo:margin-left="2.251cm" fo:line-height="0.582cm" fo:text-align="justify" style:justify-single-word="false" fo:orphans="2" fo:widows="2" fo:text-indent="-1cm" style:auto-text-indent="false" style:punctuation-wrap="hanging" style:snap-to-layout-grid="false">
        <style:tab-stops>
          <style:tab-stop style:position="2.251cm"/>
        </style:tab-stops>
      </style:paragraph-properties>
    </style:style>
    <style:style style:name="P9" style:family="paragraph" style:parent-style-name="Standard" style:list-style-name="WWNum2">
      <style:paragraph-properties fo:margin-left="3.201cm" fo:line-height="0.564cm" fo:text-align="justify" style:justify-single-word="false" fo:orphans="2" fo:widows="2" fo:text-indent="-0.501cm" style:auto-text-indent="false" style:punctuation-wrap="hanging" style:snap-to-layout-grid="false"/>
    </style:style>
    <style:style style:name="P10" style:family="paragraph" style:parent-style-name="Standard" style:list-style-name="WWNum3">
      <style:paragraph-properties fo:margin-left="3.201cm" fo:line-height="0.564cm" fo:text-align="justify" style:justify-single-word="false" fo:orphans="2" fo:widows="2" fo:text-indent="-0.501cm" style:auto-text-indent="false" style:punctuation-wrap="hanging" style:snap-to-layout-grid="false"/>
    </style:style>
    <style:style style:name="P11" style:family="paragraph" style:parent-style-name="Standard" style:list-style-name="WWNum4">
      <style:paragraph-properties fo:margin-left="3.201cm" fo:line-height="0.564cm" fo:text-align="justify" style:justify-single-word="false" fo:orphans="2" fo:widows="2" fo:text-indent="-0.501cm" style:auto-text-indent="false" style:punctuation-wrap="hanging" style:snap-to-layout-grid="false"/>
    </style:style>
    <style:style style:name="P12" style:family="paragraph" style:parent-style-name="Standard" style:list-style-name="WWNum5">
      <style:paragraph-properties fo:margin-left="3.201cm" fo:line-height="0.564cm" fo:text-align="justify" style:justify-single-word="false" fo:orphans="2" fo:widows="2" fo:text-indent="-0.501cm" style:auto-text-indent="false" style:punctuation-wrap="hanging" style:snap-to-layout-grid="false"/>
    </style:style>
    <style:style style:name="P13" style:family="paragraph" style:parent-style-name="Standard" style:list-style-name="WWNum5">
      <style:paragraph-properties fo:margin-left="3.752cm" fo:line-height="0.564cm" fo:text-align="justify" style:justify-single-word="false" fo:orphans="2" fo:widows="2" fo:text-indent="-0.751cm" style:auto-text-indent="false" style:punctuation-wrap="hanging" style:snap-to-layout-grid="false"/>
    </style:style>
    <style:style style:name="P14" style:family="paragraph" style:parent-style-name="Standard">
      <style:paragraph-properties fo:margin-left="3.2cm" fo:line-height="0.564cm" fo:text-align="justify" style:justify-single-word="false" fo:orphans="2" fo:widows="2" style:punctuation-wrap="hanging" style:snap-to-layout-grid="false"/>
    </style:style>
    <style:style style:name="P15" style:family="paragraph" style:parent-style-name="Standard">
      <style:paragraph-properties fo:margin-left="3.251cm" fo:line-height="0.564cm" fo:text-align="justify" style:justify-single-word="false" fo:orphans="2" fo:widows="2" style:punctuation-wrap="hanging" style:snap-to-layout-grid="false"/>
    </style:style>
    <style:style style:name="P16" style:family="paragraph" style:parent-style-name="Standard">
      <style:paragraph-properties fo:margin-left="3.261cm" fo:line-height="0.564cm" fo:text-align="justify" style:justify-single-word="false" fo:orphans="2" fo:widows="2" style:punctuation-wrap="hanging" style:snap-to-layout-grid="false"/>
    </style:style>
    <style:style style:name="P17" style:family="paragraph" style:parent-style-name="Standard">
      <style:paragraph-properties fo:margin-left="3.26cm" fo:line-height="0.564cm" fo:text-align="justify" style:justify-single-word="false" fo:orphans="2" fo:widows="2" style:punctuation-wrap="hanging" style:snap-to-layout-grid="false"/>
    </style:style>
    <style:style style:name="P18" style:family="paragraph" style:parent-style-name="Standard">
      <style:paragraph-properties fo:margin-left="3.247cm" fo:line-height="0.564cm" fo:text-align="justify" style:justify-single-word="false" fo:orphans="2" fo:widows="2" fo:text-indent="-0.002cm" style:auto-text-indent="false" style:punctuation-wrap="hanging" style:snap-to-layout-grid="false"/>
    </style:style>
    <style:style style:name="P19" style:family="paragraph" style:parent-style-name="Standard">
      <style:paragraph-properties fo:margin-left="0.801cm" fo:line-height="0.564cm" fo:text-align="justify" style:justify-single-word="false" fo:orphans="2" fo:widows="2" style:punctuation-wrap="hanging" style:snap-to-layout-grid="false"/>
    </style:style>
    <style:style style:name="P20" style:family="paragraph" style:parent-style-name="Standard">
      <style:paragraph-properties fo:margin-left="2.401cm" fo:line-height="0.564cm" fo:text-align="justify" style:justify-single-word="false" fo:orphans="2" fo:widows="2" style:punctuation-wrap="hanging" style:snap-to-layout-grid="false"/>
    </style:style>
    <style:style style:name="P21" style:family="paragraph" style:parent-style-name="Standard">
      <style:paragraph-properties fo:margin-left="2.9cm" fo:line-height="0.564cm" fo:text-align="justify" style:justify-single-word="false" fo:orphans="2" fo:widows="2" style:punctuation-wrap="hanging" style:snap-to-layout-grid="false"/>
    </style:style>
    <style:style style:name="P22" style:family="paragraph" style:parent-style-name="Standard">
      <style:paragraph-properties fo:margin-left="3.752cm" fo:line-height="0.564cm" fo:text-align="justify" style:justify-single-word="false" fo:orphans="2" fo:widows="2" style:punctuation-wrap="hanging" style:snap-to-layout-grid="false"/>
    </style:style>
    <style:style style:name="P23" style:family="paragraph" style:parent-style-name="Standard">
      <style:paragraph-properties fo:margin-left="2.3cm" fo:line-height="0.564cm" fo:text-align="justify" style:justify-single-word="false" fo:orphans="2" fo:widows="2" style:punctuation-wrap="hanging" style:snap-to-layout-grid="false"/>
    </style:style>
    <style:style style:name="P24" style:family="paragraph" style:parent-style-name="Standard">
      <style:paragraph-properties fo:margin-left="2.75cm" fo:line-height="0.564cm" fo:text-align="justify" style:justify-single-word="false" fo:orphans="2" fo:widows="2" fo:text-indent="-0.15cm" style:auto-text-indent="false" style:punctuation-wrap="hanging" style:snap-to-layout-grid="false"/>
    </style:style>
    <style:style style:name="P25" style:family="paragraph" style:parent-style-name="Standard">
      <style:paragraph-properties fo:margin-left="3.501cm" fo:line-height="0.564cm" fo:text-align="justify" style:justify-single-word="false" fo:orphans="2" fo:widows="2" fo:text-indent="-0.75cm" style:auto-text-indent="false" style:punctuation-wrap="hanging" style:snap-to-layout-grid="false"/>
    </style:style>
    <style:style style:name="P26" style:family="paragraph" style:parent-style-name="Standard">
      <style:paragraph-properties fo:margin-left="2.949cm" fo:line-height="0.564cm" fo:text-align="justify" style:justify-single-word="false" fo:orphans="2" fo:widows="2" fo:text-indent="-0.75cm" style:auto-text-indent="false" style:punctuation-wrap="hanging" style:snap-to-layout-grid="false"/>
    </style:style>
    <style:style style:name="P27" style:family="paragraph" style:parent-style-name="Standard">
      <style:paragraph-properties fo:line-height="0.564cm" fo:text-align="justify" style:justify-single-word="false" fo:orphans="2" fo:widows="2" fo:text-indent="3.249cm" style:auto-text-indent="false" style:punctuation-wrap="hanging" style:snap-to-layout-grid="false"/>
    </style:style>
    <style:style style:name="P28" style:family="paragraph" style:parent-style-name="Standard">
      <style:paragraph-properties fo:margin-left="4.001cm" fo:line-height="0.564cm" fo:text-align="justify" style:justify-single-word="false" fo:orphans="2" fo:widows="2" fo:text-indent="-0.751cm" style:auto-text-indent="false" style:punctuation-wrap="hanging" style:snap-to-layout-grid="false"/>
    </style:style>
    <style:style style:name="P29" style:family="paragraph" style:parent-style-name="Standard" style:list-style-name="WWNum5">
      <style:paragraph-properties fo:margin-left="3.201cm" fo:line-height="0.564cm" fo:text-align="justify" style:justify-single-word="false" fo:orphans="2" fo:widows="2" fo:text-indent="-0.7cm" style:auto-text-indent="false" style:punctuation-wrap="hanging" style:snap-to-layout-grid="false">
        <style:tab-stops>
          <style:tab-stop style:position="3.251cm"/>
        </style:tab-stops>
      </style:paragraph-properties>
    </style:style>
    <style:style style:name="P30" style:family="paragraph" style:parent-style-name="Standard" style:list-style-name="WWNum6">
      <style:paragraph-properties fo:margin-left="3.752cm" fo:line-height="0.564cm" fo:text-align="justify" style:justify-single-word="false" fo:orphans="2" fo:widows="2" fo:text-indent="-0.751cm" style:auto-text-indent="false" style:punctuation-wrap="hanging" style:snap-to-layout-grid="false"/>
    </style:style>
    <style:style style:name="P31" style:family="paragraph" style:parent-style-name="Standard" style:list-style-name="WWNum7">
      <style:paragraph-properties fo:margin-left="3.701cm" fo:line-height="0.564cm" fo:text-align="justify" style:justify-single-word="false" fo:orphans="2" fo:widows="2" fo:text-indent="-0.801cm" style:auto-text-indent="false" style:punctuation-wrap="hanging" style:snap-to-layout-grid="false"/>
    </style:style>
    <style:style style:name="P32" style:family="paragraph" style:parent-style-name="Standard" style:list-style-name="WWNum8">
      <style:paragraph-properties fo:margin-left="3.902cm" fo:line-height="0.564cm" fo:text-align="justify" style:justify-single-word="false" fo:orphans="2" fo:widows="2" fo:text-indent="-0.801cm" style:auto-text-indent="false" style:punctuation-wrap="hanging" style:snap-to-layout-grid="false"/>
    </style:style>
    <style:style style:name="P33" style:family="paragraph" style:parent-style-name="Standard" style:list-style-name="WWNum9">
      <style:paragraph-properties fo:margin-left="3.902cm" fo:line-height="0.564cm" fo:text-align="justify" style:justify-single-word="false" fo:orphans="2" fo:widows="2" fo:text-indent="-0.801cm" style:auto-text-indent="false" style:punctuation-wrap="hanging" style:snap-to-layout-grid="false"/>
    </style:style>
    <style:style style:name="P34" style:family="paragraph" style:parent-style-name="Standard" style:list-style-name="WWNum11">
      <style:paragraph-properties fo:margin-left="3cm" fo:line-height="0.564cm" fo:text-align="justify" style:justify-single-word="false" fo:orphans="2" fo:widows="2" fo:text-indent="-0.596cm" style:auto-text-indent="false" style:punctuation-wrap="hanging" style:snap-to-layout-grid="false"/>
    </style:style>
    <style:style style:name="P35" style:family="paragraph" style:parent-style-name="Standard">
      <style:paragraph-properties fo:margin-left="4.501cm" fo:line-height="0.564cm" fo:text-align="justify" style:justify-single-word="false" fo:text-indent="-0.501cm" style:auto-text-indent="false"/>
    </style:style>
    <style:style style:name="P36" style:family="paragraph" style:parent-style-name="Standard">
      <style:paragraph-properties fo:margin-left="3.251cm" fo:line-height="0.564cm"/>
    </style:style>
    <style:style style:name="P37" style:family="paragraph" style:parent-style-name="Standard" style:list-style-name="WWNum6">
      <style:paragraph-properties fo:margin-left="3.752cm" fo:line-height="0.564cm" fo:orphans="2" fo:widows="2" fo:text-indent="-0.751cm" style:auto-text-indent="false" style:punctuation-wrap="hanging" style:snap-to-layout-grid="false"/>
    </style:style>
    <style:style style:name="P38" style:family="paragraph" style:parent-style-name="Standard">
      <style:paragraph-properties fo:margin-left="3.752cm" fo:line-height="0.564cm" fo:orphans="2" fo:widows="2" style:punctuation-wrap="hanging" style:snap-to-layout-grid="false"/>
    </style:style>
    <style:style style:name="P39" style:family="paragraph" style:parent-style-name="Standard">
      <style:paragraph-properties fo:margin-left="2.999cm" fo:line-height="0.564cm" fo:orphans="2" fo:widows="2" fo:text-indent="0.002cm" style:auto-text-indent="false" style:punctuation-wrap="hanging" style:snap-to-layout-grid="false"/>
    </style:style>
    <style:style style:name="P40" style:family="paragraph" style:parent-style-name="Standard">
      <style:paragraph-properties fo:margin-left="4.001cm" fo:line-height="0.564cm" style:snap-to-layout-grid="false"/>
    </style:style>
    <style:style style:name="P41" style:family="paragraph" style:parent-style-name="Standard">
      <style:paragraph-properties fo:margin-left="3.75cm" fo:line-height="0.547cm" fo:text-align="justify" style:justify-single-word="false" fo:orphans="2" fo:widows="2" fo:text-indent="-0.751cm" style:auto-text-indent="false" style:punctuation-wrap="hanging" style:snap-to-layout-grid="false"/>
    </style:style>
    <style:style style:name="P42" style:family="paragraph" style:parent-style-name="Standard">
      <style:paragraph-properties fo:margin-left="0.801cm" fo:line-height="0.547cm" fo:text-align="justify" style:justify-single-word="false" fo:orphans="2" fo:widows="2" style:punctuation-wrap="hanging" style:snap-to-layout-grid="false"/>
    </style:style>
    <style:style style:name="P43" style:family="paragraph" style:parent-style-name="Standard">
      <style:paragraph-properties fo:margin-left="2.3cm" fo:line-height="0.547cm" fo:text-align="justify" style:justify-single-word="false" fo:orphans="2" fo:widows="2" style:punctuation-wrap="hanging" style:snap-to-layout-grid="false"/>
    </style:style>
    <style:style style:name="P44" style:family="paragraph" style:parent-style-name="Standard">
      <style:paragraph-properties fo:margin-left="2.902cm" fo:line-height="0.547cm" fo:text-align="justify" style:justify-single-word="false" fo:orphans="2" fo:widows="2" fo:text-indent="-0.501cm" style:auto-text-indent="false" style:punctuation-wrap="hanging" style:snap-to-layout-grid="false"/>
    </style:style>
    <style:style style:name="P45" style:family="paragraph" style:parent-style-name="Standard" style:list-style-name="WWNum7">
      <style:paragraph-properties fo:margin-left="3.701cm" fo:line-height="0.547cm" fo:text-align="justify" style:justify-single-word="false" fo:orphans="2" fo:widows="2" fo:text-indent="-0.801cm" style:auto-text-indent="false" style:punctuation-wrap="hanging" style:snap-to-layout-grid="false"/>
    </style:style>
    <style:style style:name="P46" style:family="paragraph" style:parent-style-name="Standard">
      <style:paragraph-properties fo:margin-left="0.801cm" fo:line-height="0.547cm" fo:text-align="justify" style:justify-single-word="false" fo:orphans="2" fo:widows="2" style:punctuation-wrap="hanging" style:snap-to-layout-grid="false">
        <style:tab-stops>
          <style:tab-stop style:position="2.752cm"/>
          <style:tab-stop style:position="3cm"/>
        </style:tab-stops>
      </style:paragraph-properties>
    </style:style>
    <style:style style:name="P47" style:family="paragraph" style:parent-style-name="Standard">
      <style:paragraph-properties fo:margin-left="2.282cm" fo:line-height="0.547cm" fo:text-align="justify" style:justify-single-word="false" fo:orphans="2" fo:widows="2" style:punctuation-wrap="hanging" style:snap-to-layout-grid="false">
        <style:tab-stops>
          <style:tab-stop style:position="2.752cm"/>
          <style:tab-stop style:position="3cm"/>
        </style:tab-stops>
      </style:paragraph-properties>
    </style:style>
    <style:style style:name="P48" style:family="paragraph" style:parent-style-name="Standard">
      <style:paragraph-properties fo:margin-left="4.501cm" fo:line-height="0.564cm" fo:text-align="justify" style:justify-single-word="false" fo:text-indent="-0.501cm" style:auto-text-indent="false"/>
      <style:text-properties fo:color="#000000" loext:opacity="100%">
        <loext:char-complex-color loext:theme-type="dark1" loext:color-type="theme"/>
      </style:text-properties>
    </style:style>
    <style:style style:name="P49" style:family="paragraph" style:parent-style-name="Standard">
      <style:paragraph-properties fo:margin-left="2.3cm" fo:line-height="0.572cm" fo:text-align="justify" style:justify-single-word="false" fo:orphans="2" fo:widows="2" style:punctuation-wrap="hanging" style:snap-to-layout-grid="false"/>
      <style:text-properties fo:color="#000000" loext:opacity="100%">
        <loext:char-complex-color loext:theme-type="dark1" loext:color-type="theme"/>
      </style:text-properties>
    </style:style>
    <style:style style:name="P50" style:family="paragraph" style:parent-style-name="Standard">
      <style:paragraph-properties fo:margin-left="2.496cm" fo:line-height="0.572cm" fo:text-align="justify" style:justify-single-word="false" fo:orphans="2" fo:widows="2" fo:text-indent="-0.002cm" style:auto-text-indent="false" style:punctuation-wrap="hanging" style:snap-to-layout-grid="false"/>
      <style:text-properties fo:color="#000000" loext:opacity="100%">
        <loext:char-complex-color loext:theme-type="dark1" loext:color-type="theme"/>
      </style:text-properties>
    </style:style>
    <style:style style:name="P51" style:family="paragraph" style:parent-style-name="Standard">
      <style:paragraph-properties fo:margin-left="2.251cm" fo:line-height="0.582cm" fo:text-align="justify" style:justify-single-word="false" fo:orphans="2" fo:widows="2" style:punctuation-wrap="hanging" style:snap-to-layout-grid="false">
        <style:tab-stops>
          <style:tab-stop style:position="2.752cm"/>
          <style:tab-stop style:position="3cm"/>
        </style:tab-stops>
      </style:paragraph-properties>
      <style:text-properties fo:color="#000000" loext:opacity="100%" style:letter-kerning="false" style:font-size-complex="14pt" style:font-weight-complex="bold">
        <loext:char-complex-color loext:theme-type="dark1" loext:color-type="theme"/>
      </style:text-properties>
    </style:style>
    <style:style style:name="P52" style:family="paragraph" style:parent-style-name="Standard">
      <style:paragraph-properties fo:margin-left="3cm" fo:line-height="0.582cm" fo:text-align="justify" style:justify-single-word="false" fo:orphans="2" fo:widows="2" fo:text-indent="-0.499cm" style:auto-text-indent="false" style:punctuation-wrap="hanging" style:snap-to-layout-grid="false"/>
      <style:text-properties fo:color="#000000" loext:opacity="100%" style:font-name="微軟正黑體" style:font-name-asian="微軟正黑體1">
        <loext:char-complex-color loext:theme-type="dark1" loext:color-type="theme"/>
      </style:text-properties>
    </style:style>
    <style:style style:name="P53" style:family="paragraph" style:parent-style-name="Standard">
      <style:paragraph-properties fo:margin-left="0.801cm" fo:line-height="0.572cm" fo:text-align="justify" style:justify-single-word="false" fo:orphans="2" fo:widows="2" style:punctuation-wrap="hanging" style:snap-to-layout-grid="false"/>
    </style:style>
    <style:style style:name="P54" style:family="paragraph" style:parent-style-name="Standard">
      <style:paragraph-properties fo:margin-left="2.3cm" fo:line-height="0.572cm" fo:text-align="justify" style:justify-single-word="false" fo:orphans="2" fo:widows="2" style:punctuation-wrap="hanging" style:snap-to-layout-grid="false"/>
    </style:style>
    <style:style style:name="P55" style:family="paragraph" style:parent-style-name="Standard">
      <style:paragraph-properties fo:margin-left="2.902cm" fo:line-height="0.572cm" fo:text-align="justify" style:justify-single-word="false" fo:orphans="2" fo:widows="2" fo:text-indent="-0.501cm" style:auto-text-indent="false" style:punctuation-wrap="hanging" style:snap-to-layout-grid="false"/>
    </style:style>
    <style:style style:name="P56" style:family="paragraph" style:parent-style-name="Standard">
      <style:paragraph-properties fo:margin-left="1.249cm" fo:line-height="0.572cm" fo:text-align="justify" style:justify-single-word="false" fo:orphans="2" fo:widows="2" style:punctuation-wrap="hanging" style:snap-to-layout-grid="false"/>
    </style:style>
    <style:style style:name="P57" style:family="paragraph" style:parent-style-name="Standard">
      <style:paragraph-properties fo:margin-left="2.496cm" fo:line-height="0.572cm" fo:text-align="justify" style:justify-single-word="false" fo:orphans="2" fo:widows="2" fo:text-indent="-0.002cm" style:auto-text-indent="false" style:punctuation-wrap="hanging" style:snap-to-layout-grid="false"/>
    </style:style>
    <style:style style:name="P58" style:family="paragraph" style:parent-style-name="Standard">
      <style:paragraph-properties fo:margin-left="4.2cm" fo:line-height="0.572cm" fo:text-align="justify" style:justify-single-word="false" fo:orphans="2" fo:widows="2" fo:text-indent="-1.3cm" style:auto-text-indent="false" style:punctuation-wrap="hanging" style:snap-to-layout-grid="false"/>
    </style:style>
    <style:style style:name="P59" style:family="paragraph" style:parent-style-name="Standard">
      <style:paragraph-properties fo:margin-left="0.801cm" fo:line-height="0.572cm" fo:text-align="justify" style:justify-single-word="false" fo:orphans="2" fo:widows="2" style:punctuation-wrap="hanging" style:snap-to-layout-grid="false">
        <style:tab-stops>
          <style:tab-stop style:position="2.752cm"/>
          <style:tab-stop style:position="3cm"/>
        </style:tab-stops>
      </style:paragraph-properties>
    </style:style>
    <style:style style:name="P60" style:family="paragraph" style:parent-style-name="Standard">
      <style:paragraph-properties fo:margin-left="4.2cm" fo:line-height="0.582cm" fo:text-align="justify" style:justify-single-word="false" fo:orphans="2" fo:widows="2" fo:text-indent="-1.3cm" style:auto-text-indent="false" style:punctuation-wrap="hanging" style:snap-to-layout-grid="false"/>
    </style:style>
    <style:style style:name="P61" style:family="paragraph" style:parent-style-name="Standard">
      <style:paragraph-properties fo:margin-left="3cm" fo:line-height="0.582cm" fo:text-align="justify" style:justify-single-word="false" fo:orphans="2" fo:widows="2" fo:text-indent="-0.499cm" style:auto-text-indent="false" style:punctuation-wrap="hanging" style:snap-to-layout-grid="false"/>
    </style:style>
    <style:style style:name="P62" style:family="paragraph" style:parent-style-name="Standard">
      <style:paragraph-properties fo:margin-left="3cm" fo:line-height="0.582cm" fo:text-align="justify" style:justify-single-word="false" fo:orphans="2" fo:widows="2" fo:text-indent="-0.005cm" style:auto-text-indent="false" style:punctuation-wrap="hanging" style:snap-to-layout-grid="false"/>
    </style:style>
    <style:style style:name="P63" style:family="paragraph" style:parent-style-name="Standard">
      <style:paragraph-properties fo:margin-left="0.801cm" fo:line-height="0.582cm" fo:text-align="justify" style:justify-single-word="false" fo:orphans="2" fo:widows="2" style:punctuation-wrap="hanging" style:snap-to-layout-grid="false"/>
    </style:style>
    <style:style style:name="P64" style:family="paragraph" style:parent-style-name="Standard">
      <style:paragraph-properties fo:margin-left="0.801cm" fo:line-height="0.582cm" fo:text-align="justify" style:justify-single-word="false" fo:orphans="2" fo:widows="2" style:punctuation-wrap="hanging" style:snap-to-layout-grid="false">
        <style:tab-stops>
          <style:tab-stop style:position="2.752cm"/>
          <style:tab-stop style:position="3cm"/>
        </style:tab-stops>
      </style:paragraph-properties>
    </style:style>
    <style:style style:name="P65" style:family="paragraph" style:parent-style-name="Standard">
      <style:paragraph-properties fo:margin-left="2.251cm" fo:line-height="0.582cm" fo:text-align="justify" style:justify-single-word="false" fo:orphans="2" fo:widows="2" style:punctuation-wrap="hanging" style:snap-to-layout-grid="false">
        <style:tab-stops>
          <style:tab-stop style:position="2.752cm"/>
          <style:tab-stop style:position="3cm"/>
        </style:tab-stops>
      </style:paragraph-properties>
    </style:style>
    <style:style style:name="P66" style:family="paragraph" style:parent-style-name="Standard" style:list-style-name="WWNum10">
      <style:paragraph-properties fo:margin-left="2.902cm" fo:line-height="0.582cm" fo:text-align="justify" style:justify-single-word="false" fo:orphans="2" fo:widows="2" fo:text-indent="-0.501cm" style:auto-text-indent="false" style:punctuation-wrap="hanging" style:snap-to-layout-grid="false"/>
    </style:style>
    <style:style style:name="P67" style:family="paragraph" style:parent-style-name="Standard" style:list-style-name="WWNum10">
      <style:paragraph-properties fo:margin-left="2.902cm" fo:line-height="0.554cm" fo:text-align="justify" style:justify-single-word="false" fo:orphans="2" fo:widows="2" fo:text-indent="-0.501cm" style:auto-text-indent="false" style:punctuation-wrap="hanging" style:snap-to-layout-grid="false"/>
    </style:style>
    <style:style style:name="P68" style:family="paragraph" style:parent-style-name="Standard">
      <style:paragraph-properties fo:margin-left="2.949cm" fo:line-height="0.554cm" fo:text-align="justify" style:justify-single-word="false" fo:orphans="2" fo:widows="2" fo:text-indent="-0.75cm" style:auto-text-indent="false" style:punctuation-wrap="hanging" style:snap-to-layout-grid="false"/>
    </style:style>
    <style:style style:name="P69" style:family="paragraph" style:parent-style-name="annotation_20_text" style:list-style-name="WWNum1">
      <style:paragraph-properties fo:margin-left="0cm" fo:line-height="0.564cm" fo:text-align="justify" style:justify-single-word="false" fo:orphans="2" fo:widows="2" fo:text-indent="0cm" style:auto-text-indent="false" style:punctuation-wrap="hanging" style:snap-to-layout-grid="false">
        <style:tab-stops>
          <style:tab-stop style:position="1.251cm"/>
        </style:tab-stops>
      </style:paragraph-properties>
    </style:style>
    <style:style style:name="P70" style:family="paragraph" style:parent-style-name="annotation_20_text">
      <style:paragraph-properties fo:line-height="0.564cm" fo:text-align="justify" style:justify-single-word="false" fo:orphans="2" fo:widows="2" style:punctuation-wrap="hanging" style:snap-to-layout-grid="false"/>
    </style:style>
    <style:style style:name="P71" style:family="paragraph" style:parent-style-name="annotation_20_text">
      <style:paragraph-properties fo:line-height="0.572cm" fo:text-align="justify" style:justify-single-word="false" fo:orphans="2" fo:widows="2" style:punctuation-wrap="hanging" style:snap-to-layout-grid="false"/>
    </style:style>
    <style:style style:name="P72" style:family="paragraph" style:parent-style-name="annotation_20_text">
      <style:paragraph-properties fo:line-height="0.582cm" fo:text-align="justify" style:justify-single-word="false" fo:orphans="2" fo:widows="2" style:punctuation-wrap="hanging" style:snap-to-layout-grid="false"/>
    </style:style>
    <style:style style:name="P73" style:family="paragraph" style:parent-style-name="annotation_20_text">
      <style:paragraph-properties fo:margin-left="0.497cm" fo:line-height="0.582cm" fo:text-align="justify" style:justify-single-word="false" fo:orphans="2" fo:widows="2" fo:text-indent="-0.497cm" style:auto-text-indent="false" style:punctuation-wrap="hanging" style:snap-to-layout-grid="false"/>
    </style:style>
    <style:style style:name="T1" style:family="text">
      <style:text-properties fo:color="#000000" loext:opacity="100%" fo:font-size="27pt" style:font-size-asian="27pt" style:font-size-complex="27pt" style:font-weight-complex="bold">
        <loext:char-complex-color loext:theme-type="dark1" loext:color-type="theme"/>
      </style:text-properties>
    </style:style>
    <style:style style:name="T2" style:family="text">
      <style:text-properties fo:color="#000000" loext:opacity="100%" style:font-name="微軟正黑體" fo:font-size="15pt" fo:font-weight="bold" style:font-name-asian="微軟正黑體1" style:font-size-asian="15pt" style:font-weight-asian="bold" style:font-name-complex="?????(P)" style:font-size-complex="15pt" style:font-weight-complex="bold">
        <loext:char-complex-color loext:theme-type="dark1" loext:color-type="theme"/>
      </style:text-properties>
    </style:style>
    <style:style style:name="T3" style:family="text">
      <style:text-properties fo:color="#000000" loext:opacity="100%" style:font-name="微軟正黑體" style:letter-kerning="false" style:font-name-asian="微軟正黑體1" style:font-size-complex="14pt" style:font-weight-complex="bold">
        <loext:char-complex-color loext:theme-type="dark1" loext:color-type="theme"/>
      </style:text-properties>
    </style:style>
    <style:style style:name="T4" style:family="text">
      <style:text-properties fo:color="#000000" loext:opacity="100%" style:font-name="微軟正黑體" style:font-name-asian="微軟正黑體1" style:font-size-complex="12pt" style:font-weight-complex="bold">
        <loext:char-complex-color loext:theme-type="dark1" loext:color-type="theme"/>
      </style:text-properties>
    </style:style>
    <style:style style:name="T5" style:family="text">
      <style:text-properties fo:color="#000000" loext:opacity="100%" style:font-name="微軟正黑體" style:font-name-asian="微軟正黑體1">
        <loext:char-complex-color loext:theme-type="dark1" loext:color-type="theme"/>
      </style:text-properties>
    </style:style>
    <style:style style:name="T6" style:family="text">
      <style:text-properties fo:color="#000000" loext:opacity="100%">
        <loext:char-complex-color loext:theme-type="dark1" loext:color-type="theme"/>
      </style:text-properties>
    </style:style>
    <style:style style:name="T7" style:family="text">
      <style:text-properties fo:color="#000000" loext:opacity="100%" style:font-name="標楷體" fo:font-size="14pt" style:letter-kerning="false" style:font-name-asian="標楷體1" style:font-size-asian="14pt" style:font-size-complex="14pt" style:font-weight-complex="bold">
        <loext:char-complex-color loext:theme-type="dark1" loext:color-type="theme"/>
      </style:text-properties>
    </style:style>
    <style:style style:name="T8" style:family="text">
      <style:text-properties fo:color="#000000" loext:opacity="100%" style:font-name="標楷體" fo:font-size="14pt" style:letter-kerning="false" style:font-name-asian="標楷體1" style:font-size-asian="14pt" style:font-size-complex="14pt">
        <loext:char-complex-color loext:theme-type="dark1" loext:color-type="theme"/>
      </style:text-properties>
    </style:style>
    <style:style style:name="T9" style:family="text">
      <style:text-properties fo:color="#000000" loext:opacity="100%" style:font-name="標楷體" fo:font-size="14pt" style:letter-kerning="false" style:font-name-asian="標楷體1" style:font-size-asian="14pt" style:language-asian="zh" style:country-asian="HK" style:font-size-complex="14pt" style:font-weight-complex="bold">
        <loext:char-complex-color loext:theme-type="dark1" loext:color-type="theme"/>
      </style:text-properties>
    </style:style>
    <style:style style:name="T10" style:family="text">
      <style:text-properties fo:color="#000000" loext:opacity="100%" style:font-name="標楷體" fo:font-size="14pt" fo:letter-spacing="-0.007cm" style:letter-kerning="false" style:font-name-asian="標楷體1" style:font-size-asian="14pt" style:font-size-complex="14pt" style:font-weight-complex="bold">
        <loext:char-complex-color loext:theme-type="dark1" loext:color-type="theme"/>
      </style:text-properties>
    </style:style>
    <style:style style:name="T11" style:family="text">
      <style:text-properties fo:color="#000000" loext:opacity="100%" style:font-name="標楷體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T12" style:family="text">
      <style:text-properties fo:color="#000000" loext:opacity="100%" style:font-name="標楷體" fo:font-size="14pt" fo:letter-spacing="-0.06cm" style:font-name-asian="標楷體1" style:font-size-asian="14pt" style:font-size-complex="14pt">
        <loext:char-complex-color loext:theme-type="dark1" loext:color-type="theme"/>
      </style:text-properties>
    </style:style>
    <style:style style:name="T13" style:family="text">
      <style:text-properties fo:color="#000000" loext:opacity="100%" style:letter-kerning="false" style:font-size-complex="14pt" style:font-weight-complex="bold">
        <loext:char-complex-color loext:theme-type="dark1" loext:color-type="theme"/>
      </style:text-properties>
    </style:style>
    <style:style style:name="T14" style:family="text">
      <style:text-properties fo:color="#000000" loext:opacity="100%" style:letter-kerning="false" style:font-size-complex="14pt">
        <loext:char-complex-color loext:theme-type="dark1" loext:color-type="theme"/>
      </style:text-properties>
    </style:style>
    <style:style style:name="T15" style:family="text">
      <style:text-properties fo:color="#000000" loext:opacity="100%" style:letter-kerning="false">
        <loext:char-complex-color loext:theme-type="dark1" loext:color-type="theme"/>
      </style:text-properties>
    </style:style>
    <style:style style:name="T16" style:family="text">
      <style:text-properties fo:color="#000000" loext:opacity="100%" style:letter-kerning="false" style:font-name-complex="標楷體1" style:font-size-complex="14pt" style:font-weight-complex="bold">
        <loext:char-complex-color loext:theme-type="dark1" loext:color-type="theme"/>
      </style:text-properties>
    </style:style>
    <style:style style:name="T17" style:family="text">
      <style:text-properties fo:color="#000000" loext:opacity="100%" style:letter-kerning="false" style:language-asian="zh" style:country-asian="HK" style:font-size-complex="14pt" style:font-weight-complex="bold">
        <loext:char-complex-color loext:theme-type="dark1" loext:color-type="theme"/>
      </style:text-properties>
    </style:style>
    <style:style style:name="T18" style:family="text">
      <style:text-properties fo:color="#000000" loext:opacity="100%" style:letter-kerning="false" style:language-asian="zh" style:country-asian="HK" style:font-name-complex="標楷體1" style:font-size-complex="14pt">
        <loext:char-complex-color loext:theme-type="dark1" loext:color-type="theme"/>
      </style:text-properties>
    </style:style>
    <style:style style:name="T19" style:family="text">
      <style:text-properties fo:color="#000000" loext:opacity="100%" style:font-size-complex="14pt">
        <loext:char-complex-color loext:theme-type="dark1" loext:color-type="theme"/>
      </style:text-properties>
    </style:style>
    <style:style style:name="T20" style:family="text">
      <style:text-properties fo:color="#000000" loext:opacity="100%" style:font-size-complex="14pt" style:font-weight-complex="bold">
        <loext:char-complex-color loext:theme-type="dark1" loext:color-type="theme"/>
      </style:text-properties>
    </style:style>
    <style:style style:name="T21" style:family="text">
      <style:text-properties fo:color="#000000" loext:opacity="100%" fo:letter-spacing="0.007cm" style:letter-kerning="false" style:font-size-complex="14pt" style:font-weight-complex="bold">
        <loext:char-complex-color loext:theme-type="dark1" loext:color-type="theme"/>
      </style:text-properties>
    </style:style>
    <style:style style:name="T22" style:family="text">
      <style:text-properties fo:color="#000000" loext:opacity="100%" style:font-size-complex="12pt" style:font-weight-complex="bold">
        <loext:char-complex-color loext:theme-type="dark1" loext:color-type="theme"/>
      </style:text-properties>
    </style:style>
    <style:style style:name="T23" style:family="text">
      <style:text-properties fo:color="#000000" loext:opacity="100%" style:font-name-complex="Arial1" style:font-size-complex="14pt" style:font-weight-complex="bold">
        <loext:char-complex-color loext:theme-type="dark1" loext:color-type="theme"/>
      </style:text-properties>
    </style:style>
    <style:style style:name="T24" style:family="text">
      <style:text-properties fo:color="#000000" loext:opacity="100%" style:font-name-complex="華康中黑體(P)" style:font-size-complex="14pt" style:font-weight-complex="bold">
        <loext:char-complex-color loext:theme-type="dark1" loext:color-type="theme"/>
      </style:text-properties>
    </style:style>
    <style:style style:name="T25" style:family="text">
      <style:text-properties fo:color="#000000" loext:opacity="100%" style:font-name="新細明體" style:font-name-asian="新細明體1" style:font-name-complex="新細明體1" style:font-size-complex="14pt">
        <loext:char-complex-color loext:theme-type="dark1" loext:color-type="theme"/>
      </style:text-properties>
    </style:style>
    <style:style style:name="T26" style:family="text">
      <style:text-properties fo:color="#000000" loext:opacity="100%" style:font-name-complex="標楷體1" style:font-size-complex="14pt">
        <loext:char-complex-color loext:theme-type="dark1" loext:color-type="theme"/>
      </style:text-properties>
    </style:style>
    <style:style style:name="T27" style:family="text">
      <style:text-properties fo:color="#000000" loext:opacity="100%" fo:letter-spacing="-0.035cm" style:font-size-complex="14pt">
        <loext:char-complex-color loext:theme-type="dark1" loext:color-type="theme"/>
      </style:text-properties>
    </style:style>
    <style:style style:name="T28" style:family="text">
      <style:text-properties fo:color="#000000" loext:opacity="100%" fo:letter-spacing="-0.014cm" style:letter-kerning="false" style:font-size-complex="14pt" style:font-weight-complex="bold">
        <loext:char-complex-color loext:theme-type="dark1" loext:color-type="theme"/>
      </style:text-properties>
    </style:style>
    <style:style style:name="T29" style:family="text">
      <style:text-properties fo:color="#000000" loext:opacity="100%" fo:background-color="#ffffff" loext:char-shading-value="0" style:font-size-complex="14pt">
        <loext:char-complex-color loext:theme-type="dark1" loext:color-type="theme"/>
      </style:text-properties>
    </style:style>
    <style:style style:name="T30" style:family="text">
      <style:text-properties style:font-name="Times New Roman" fo:language="zh" fo:country="TW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貳拾貳、新 <text:s/>聞</text:span><text:span text:style-name="T1"/></text:p>
      <text:list text:style-name="WWNum1">
        <text:list-item>
          <text:p text:style-name="P69" loext:marker-style-name="T6"><text:span text:style-name="T2">新聞行政與管理</text:span><text:span text:style-name="T2"/></text:p>
        </text:list-item>
      </text:list>
      <text:p text:style-name="P3" loext:marker-style-name="T7"><text:bookmark-start text:name="_Hlk44334202"/><text:span text:style-name="T7">（一）輔導與管理電影院，落實影片映演分級制度</text:span><text:span text:style-name="T7"/></text:p>
      <text:list text:style-name="WWNum2">
        <text:list-item>
          <text:p text:style-name="P9" loext:marker-style-name="T13"><text:span text:style-name="T13">依據電影法及其施行細則，輔導管理本市電影片映演業之電影分級。</text:span><text:span text:style-name="T13"/></text:p>
        </text:list-item>
        <text:list-item>
          <text:p text:style-name="P9" loext:marker-style-name="T13"><text:span text:style-name="T13">本市營運中電影院共計10家，115年1月至6月實施臨場查驗共計113廳次，均符合相關規定。</text:span><text:span text:style-name="T13"/></text:p>
        </text:list-item>
      </text:list>
      <text:p text:style-name="P4" loext:marker-style-name="T6"><text:span text:style-name="T7">（二）輔導</text:span><text:span text:style-name="T10">與管理出版品及錄影節目帶</text:span><text:span text:style-name="T7">，</text:span><text:span text:style-name="T10">維護兒童與少年</text:span><text:span text:style-name="T7">身心健全發展</text:span></text:p>
      <text:list text:style-name="WWNum3">
        <text:list-item>
          <text:p text:style-name="P10" loext:marker-style-name="T13"><text:span text:style-name="T13">依據「兒童及少年性剝削防制條例」、「兒童及少年福利與權益保障法」、「性騷擾防治法」、「性侵害犯罪防治法」及「家庭暴力防治法」等法令辦理查察。</text:span><text:span text:style-name="T13"/></text:p>
        </text:list-item>
        <text:list-item>
          <text:p text:style-name="P10" loext:marker-style-name="T13"><text:span text:style-name="T13">依據兒少法相關規定，督導出版事業確實依法執行廣告刊登事宜。115年1月至6月止，查察平面廣告，均符合相關規定。</text:span><text:span text:style-name="T13"/></text:p>
        </text:list-item>
        <text:list-item>
          <text:p text:style-name="P10" loext:marker-style-name="T13"><text:span text:style-name="T13">針對本市錄影節目帶租售業、MTV等地點，輔導錄影節目帶分級管理義務人，依法落實分級制度。115年1月至6月查察共計15家次，均符合相關規定。</text:span><text:span text:style-name="T13"/></text:p>
        </text:list-item>
      </text:list>
      <text:p text:style-name="P4" loext:marker-style-name="T7"><text:span text:style-name="T7">（三）輔導與管理有線電視業，提供優質收視服務</text:span><text:span text:style-name="T7"/></text:p>
      <text:list text:style-name="WWNum4">
        <text:list-item>
          <text:p text:style-name="P11" loext:marker-style-name="T13"><text:span text:style-name="T13">依據有線廣播電視法，加強輔導管理本市有線電視系統業者，播送節目與廣告應自律守法。115年1月至5月查察本市4家有線電視系統開口廣告共計480頻道次（每次1小時），均符合相關規定。本市新高雄有線電視股份有限公司於111年度起暫停經營開口廣告。</text:span><text:span text:style-name="T13"/></text:p>
        </text:list-item>
        <text:list-item>
          <text:p text:style-name="P11" loext:marker-style-name="T13"><text:span text:style-name="T13">管理有線電視陳情案件（纜線、訊號、費用、其他及不明纜線等），針對市民陳情有線電視系統案件，立即協調業者現勘，或會同相關單位予以處理，115年1月至6月共處理282件，並輔導本市有線電視業者提升服務品質。</text:span><text:span text:style-name="T13"/></text:p>
        </text:list-item>
        <text:list-item>
          <text:p text:style-name="P11" loext:marker-style-name="T13"><text:span text:style-name="T13">辦理2次有線廣播電視系統費率審議委員會，審議115年本市5家有線電視業者各項收費上限，委員會決議各項收費上限維持與114年相同。</text:span><text:span text:style-name="T13"/></text:p>
        </text:list-item>
      </text:list>
      <text:p text:style-name="P4" loext:marker-style-name="T6"><text:span text:style-name="T7">（四）提升公用頻道CH3節目品質及近用CH3宣導</text:span><text:span text:style-name="T7"/></text:p>
      <text:list text:style-name="WWNum5">
        <text:list-item>
          <text:p text:style-name="P12" loext:marker-style-name="T6"><text:span text:style-name="T13">製作公共建設影音專題節目，讓市民掌握城市脈動</text:span><text:span text:style-name="T13"/></text:p>
        </text:list-item>
      </text:list>
      <text:p text:style-name="P14" loext:marker-style-name="T13"><text:span text:style-name="T13">「高雄進行式」－針對本市軟硬體建設、重要活動、政策實施等，製作影音專題報導，115年1月至6月共製作26則專題，並剪輯成6集節目，於本市公用頻道CH3排播。</text:span><text:span text:style-name="T13"/></text:p>
      <text:list text:continue-numbering="true" text:style-name="WWNum5">
        <text:list-item>
          <text:p text:style-name="P12" loext:marker-style-name="T13"><text:span text:style-name="T13">製作高雄地方文化節目，傳遞在地精神</text:span><text:span text:style-name="T13"/></text:p>
        </text:list-item>
      </text:list>
      <text:p text:style-name="P15" loext:marker-style-name="T13"><text:span text:style-name="T13">「玩客瘋高雄Mamma Mia」由主持人以活潑、趣味或達人帶路、體驗方式，讓觀眾了解高雄的人文風情及地方文化。</text:span><text:soft-page-break/><text:span text:style-name="T13">115年共製作20集節目，持續傳遞在地精神，並於本市公用頻道CH3排播。</text:span><text:span text:style-name="T13"/></text:p>
      <text:list text:continue-numbering="true" text:style-name="WWNum5">
        <text:list-item>
          <text:p text:style-name="P12" loext:marker-style-name="T13"><text:span text:style-name="T13">製作偏遠地區節目</text:span><text:span text:style-name="T13"/></text:p>
        </text:list-item>
      </text:list>
      <text:p text:style-name="P36" loext:marker-style-name="T13"><text:span text:style-name="T13">製作「脈動高雄」節目8集，分別走訪NCC定義之偏遠地區，介紹高雄旗津、田寮、六龜、杉林、甲仙、茂林、桃源及那瑪夏等8區，聚焦各地自然地景、人文風土、歷史記憶、生態環境、傳統工藝及在地產業，帶領觀眾以不同角度更深入的認識高雄，並於本市公用頻道CH3排播。</text:span><text:span text:style-name="T13"/></text:p>
      <text:list text:continue-numbering="true" text:style-name="WWNum5">
        <text:list-item>
          <text:p text:style-name="P12" loext:marker-style-name="T13"><text:span text:style-name="T13">製作媒體識讀影音專題</text:span><text:span text:style-name="T13"/></text:p>
        </text:list-item>
      </text:list>
      <text:p text:style-name="P16" loext:marker-style-name="T6"><text:span text:style-name="T19">為強化市民媒體識讀能力，規劃</text:span><text:span text:style-name="T15">以生動活潑、簡單易懂且具創意的方式</text:span><text:span text:style-name="T19">攝製8支影音，除於</text:span><text:span text:style-name="T13">本市公用頻道CH3排</text:span><text:span text:style-name="T19">播外，</text:span><text:span text:style-name="T15">亦投放於時下社群媒體短影音平臺，吸引民眾關注與分享，</text:span><text:span text:style-name="T19">進一步提升公民的媒體識讀素質。</text:span></text:p>
      <text:list text:continue-numbering="true" text:style-name="WWNum5">
        <text:list-item>
          <text:p text:style-name="P12" loext:marker-style-name="T6"><text:span text:style-name="T13">製作沿海漁村多元文化紀錄節目</text:span><text:span text:style-name="T13"/></text:p>
        </text:list-item>
      </text:list>
      <text:p text:style-name="P17" loext:marker-style-name="T13"><text:span text:style-name="T13">以漁村文化為核心，透過多元觀點呈現漁村在地生活的節奏與樣貌，從傳統漁事生活、聚落建築到深植人心的宗教信仰，交織出高雄深厚的海洋文化底蘊。節目共製作5集，完成後將於本市公用頻道CH3排播。</text:span><text:span text:style-name="T13"/></text:p>
      <text:list text:continue-numbering="true" text:style-name="WWNum5">
        <text:list-item>
          <text:p text:style-name="P12" loext:marker-style-name="T13"><text:span text:style-name="T13">購置專題座談會影像紀錄</text:span><text:span text:style-name="T13"/></text:p>
        </text:list-item>
      </text:list>
      <text:p text:style-name="P15" loext:marker-style-name="T6"><text:span text:style-name="T13">購置2026年臺灣傳播學會年會《永續與韌性：傳播的多元對話》」活動相關專題座談會影像紀錄，於本市公用頻道CH3排播，提供民眾進一步了解媒體內涵。</text:span><text:span text:style-name="T13"/></text:p>
      <text:list text:continue-numbering="true" text:style-name="WWNum5">
        <text:list-item>
          <text:p text:style-name="P12" loext:marker-style-name="T13"><text:span text:style-name="T13">輪播有線電視在地新聞</text:span><text:span text:style-name="T13"/></text:p>
        </text:list-item>
      </text:list>
      <text:p text:style-name="P15" loext:marker-style-name="T13"><text:span text:style-name="T13">整合本市有線電視系統業者自製轄區新聞（港都新聞、鳳信新聞、南國新聞及新高雄新聞）於本市公用頻道CH3輪播，提供市民瞭解高雄在地新聞。</text:span><text:span text:style-name="T13"/></text:p>
      <text:list text:continue-numbering="true" text:style-name="WWNum5">
        <text:list-item>
          <text:p text:style-name="P12" loext:marker-style-name="T13"><text:span text:style-name="T13">轉播議會實況</text:span><text:span text:style-name="T13"/></text:p>
        </text:list-item>
      </text:list>
      <text:p text:style-name="P18" loext:marker-style-name="T13"><text:span text:style-name="T13">配合115年3月27日至6月4日高雄市議會第4屆第7次定期大會，於本市公用頻道CH3轉播市長施政報告、部門質詢、市政總質詢及議案審議等議程實況，提供市民關注地方發展訊息。</text:span><text:span text:style-name="T13"/></text:p>
      <text:list text:continue-numbering="true" text:style-name="WWNum5">
        <text:list-item>
          <text:p text:style-name="P12" loext:marker-style-name="T13"><text:span text:style-name="T13">排播外語教學節目，提供豐富學習資源</text:span><text:span text:style-name="T13"/></text:p>
        </text:list-item>
      </text:list>
      <text:p text:style-name="P18" loext:marker-style-name="T13"><text:span text:style-name="T13">結合民間雜誌社資源，於本市公用頻道CH3播出5個英語教學節目：「空中美語」、「English 4 U」、「ABC互動英語」、「Live互動英語」及「大家說英語」節目。</text:span><text:span text:style-name="T13"/></text:p>
      <text:list xml:id="list150546376485955" text:continue-numbering="true" text:style-name="WWNum5">
        <text:list-item>
          <text:p text:style-name="P29" loext:marker-style-name="T13"><text:soft-page-break/><text:span text:style-name="T13">宣導高雄市公用頻道，鼓勵民眾近用</text:span><text:span text:style-name="T13"/></text:p>
        </text:list-item>
      </text:list>
      <text:p text:style-name="P18" loext:marker-style-name="T13"><text:span text:style-name="T13">加強宣導本市公用頻道媒體近用權，辦理「高雄市有線電視公用頻道近用宣導」廣告影片託播。並於本市公用頻道CH3臉書粉絲專頁宣傳，提供託播申請訊息，鼓勵民眾近用頻道。</text:span><text:span text:style-name="T13"/></text:p>
      <text:p text:style-name="P70" loext:marker-style-name="T2"><text:span text:style-name="T2">二、新聞服務</text:span><text:bookmark-end text:name="_Hlk44334202"/><text:span text:style-name="T2"/></text:p>
      <text:p text:style-name="P19" loext:marker-style-name="T13"><text:span text:style-name="T13">（一）綜合宣導</text:span><text:span text:style-name="T13"/></text:p>
      <text:p text:style-name="P20" loext:marker-style-name="T13"><text:span text:style-name="T13">1.蒐集輿情反映</text:span><text:span text:style-name="T13"/></text:p>
      <text:p text:style-name="P21" loext:marker-style-name="T6"><text:span text:style-name="T21">為</text:span><text:span text:style-name="T13">強化</text:span><text:span text:style-name="T21">城市行銷，每日蒐集各報刊、網路即時及電視等平臺之市政建設新聞報導、評論與建議，分送相關局處參辦。115年1月至6月計蒐集網路即時新聞資料208,087則、蒐集電視新聞摘要21,765則。</text:span></text:p>
      <text:p text:style-name="P20" loext:marker-style-name="T13"><text:span text:style-name="T13">2.平面、網路、廣播媒體行銷宣傳</text:span><text:span text:style-name="T13"/></text:p>
      <text:list text:style-name="WWNum6">
        <text:list-item>
          <text:p text:style-name="P30" loext:marker-style-name="T6"><text:span text:style-name="T13">與雜誌合作廣告專輯宣傳</text:span><text:span text:style-name="T13"/></text:p>
        </text:list-item>
      </text:list>
      <text:p text:style-name="P22" loext:marker-style-name="T6"><text:span text:style-name="T13">運用數位通路及社群媒體宣傳市政成果及政策。上半年上刊</text:span><text:span text:style-name="T3">「</text:span><text:span text:style-name="T22">高雄以</text:span><text:span text:style-name="T4">『</text:span><text:span text:style-name="T22">婚育宅</text:span><text:span text:style-name="T4">』</text:span><text:span text:style-name="T22">政策 讓年輕人</text:span><text:span text:style-name="T4">『</text:span><text:span text:style-name="T22">敢婚、願生、樂居</text:span><text:span text:style-name="T4">』</text:span><text:span text:style-name="T13">」、「鏈結國際趨勢、落實AI治理 高雄邁向全球智慧城市典範」、「高雄共享綠意的幸福日常 果嶺自然公園實踐人本、永續與生態共融」等</text:span><text:span text:style-name="T22">主題，宣傳生育政策、宜居及智慧城市之成果</text:span><text:span text:style-name="T13">。</text:span></text:p>
      <text:list text:continue-numbering="true" text:style-name="WWNum6">
        <text:list-item>
          <text:p text:style-name="P37" loext:marker-style-name="T6"><text:span text:style-name="T20">新春特刊</text:span><text:span text:style-name="T20"/></text:p>
        </text:list-item>
      </text:list>
      <text:p text:style-name="P38" loext:marker-style-name="T6"><text:span text:style-name="T20">透過新春期間發行之平面刊物，刊登主題「漫遊春色高雄 綠原賞鳥看花 暢快登高覽風光」，介紹高雄果嶺自然公園、大社觀音山及林園海洋濕地公園，推展高雄豐富觀光旅遊資源，吸引更多民眾造訪高雄。</text:span><text:span text:style-name="T20"/></text:p>
      <text:list text:continue-numbering="true" text:style-name="WWNum6">
        <text:list-item>
          <text:p text:style-name="P37" loext:marker-style-name="T6"><text:span text:style-name="T13">觀光行銷</text:span><text:span text:style-name="T13"/></text:p>
        </text:list-item>
      </text:list>
      <text:p text:style-name="P38" loext:marker-style-name="T6"><text:span text:style-name="T20">運用網路多元形式宣傳本府各項特色活動，上半年宣傳主題包括「2026高雄冬日遊樂園」、「</text:span><text:span text:style-name="T23">2026高雄兒童節-恐龍酷樂園</text:span><text:span text:style-name="T20">」、「2026法國生活節在高雄」</text:span><text:span text:style-name="T6">、「2026高雄端午龍舟嘉年華」</text:span><text:span text:style-name="T20">等，邀請各地民眾前來高雄遊玩。</text:span></text:p>
      <text:p text:style-name="P20" loext:marker-style-name="T13"><text:span text:style-name="T13">3.多元媒宣行銷宣傳</text:span><text:span text:style-name="T13"/></text:p>
      <text:p text:style-name="P39" loext:marker-style-name="T6"><text:bookmark-start text:name="_Hlk189559855"/><text:span text:style-name="T13">透過本市公車候車亭版面（36面）刊登市政行銷廣告，主題「</text:span><text:span text:style-name="T20">2026高雄冬日遊樂園</text:span><text:span text:style-name="T13">」、「</text:span><text:span text:style-name="T20">高雄智慧城市展</text:span><text:span text:style-name="T13">」，以觸及通勤族、學生、汽機車用路人等對象，提高宣傳效益</text:span><text:bookmark-end text:name="_Hlk189559855"/><text:span text:style-name="T13">。</text:span></text:p>
      <text:p text:style-name="P19" loext:marker-style-name="T13"><text:span text:style-name="T13">（二）交通安全宣導</text:span><text:span text:style-name="T13"/></text:p>
      <text:p text:style-name="P23" loext:marker-style-name="T13"><text:span text:style-name="T13">運用多元宣導管道及創新作為，加強用路人遵守道路交通安全與維持良好交通秩序。相關宣傳成果列述如下：</text:span><text:span text:style-name="T13"/></text:p>
      <text:p text:style-name="P20" loext:marker-style-name="T13"><text:span text:style-name="T13">1.媒體宣傳</text:span><text:span text:style-name="T13"/></text:p>
      <text:p text:style-name="P41" loext:marker-style-name="T6"><text:span text:style-name="T22">(1)製播115年度交通安全廣播宣導節目，加強宣導道路交通安全政策與維持良好交通秩序，以廣告、專訪、口播等方式，宣導主題包括酒駕防制及酒後如何安全回家、</text:span><text:soft-page-break/><text:span text:style-name="T22">找代駕、行人依規定穿越馬路、汽機車行經路口停讓行人、高齡長者請依規定定期換照、車輛右轉靠右、不闖紅燈、安全帽使用年限合格標章、保持行車距離、專心駕駛、暑假期間年輕人不無照駕駛不超速、轉彎車應禮讓直行車先行及新交通法規等，向民眾宣導正確的道安觀念。</text:span><text:span text:style-name="T22"/></text:p>
      <text:list text:style-name="WWNum7">
        <text:list-item>
          <text:p text:style-name="P45" loext:marker-style-name="T6"><text:span text:style-name="T13">運用本</text:span><text:span text:style-name="T22">市公車候車亭版面（36面）刊登燈箱廣告、33處（計34面）行政大樓與學校外牆刊掛戶外帆布廣告，主題「</text:span><text:span text:style-name="T20">高齡者行人安全過馬路</text:span><text:span text:style-name="T22">」，強化民眾道安觀念，以觸及通勤族、學生、汽機車用路人等對象，提高宣傳效益。</text:span></text:p>
        </text:list-item>
        <text:list-item>
          <text:p text:style-name="P45" loext:marker-style-name="T6"><text:span text:style-name="T22">運用本市公共腳踏車（YouBike）後泥除刊登</text:span><text:span text:style-name="T20">「人行道禮讓行人」、「遠離大型車」</text:span><text:span text:style-name="T22">廣告，共400台。</text:span></text:p>
        </text:list-item>
        <text:list-item>
          <text:p text:style-name="P31" loext:marker-style-name="T22"><text:bookmark-start text:name="_Hlk189559447"/><text:span text:style-name="T22">運用市區公車走遍全市之特性，於本市市區公車車體刊登「</text:span><text:bookmark-start text:name="_Hlk213752775"/><text:span text:style-name="T22">遵守號誌不闖紅燈</text:span><text:bookmark-end text:name="_Hlk213752775"/><text:span text:style-name="T22">」宣導廣告</text:span><text:bookmark-end text:name="_Hlk189559447"/><text:span text:style-name="T22">。</text:span><text:span text:style-name="T22"/></text:p>
        </text:list-item>
        <text:list-item>
          <text:p text:style-name="P31" loext:marker-style-name="T6"><text:span text:style-name="T22">透過廣播、平面、網路媒體，</text:span><text:span text:style-name="T16">宣導主題：「無號誌化路口停讓」，</text:span><text:span text:style-name="T20">提醒民眾對於交通安全的重視，行經無號誌路口時減速慢行，該停、該讓不馬虎，共同維護自身及他人生命財產安全。</text:span></text:p>
        </text:list-item>
        <text:list-item>
          <text:p text:style-name="P31" loext:marker-style-name="T6"><text:span text:style-name="T20">運用網路多元形式宣傳交通安全新制，上半年宣傳主題「高齡駕駛換照新制」，另透過</text:span><text:span text:style-name="T22">平面媒體宣導主題</text:span><text:span text:style-name="T4">「</text:span><text:span text:style-name="T22">路口停讓行人、車輛行駛不超速、不闖紅燈、不分心</text:span><text:span text:style-name="T4">」</text:span><text:span text:style-name="T22">等。</text:span></text:p>
        </text:list-item>
      </text:list>
      <text:p text:style-name="P20" loext:marker-style-name="T6"><text:span text:style-name="T13">2.製播短影音</text:span><text:span text:style-name="T13"/></text:p>
      <text:p text:style-name="P21" loext:marker-style-name="T6"><text:span text:style-name="T22">配合時下社群使用習慣，規劃拍攝</text:span><text:span text:style-name="T20">「非號誌化路口-機車左轉彎」、「騎機車戴3/4罩式安全帽 兒童安全帽不可省」等</text:span><text:span text:style-name="T22">2支短影音，透過</text:span><text:span text:style-name="T20">高雄市政府社群、影音平臺</text:span><text:span text:style-name="T22">分享，市府中庭LED電視牆刊播，並搭配新聞稿發布。</text:span></text:p>
      <text:p text:style-name="P20" loext:marker-style-name="T13"><text:span text:style-name="T13">3.配合活動設攤宣導</text:span><text:span text:style-name="T13"/></text:p>
      <text:p text:style-name="P21" loext:marker-style-name="T6"><text:span text:style-name="T13">配合各局處都市行銷或民間自辦等活動，以有獎徵答、致贈民眾</text:span><text:span text:style-name="T22">交通安全</text:span><text:span text:style-name="T13">宣導品等方式，將道安觀念落實於日常生活。</text:span><text:bookmark-start text:name="_Hlk92448369"/><text:bookmark-start text:name="_Hlk92448376"/></text:p>
      <text:p text:style-name="P21" loext:marker-style-name="T6"><text:span text:style-name="T13">115年1月-6月配合大型活動</text:span><text:span text:style-name="T22">進行道安宣導計8場次：</text:span><text:bookmark-start text:name="_Hlk189559746"/><text:span text:style-name="T23">2026高雄富邦馬拉松、林園洋蔥節、</text:span><text:span text:style-name="T13">草地野餐音樂會、地球日、籮筐會、鳳荔節、</text:span><text:span text:style-name="T19">大高雄區域人文物產特色暨產業活動(岡山)</text:span><text:span text:style-name="T13">等</text:span><text:span text:style-name="T22">，設立攤位進行道路交通安全宣導有獎徵答，透過與民眾互動，倡導正確用路觀念，提升本市交通安全</text:span><text:bookmark-end text:name="_Hlk189559746"/><text:span text:style-name="T22">。</text:span><text:bookmark-end text:name="_Hlk92448369"/><text:bookmark-end text:name="_Hlk92448376"/></text:p>
      <text:p text:style-name="P4" loext:marker-style-name="T7"><text:span text:style-name="T7">（三）城市行銷</text:span><text:span text:style-name="T7"/></text:p>
      <text:p text:style-name="P24" loext:marker-style-name="T13"><text:span text:style-name="T13">1.製作短片及排播多元影音平臺行銷宣傳</text:span><text:span text:style-name="T13"/></text:p>
      <text:list text:style-name="WWNum8">
        <text:list-item>
          <text:p text:style-name="P32" loext:marker-style-name="T6"><text:bookmark-start text:name="_Hlk189560774"/><text:span text:style-name="T22">為強化行銷高雄重大軟硬體建設、宣傳年度大型活動，運用全國性電視頻道，上半年排播</text:span><text:span text:style-name="T23">「</text:span><text:span text:style-name="T20">2026高雄智慧城市</text:span><text:span text:style-name="T23">」、「2026高雄兒童節-恐龍酷樂園」</text:span><text:span text:style-name="T22">主題，廣泛觸及國內大眾，讓高雄活動訊息及城市意象有效傳遞，邀請全國民眾至高雄旅遊消費，活絡在地商圈及觀光產業</text:span><text:bookmark-end text:name="_Hlk189560774"/><text:span text:style-name="T22">。</text:span></text:p>
        </text:list-item>
        <text:list-item>
          <text:p text:style-name="P32" loext:marker-style-name="T6"><text:soft-page-break/><text:span text:style-name="T22">因應社群媒體趨勢，攝製直式影片</text:span><text:span text:style-name="T20">，完成「2026高雄冬日遊樂園開幕」、「高雄婦女節活動」、「2026日光海島生活節」、「那瑪夏賞螢暨水蜜桃季宣傳」、「茂林雙年賞蝶季」、「2026高雄兒童節『恐龍酷樂園』4月1日快閃宣傳」、「2026高雄兒童節『恐龍酷樂園』集錦」、「那瑪夏賞螢」、「高雄六龜花旗木」、</text:span><text:span text:style-name="T6">「鼓山運動中心」</text:span><text:span text:style-name="T20">等10支影片，透過高雄市政府社群、影音平臺、高雄市公用頻道CH3及市府中庭LED電視牆等管道露出。</text:span></text:p>
        </text:list-item>
        <text:list-item>
          <text:p text:style-name="P32" loext:marker-style-name="T22"><text:span text:style-name="T22">拍攝市政活動之靜態影像紀錄，做為城市行銷素材以及城市發展檔案資料，並視需要提供媒體報導及使用，增進市民瞭解市府施政與建設成果。</text:span><text:span text:style-name="T22"/></text:p>
        </text:list-item>
      </text:list>
      <text:p text:style-name="P24" loext:marker-style-name="T13"><text:span text:style-name="T13">2.國際行銷</text:span><text:span text:style-name="T13"/></text:p>
      <text:list text:style-name="WWNum9">
        <text:list-item>
          <text:p text:style-name="P33" loext:marker-style-name="T6"><text:span text:style-name="T22">運用高雄市政府官方推特X(Twitter)及Instagram帳號，提供以英、日、韓、東南亞國家語言為主的城市訊息供國際人士瀏覽，議題包含高雄歷史人文、隱藏景點、節慶活動、美食特產、時事議題、親子情侶旅遊等，並發布貼文與國際接軌，如嘎呼拉斯山中音樂節、日光海島生活節、野森動物學校、美濃花海、</text:span><text:span text:style-name="T20">2026高雄</text:span><text:span text:style-name="T22">冬日遊樂園、法國生活節、世界博物館日、端午龍舟賽、高雄x 皮馬郡x土桑市台美日三方合作締結姐妹市。</text:span></text:p>
        </text:list-item>
        <text:list-item>
          <text:p text:style-name="P33" loext:marker-style-name="T6"><text:span text:style-name="T20">於日本、韓國、香港、新加坡、馬來西亞、泰國及越南等國家</text:span><text:span text:style-name="T22">，透過國際網路社群平臺、國際航線機上影音、國外地鐵影音廣告及車站戶外電子看板等，投放「愛ài 高雄」外語版短片，宣傳高雄多元、友善及安心旅遊的環境。</text:span></text:p>
        </text:list-item>
      </text:list>
      <text:p text:style-name="P25" loext:marker-style-name="T13"><text:span text:style-name="T13">3.運用數位平臺行銷高雄</text:span><text:span text:style-name="T13"/></text:p>
      <text:p text:style-name="P27" loext:marker-style-name="T6"><text:span text:style-name="T22">(1)高雄市</text:span><text:span text:style-name="T13">政府LINE官方帳號（@kaohsiung）</text:span></text:p>
      <text:p text:style-name="P40" loext:marker-style-name="T6"><text:span text:style-name="T19">截至115年6月底，好友人數逾181萬人，宣導市政相關資訊，涵蓋市政建設、重大活動、觀光旅遊、節慶活動，以及防詐騙、停限水、天災和其他災害應變措施及停班課通知等攸關民生之重要資訊</text:span><text:span text:style-name="T24">。</text:span></text:p>
      <text:p text:style-name="P28" loext:marker-style-name="T6"><text:span text:style-name="T22">(2)高雄市</text:span><text:span text:style-name="T13">政府官方臉書（高雄市政府 Kaohsiung City Government）</text:span></text:p>
      <text:p text:style-name="P35" loext:marker-style-name="T6"><text:span text:style-name="T25">①</text:span><text:span text:style-name="T26">截至115年6月底，追蹤者逾58萬人。以生動活潑的文字、照片、圖卡及短影音，發布本市重大政策與建設成果、自然與人文景觀、節慶與藝文活動等多元城</text:span><text:soft-page-break/><text:span text:style-name="T26">市風貌，以及防詐騙宣導、停限水、天災和其他災害應變措施及停班課通知等民生重要訊息。並適時與粉絲互動，藉由社群串聯擴大觸及層面，發掘潛在目標族群，持續強化新媒體推動市政溝通與公共服務。</text:span></text:p>
      <text:p text:style-name="P35" loext:marker-style-name="T19"><text:span text:style-name="T25">②</text:span><text:span text:style-name="T19">透過高雄市政府官方臉書直播本市精彩活動，例如：2026高雄跨年晚會（114年12月31日至115年1月1日）等活動直播，宣傳高雄在地人文特色與觀光活動。</text:span></text:p>
      <text:p text:style-name="P48" loext:marker-style-name="T6"/>
      <text:p text:style-name="P70" loext:marker-style-name="T2"><text:span text:style-name="T2">三、新聞發布及媒體服務</text:span><text:span text:style-name="T2"/></text:p>
      <text:p text:style-name="P42" loext:marker-style-name="T13"><text:span text:style-name="T13">（一）新聞發布</text:span><text:span text:style-name="T13"/></text:p>
      <text:p text:style-name="P43" loext:marker-style-name="T13"><text:span text:style-name="T13">配合本府重要市政行程及重要建設、政策、活動發布市政新聞，並上傳市府全球資訊網供民眾閱覽，115年1月至6月共計發布405則。另於議會定期大會期間（115年3月30日至6月4日），成立議會採訪小組發布新聞稿共24則，使民眾瞭解議會重大決議與質詢焦點。</text:span><text:span text:style-name="T13"/></text:p>
      <text:p text:style-name="P42" loext:marker-style-name="T13"><text:span text:style-name="T13">（二）強化媒體公共關係</text:span><text:span text:style-name="T13"/></text:p>
      <text:p text:style-name="P44" loext:marker-style-name="T13"><text:span text:style-name="T13">1.配合本府各局處大型活動的舉辦，協助發送媒體採訪證，並提供媒體通訊錄、局處主管通訊錄等，以及不定期辦理媒體交流，以利市府與媒體建立雙向聯繫溝通。</text:span><text:span text:style-name="T13"/></text:p>
      <text:p text:style-name="P44" loext:marker-style-name="T13"><text:span text:style-name="T13">2.協助本府各局處新聞媒體聯繫作業，強化媒體即時新聞露出供民眾了解。</text:span><text:span text:style-name="T13"/></text:p>
      <text:p text:style-name="P53" loext:marker-style-name="T13"><text:span text:style-name="T13">（三）辦理記者會</text:span><text:span text:style-name="T13"/></text:p>
      <text:p text:style-name="P54" loext:marker-style-name="T13"><text:span text:style-name="T13">115年1月辦理「馬年新春小物與超人力霸王提燈開箱記者會」，</text:span><text:span text:style-name="T14">邀請春聯書法家、設計師，一同開箱展示傳統春聯、斗方春聯、開運小紅包、新春賀卡等新春小物，吉祥物高雄熊也手持「超人力霸王」小提燈活力現身，以活潑朝氣的招牌形象及肢體動作，向市民朋友拜年祝福，生動呈現城市活力與年節喜慶氛圍</text:span><text:span text:style-name="T13">。</text:span></text:p>
      <text:p text:style-name="P49" loext:marker-style-name="T6"/>
      <text:p text:style-name="P71" loext:marker-style-name="T2"><text:span text:style-name="T2">四、辦理都市行銷活動</text:span><text:span text:style-name="T2"/></text:p>
      <text:p text:style-name="P53" loext:marker-style-name="T13"><text:span text:style-name="T13">（一）辦理「2026高雄跨年活動」</text:span><text:span text:style-name="T13"/></text:p>
      <text:p text:style-name="P55" loext:marker-style-name="T13"><text:span text:style-name="T13">1.集結17組臺韓表演卡司，橫跨多世代與多元風格，主持陣容由陳漢典、金鐘紅毯主持木木 林葦妮及阿本共同擔綱，演出</text:span><text:soft-page-break/><text:span text:style-name="T13">卡司包括Lulu黃路梓茵、告五人、八三夭、滅火器、芒果醬、韓國「水彈女王」權恩妃 KWON EUNBI、鳳小岳&amp;壓克力柿子、洪暐哲、熊仔、陳忻玥、邱淑蟬、Ponay的原式大樂隊、Angie 安吉、台鋼雄鷹 WING STARS 啦啦隊，並推出高雄限定獨家組合AcQUA 源少年、鼓鼓 呂思緯與晚會主持人陳漢典同臺共演，為晚會帶來驚喜亮點。</text:span><text:span text:style-name="T13"/></text:p>
      <text:p text:style-name="P55" loext:marker-style-name="T13"><text:span text:style-name="T13">2.跨年倒數後施放240秒亞灣跨年花火，首度施放最大10吋的高空花火，搭配2025年曾到高雄開唱的BLACKPINK歌曲〈JUMP〉與TWICE的〈ONE SPARK〉，帶領民眾重現演唱會期間經典感動時刻，陪伴大家一起迎新年！</text:span><text:span text:style-name="T13"/></text:p>
      <text:p text:style-name="P55" loext:marker-style-name="T13"><text:span text:style-name="T13">3.跨年現場超過30萬人次共襄盛舉，電視頻道同步於無線臺、有線臺全程轉播，平均收視1.05（華視0.79、年代MUCH台0.26），總收視389萬2,000人次。另MOD壹電視綜合臺平均收視為0.1，總收視為24萬7,000人次。 </text:span><text:span text:style-name="T13"/></text:p>
      <text:p text:style-name="P55" loext:marker-style-name="T13"><text:span text:style-name="T13">4.「2026高雄跨年」線上直播成績亮眼，累計超過502萬次觀看數，網路直播平臺有YouTube壹電視Next TV頻道、LINE TODAY、LINE VOOM、Facebook (陳其邁市長、高雄市政府、高雄旅遊網、壹電視Next TV)、中華電信MOD、Hami Video等。</text:span><text:span text:style-name="T13"/></text:p>
      <text:p text:style-name="P56" loext:marker-style-name="T13"><text:span text:style-name="T13">(二)公私協力辦理「2026紫耀義大 義享奔騰」跨年煙火活動</text:span><text:span text:style-name="T13"/></text:p>
      <text:p text:style-name="P57" loext:marker-style-name="T13"><text:span text:style-name="T13">114年12月31日至115年1月1日假義大世界草坪區施放999秒大型立體藝術煙火，主辦單位依據中華電信信令及停車數量等資料統計56,000人次參加。</text:span><text:span text:style-name="T13"/></text:p>
      <text:p text:style-name="P50" loext:marker-style-name="T6"/>
      <text:p text:style-name="P71" loext:marker-style-name="T6"><text:span text:style-name="T2">五、行銷出版</text:span><text:span text:style-name="T2"/></text:p>
      <text:p text:style-name="P59" loext:marker-style-name="T13"><text:span text:style-name="T13">（一）電子期刊企劃發行、印製定期刊物</text:span><text:span text:style-name="T13"/></text:p>
      <text:p text:style-name="P55" loext:marker-style-name="T13"><text:span text:style-name="T13">1.電子期刊企劃發行</text:span><text:span text:style-name="T13"/></text:p>
      <text:p text:style-name="P58" loext:marker-style-name="T6"><text:span text:style-name="T19">(1)</text:span><text:span text:style-name="T13">發行</text:span><text:span text:style-name="T19">概況</text:span></text:p>
      <text:p text:style-name="P6" loext:marker-style-name="T11"><text:span text:style-name="T11">電子期刊為月刊，115年1月至6月共發行6期，內容介紹本市風貌、歷史人文、觀光旅遊、在地美食及38區地方特色等，提供民眾多面向認識高雄，加強城市行銷。</text:span><text:span text:style-name="T11"/></text:p>
      <text:p text:style-name="P60" loext:marker-style-name="T6"><text:span text:style-name="T19">(2)</text:span><text:span text:style-name="T13">發行</text:span><text:span text:style-name="T19">通路</text:span></text:p>
      <text:p text:style-name="P7" loext:marker-style-name="T6"><text:span text:style-name="T12">期刊內容於</text:span><text:span text:style-name="T11">電子</text:span><text:span text:style-name="T12">期刊網站</text:span><text:span text:style-name="T11">（</text:span><text:a xlink:type="simple" xlink:href="https://takao.kcg.gov.tw/" text:style-name="Internet_20_link" text:visited-style-name="Visited_20_Internet_20_Link"><text:span text:style-name="Internet_20_link"><text:span text:style-name="T11">https://takao.kcg.gov.tw/</text:span></text:span></text:a><text:span text:style-name="T11">）發行後，寄送予電子報訂戶，亦透過「高雄市政府官方臉</text:span><text:soft-page-break/><text:span text:style-name="T11">書」、「高雄市政府LINE官方帳號」等網路社群平臺行銷推廣，並與聯合新聞網、信傳媒、LINE、微笑台灣及景點家等網路平臺合作，於媒體上增加期刊內容之曝光。</text:span></text:p>
      <text:p text:style-name="P60" loext:marker-style-name="T6"><text:span text:style-name="T19">(3)</text:span><text:span text:style-name="T27">115年1月至6月電子期刊網站瀏覽量超過118萬次。</text:span></text:p>
      <text:p text:style-name="P61" loext:marker-style-name="T13"><text:span text:style-name="T13">2.印製紙本期刊及發行電子書</text:span><text:span text:style-name="T13"/></text:p>
      <text:p text:style-name="P60" loext:marker-style-name="T6"><text:span text:style-name="T19">(1)發</text:span><text:span text:style-name="T27">行期</text:span><text:span text:style-name="T19">數及數量</text:span></text:p>
      <text:p text:style-name="P7" loext:marker-style-name="T11"><text:span text:style-name="T11">紙本為雙月刊，自每2期《高雄畫刊》電子期刊內容，精選編輯成紙本刊物，每2個月發行1期（1本52頁），115年1月至6月共發行3期，每期1萬8,000本。</text:span><text:span text:style-name="T11"/></text:p>
      <text:p text:style-name="P60" loext:marker-style-name="T19"><text:span text:style-name="T19">(2)行銷通路</text:span><text:span text:style-name="T19"/></text:p>
      <text:p text:style-name="P7" loext:marker-style-name="T6"><text:span text:style-name="T11">定期寄贈機關學校、全國圖書館等單位提供閱覽外，並派送到</text:span><text:span text:style-name="T12">機場</text:span><text:span text:style-name="T11">、觀光飯店、旅遊中心、觀光景點、各捷運站、咖啡餐飲店家等約210個索閱點。紙本期刊另製作電子書上傳至電子期刊網站，提供民眾下載或線上閱讀。</text:span></text:p>
      <text:p text:style-name="P64" loext:marker-style-name="T13"><text:span text:style-name="T13">（二）發行《LOVE KAOHSIUNG愛高雄》英、日文雙月刊</text:span><text:span text:style-name="T13"/></text:p>
      <text:p text:style-name="P61" loext:marker-style-name="T13"><text:span text:style-name="T13">1.本刊為雙月刊，115年1月至6月共發行3期，每期9,000本。以英、日文報導本市活動、重大建設、觀光旅遊資訊、藝術文化活動等，藉由本刊介紹能傳達高雄多元而豐富的面貌。</text:span><text:span text:style-name="T13"/></text:p>
      <text:p text:style-name="P61" loext:marker-style-name="T13"><text:span text:style-name="T13">2.行銷通路</text:span><text:span text:style-name="T13"/></text:p>
      <text:p text:style-name="P62" loext:marker-style-name="T6"><text:span text:style-name="T28">定期派送至桃園及高雄國際機場、高鐵及臺鐵旅客服務中心、</text:span><text:span text:style-name="T13">高雄捷運站、本市觀光及一般飯店、藝文場所、美國在臺協會高雄分處、日本台灣交流協會高雄事務所等駐臺外事單位、本市新移民家庭服務中心及設有華語學習的大專院校等約121處，提供民眾免費索閱，並於出刊後同步刊登電子書於</text:span><text:span text:style-name="T20">本府新聞局</text:span><text:span text:style-name="T19">電子期刊網站，且與聯合新聞網、聯合電子報等網路平台合作，提供讀者線上閱讀</text:span><text:span text:style-name="T29">。</text:span></text:p>
      <text:p text:style-name="P64" loext:marker-style-name="T13"><text:span text:style-name="T13">（三）印製不定期刊物</text:span><text:span text:style-name="T13"/></text:p>
      <text:p text:style-name="P65" loext:marker-style-name="T13"><text:span text:style-name="T13">為與時俱進呈現本市多元發展及市政建設軌跡，高雄市簡介《浪•潮高雄》多媒體電子書已於115年4月修訂更新。</text:span><text:span text:style-name="T13"/></text:p>
      <text:p text:style-name="P51" loext:marker-style-name="T13"><text:soft-page-break/></text:p>
      <text:p text:style-name="P72" loext:marker-style-name="T2"><text:span text:style-name="T2">六、高雄廣播電臺多平台城市行銷</text:span><text:span text:style-name="T2"/></text:p>
      <text:p text:style-name="P63" loext:marker-style-name="T6"><text:span text:style-name="T13">（一）</text:span><text:span text:style-name="T19">多元節目</text:span><text:span text:style-name="T13">內容強化市民服務</text:span></text:p>
      <text:list text:style-name="WWNum10">
        <text:list-item>
          <text:list>
            <text:list-item>
              <text:list>
                <text:list-item>
                  <text:list>
                    <text:list-item>
                      <text:p text:style-name="P66" loext:marker-style-name="T6"><text:span text:style-name="T13">製播的優質節目《長青樹》，以〈</text:span><text:span text:style-name="T6">能吃、能笑、更自在──中高齡常見的牙齒疾病與保健</text:span><text:span text:style-name="T13">〉節目專題，榮獲社團法人中華民國牙醫師公會全國聯合會舉辦的「115年五四牙醫師節－台灣牙醫醫療暨公益報導獎」佳作肯定。</text:span></text:p>
                    </text:list-item>
                    <text:list-item>
                      <text:p text:style-name="P66" loext:marker-style-name="T13"><text:span text:style-name="T13">與本府客委會、社會局、原民會合作製播《我愛高雄》系列節目，強化市政多面向溝通，115年1月至6月共製播77集，並不定期透過電臺FB粉絲專頁進行影音直播，提升宣傳效益。</text:span><text:span text:style-name="T13"/></text:p>
                    </text:list-item>
                    <text:list-item>
                      <text:p text:style-name="P67" loext:marker-style-name="T13"><text:span text:style-name="T13">與本府衛生局、教育局家庭教育中心、交通局、警察局、消防局、捷運局及藥害救濟基金會等單位合作製播《我愛高雄－城市生活報》、《我愛高雄－城市情報讚》、〈健康上線〉、〈健康方程式〉等單元、Podcast或主題專訪，宣導正確醫藥知識、家庭教育、大眾運輸政策及交通安全、預防詐騙、消防安全等市政措施及生活資訊，提升市民公共安全意識與生活品質。</text:span><text:span text:style-name="T13"/></text:p>
                    </text:list-item>
                    <text:list-item>
                      <text:p text:style-name="P67" loext:marker-style-name="T13"><text:span text:style-name="T13">協助本府地政局播出不動產交易安全、實價登錄及買賣房屋找合法經紀等政策宣導帶。</text:span><text:span text:style-name="T13"/></text:p>
                    </text:list-item>
                    <text:list-item>
                      <text:p text:style-name="P67" loext:marker-style-name="T6"><text:span text:style-name="T6">推廣「2026智慧城市展」，115年2月起至3月20日展覽前與智慧城市推動委員會合作，邀請參展單位於帶狀節目《高雄人第一階段》、週四《城市生活報》節目受訪宣傳，共計15集。</text:span><text:span text:style-name="T6"/></text:p>
                    </text:list-item>
                    <text:list-item>
                      <text:p text:style-name="P67" loext:marker-style-name="T6"><text:span text:style-name="T13">與國立中山大學公共事務管理研究所合作製播節目《公事好好說》，邀請民意代表、政府主管機關、社區、學界、企業界及公民團體代表對話討論公共議題，分享在地創新經驗，擴大市民公共參與，每月固定一次於本府及電臺官方FB粉絲專頁直播。</text:span><text:span text:style-name="T13"/></text:p>
                    </text:list-item>
                    <text:list-item>
                      <text:p text:style-name="P67" loext:marker-style-name="T13"><text:span text:style-name="T13">與國立高雄科技大學合作製播節目《南方科技城》，邀請產業與學界探討高雄產業脈動與科技發展，包括科技新知、產業動態及在地新創企業，透過廣播及臉書同步直播，提升市民對城市發展之認同感。</text:span><text:span text:style-name="T13"/></text:p>
                    </text:list-item>
                    <text:list-item>
                      <text:p text:style-name="P67" loext:marker-style-name="T13"><text:span text:style-name="T13">為服務多元族群，製播涵蓋兒童、少年、高齡族群、客家族群、原住民族、新移民（印尼語、越南語及柬埔寨語）、外籍移工（泰語、印尼語等）、身心障礙者及多元性別議題之節目，落實媒體近用與文化多元。</text:span><text:span text:style-name="T13"/></text:p>
                    </text:list-item>
                    <text:list-item>
                      <text:p text:style-name="P67" loext:marker-style-name="T6"><text:span text:style-name="T13">持續邀訪公益社團，提供身障團體及社福單位發聲平台，談論公衛教育、精神障礙者服務及培力課程等主題，強化社會關懷網絡。合作社團包括：無礙玩家關懷協會、心路基金會高雄分會、平安社會福利慈善事業基金會、高雄市身心障礙服務協會、高雄市身心障礙團體聯合總會、高雄市自強身障關懷協會等。</text:span><text:span text:style-name="T13"/></text:p>
                    </text:list-item>
                  </text:list>
                </text:list-item>
              </text:list>
            </text:list-item>
          </text:list>
        </text:list-item>
      </text:list>
      <text:p text:style-name="P68" loext:marker-style-name="T6"><text:soft-page-break/><text:span text:style-name="T13">10.提供南臺灣播出時數最多之古典音樂節目，每日提供民眾深度音樂欣賞體驗。</text:span><text:span text:style-name="T13"/></text:p>
      <text:p text:style-name="P68" loext:marker-style-name="T6"><text:span text:style-name="T19">11.</text:span><text:span text:style-name="T13">與醫療院所、法律扶助基金會、高雄市立歷史博物館、國立海洋生物博物館、國立科學工藝博物館、臺灣電力公司、消費者文教基金會、社區發展協會及各大出版社固定合作，提供即時食衣住行育樂等生活資訊。</text:span></text:p>
      <text:p text:style-name="P68" loext:marker-style-name="T6"><text:span text:style-name="T19">12.</text:span><text:span text:style-name="T6">訪問農會、農友及養殖漁民，介紹並推廣在地農漁產品，協助提升產品曝光度與市場能見度。</text:span></text:p>
      <text:p text:style-name="P68" loext:marker-style-name="T6"><text:span text:style-name="T19">13.</text:span><text:span text:style-name="T13">加強交通安全宣導，115年1月至6月播出25集交通安全專屬節目《請跟我來》；每日交通尖峰時段3次與交通大隊即時連線報導；並一年兩次辦理交通安全call-in有獎徵答活動，提供聽友互動學習，同時不定期配合交通局於電臺FB進行宣導。</text:span></text:p>
      <text:p text:style-name="P26" loext:marker-style-name="T6"><text:span text:style-name="T19">14.</text:span><text:span text:style-name="T13">持續宣導多元安全與權益議題，包括：行人安全、不酒駕、路口慢看停、重大節日交通資訊、雨天交通安全、夏日戲水安全、登革熱、非洲豬瘟、漢他病毒、腸病毒及流感等疫病防治、節約能源、淨零生活、愛心募款、親職教育、多元平權、鼓勵生育、反霸凌、家庭教育、樂學忘齡、求職防騙、勞工保險與勞動權益、就業歧視防制、防詐騙、防治數位性暴力、防AI深偽詐騙等多元公共安全與權益議題，落實公共資訊服務。</text:span></text:p>
      <text:p text:style-name="P19" loext:marker-style-name="T6"><text:span text:style-name="T13">（二）提供</text:span><text:span text:style-name="T19">豐富</text:span><text:span text:style-name="T13">雙語學習環境</text:span></text:p>
      <text:list xml:id="list2163001092" text:style-name="WWNum11">
        <text:list-item>
          <text:list>
            <text:list-item>
              <text:list>
                <text:list-item>
                  <text:list>
                    <text:list-item>
                      <text:p text:style-name="P34" loext:marker-style-name="T13"><text:span text:style-name="T13">高雄廣播電臺與本市多所大學院校、產業及專業人士合作，共同製播雙語節目及單元。合作單位包括：英國國家廣播公司（BBC）、高雄師範大學英語學系、國立高雄科技大學應用英語系、常春藤英語雜誌社、空中英語教室雜誌社、LiveABC等。主要節目及單元如下：</text:span><text:span text:style-name="T13"/></text:p>
                    </text:list-item>
                  </text:list>
                </text:list-item>
              </text:list>
            </text:list-item>
          </text:list>
        </text:list-item>
      </text:list>
      <text:list text:continue-list="list150546376485955" text:style-name="WWNum5">
        <text:list-item>
          <text:list>
            <text:list-item>
              <text:list>
                <text:list-item>
                  <text:p text:style-name="P13" loext:marker-style-name="T13"><text:span text:style-name="T13">週一至週五《BBC Newsroom》新聞節目（同步聯播 BBC），提供英語母語人士新聞服務。</text:span><text:span text:style-name="T13"/></text:p>
                </text:list-item>
                <text:list-item>
                  <text:p text:style-name="P13" loext:marker-style-name="T13"><text:span text:style-name="T13">週一至週五雙語單元《交通安全Follow me》、《打狗英語通》。</text:span><text:span text:style-name="T13"/></text:p>
                </text:list-item>
                <text:list-item>
                  <text:p text:style-name="P13" loext:marker-style-name="T13"><text:span text:style-name="T13">週一至週五《空中英語教室》、《LiveABC（初級、中級、中高級）》、《大家說英語》、《Advanced彭蒙惠英語》、《這句英語怎麼說》。</text:span><text:span text:style-name="T13"/></text:p>
                </text:list-item>
                <text:list-item>
                  <text:p text:style-name="P13" loext:marker-style-name="T13"><text:span text:style-name="T13">週六雙語節目《英語醬玩》、《雪人的早午餐》。</text:span><text:span text:style-name="T13"/></text:p>
                </text:list-item>
                <text:list-item>
                  <text:p text:style-name="P13" loext:marker-style-name="T13"><text:span text:style-name="T13">週六英語節目《The History Hour》、《Discovery》、《Top of the Pops》。</text:span><text:span text:style-name="T13"/></text:p>
                </text:list-item>
                <text:list-item>
                  <text:p text:style-name="P13" loext:marker-style-name="T13"><text:span text:style-name="T13">製播《雄愛攻英文》節目，以「英語及台語」播報生活資訊，主題涵蓋生活、職場、社會及健康等議題，包括：本府市政訊息、交通安全、職場安全、社會福利及英語</text:span><text:soft-page-break/><text:span text:style-name="T13">歌曲歌詞學習等相關議題。115年1月至6月間，英文單元共播出78次，讓聽眾以輕鬆方式學習英文。</text:span><text:span text:style-name="T13"/></text:p>
                </text:list-item>
              </text:list>
            </text:list-item>
          </text:list>
        </text:list-item>
      </text:list>
      <text:list text:continue-list="list2163001092" text:style-name="WWNum11">
        <text:list-item>
          <text:list>
            <text:list-item>
              <text:list>
                <text:list-item>
                  <text:list>
                    <text:list-item>
                      <text:p text:style-name="P34" loext:marker-style-name="T13"><text:span text:style-name="T13">定期將雙語單元上傳至官方網站及YouTube平台，並於官網提供當日播出單元重點，方便聽眾重溫收聽，持續學習英文。</text:span><text:span text:style-name="T13"/></text:p>
                    </text:list-item>
                  </text:list>
                </text:list-item>
              </text:list>
            </text:list-item>
          </text:list>
        </text:list-item>
      </text:list>
      <text:p text:style-name="P46" loext:marker-style-name="T13"><text:span text:style-name="T13">（三）即時災害資訊強化防災應變</text:span><text:span text:style-name="T13"/></text:p>
      <text:p text:style-name="P47" loext:marker-style-name="T6"><text:span text:style-name="T6">因應地震、颱風、豪雨、淹水、土石流、火災、空氣污染、極端高溫、寒害、旱災及其他重大災害變化，於各現場節目即時口播及密集插播災情資訊、防災宣導及相關公共服務訊息，涵蓋防汛、防颱、防震、防火、防空污、節約用水、停水停電、交通管制、避難疏散及緊急救援等事項，確保市民掌握最新即時資訊，提升災害應變能力與生活安全保障，發揮媒體公共服務與防災傳播功能。</text:span><text:span text:style-name="T6"/></text:p>
      <text:p text:style-name="P46" loext:marker-style-name="T13"><text:span text:style-name="T13">（四）多元媒體宣導提升法律與財經素養</text:span><text:span text:style-name="T13"/></text:p>
      <text:p text:style-name="P43" loext:marker-style-name="T6"><text:span text:style-name="T21">製播〈理財生活課〉及〈律師來了〉單元，結合法律扶助基金會、專業律師及相關專家，深入說明生活法律與權益議題，提升民眾法律知能與自我保障能力。</text:span><text:span text:style-name="T21"/></text:p>
      <text:p text:style-name="P64" loext:marker-style-name="T13"><text:span text:style-name="T13">（五）強化防詐落實犯罪預防</text:span><text:span text:style-name="T13"/></text:p>
      <text:p text:style-name="P61" loext:marker-style-name="T13"><text:span text:style-name="T13">1.於《我愛高雄－城市情報讚》節目，結合本府警察局各分局資源，定期製播〈城市守護者〉專訪單元，邀請各分局長或副分局長說明本市常見詐騙態樣，包括假冒公務機關、投資詐騙、網購詐財、交友及愛情詐騙等，深入解析犯罪手法，並宣導「反詐三步驟」及「打詐五不原則」，強化民眾防詐應變能力。</text:span><text:span text:style-name="T13"/></text:p>
      <text:p text:style-name="P61" loext:marker-style-name="T13"><text:span text:style-name="T13">2.於《幸福圓舞曲》節目，與本府警察局少年警察隊定期合作製播主題專訪，宣導少年犯罪預防觀念，促進青少年健全發展。</text:span><text:span text:style-name="T13"/></text:p>
      <text:p text:style-name="P64" loext:marker-style-name="T6"><text:span text:style-name="T13">（六）即時新聞</text:span><text:span text:style-name="T6"> </text:span></text:p>
      <text:p text:style-name="P61" loext:marker-style-name="T13"><text:span text:style-name="T13">1.平日開闢3個新聞時段，即時報導高雄市重要市政及在地新聞，115年1月至6月報導逾2,300則。聯播公視台語台中晝新聞、公視晚間新聞與假日午間新聞，提供國內外新聞，滿足聽眾多元、平衡獲取新聞之需求。</text:span><text:span text:style-name="T13"/></text:p>
      <text:p text:style-name="P61" loext:marker-style-name="T13"><text:span text:style-name="T13">2.全程實況轉播高雄市議會第4屆第7次定期大會市長施政報告與市政總質詢，並加強報導市議會新聞，增進民眾對市府及議會之瞭解，115年1月至6月報導市議會新聞約85則。</text:span><text:span text:style-name="T13"/></text:p>
      <text:p text:style-name="P61" loext:marker-style-name="T13"><text:span text:style-name="T13">3.製播「Live943新聞晚報」、「高雄943特派員」、「高雄傳真」等新聞專題節目，深入報導市政建設、活動及在地新聞。</text:span><text:span text:style-name="T13"/></text:p>
      <text:p text:style-name="P61" loext:marker-style-name="T6"><text:span text:style-name="T13">4.加強報導防治登革熱、流感、腸病毒、</text:span><text:span text:style-name="T17">漢他病毒</text:span><text:span text:style-name="T13">等各項措施、宣導市民應注意事項及防疫資訊。</text:span></text:p>
      <text:p text:style-name="P61" loext:marker-style-name="T13"><text:span text:style-name="T13">5.加強報導推動智慧城市建設、淨零永續、交通建設等重大建設新聞。</text:span><text:span text:style-name="T13"/></text:p>
      <text:p text:style-name="P61" loext:marker-style-name="T13"><text:soft-page-break/><text:span text:style-name="T13">6.加強報導公共安全、防災、防空污、食品安全、消費安全、反詐騙、治安、交通安全、校園安全、勞工安全等保護市民生命財產相關新聞。</text:span><text:span text:style-name="T13"/></text:p>
      <text:p text:style-name="P61" loext:marker-style-name="T13"><text:span text:style-name="T13">7.報導高雄市軟硬體施政成果及施政方針新聞，如：道路維護、就業促進、青創輔導、公共托育、長照服務等。</text:span><text:span text:style-name="T13"/></text:p>
      <text:p text:style-name="P61" loext:marker-style-name="T13"><text:span text:style-name="T13">8.配合行銷高雄市重要城市特色、觀光藝文活動，加強相關新聞採訪或專題深入報導，如：高雄跨年晚會、冬日遊樂園</text:span><text:span text:style-name="T18">、恐龍酷樂園</text:span><text:span text:style-name="T13">、</text:span><text:span text:style-name="T18">內門宋江陣、</text:span><text:span text:style-name="T17">海線潮旅行</text:span><text:span text:style-name="T13">、六龜春遊季、那瑪夏賞螢暨水蜜桃季、高雄果嶺公園、農特產品行銷、演唱會經濟及各項藝文展演等。。</text:span></text:p>
      <text:p text:style-name="P52" loext:marker-style-name="T5"/>
      <text:p text:style-name="P73" loext:marker-style-name="T2"><text:span text:style-name="T2">七、「超高齡社會因應作為」</text:span><text:span text:style-name="T2"/></text:p>
      <text:p text:style-name="P8" loext:marker-style-name="T6"><text:span text:style-name="T11">(一)</text:span><text:span text:style-name="T7">運用多元媒宣通路暨</text:span><text:span text:style-name="T11">高雄市政府LINE官方帳號及官方臉書，加強宣導並發布有關高齡福利政策、長照服務、運動設施、展覽活動、課程講座、飲食健康及交通安全等資訊，透過多元的傳遞管道，協助長者維持身心健康與生活活力，建構良善的高齡友好環境。</text:span></text:p>
      <text:p text:style-name="P5" loext:marker-style-name="T6"><text:span text:style-name="T7">(二)《高雄畫刊》透過多元主題報導，從健康促進、就業支持、心理照護及文化歷史等面向，持續關注超高齡社會議題，1月份刊載「</text:span><text:span text:style-name="T8">我是良兵亦是良民：稻米達人巫璋貴，以一生忠誠守護家鄉土地」、</text:span><text:span text:style-name="T7">5月份刊載「為布袋戲偶戴上氣勢 紅燈師蘇志榮的盔帽美學」等主題，呈現世代與文化傳承，以及高齡者社會參與。6月份刊載「</text:span><text:span text:style-name="T8">酒瓶水桶當樂器 敲開偏鄉長者的心門</text:span><text:span text:style-name="T7">」、「歲月如戲 揉亮港都跨世代生命之光」等，透過音樂及舞蹈，讓長者重新累積自信，重新建立與家人、社會的連結，及青銀交流；另「全家一起 走進樂活風景」、「廣興菸廠新生 打造青銀共榮培力中心」、「全齡新地標 『鼓』動新生活」等報導，介紹全齡運動及青銀共融場域，鼓勵高齡者走到戶外、維持身心活力。</text:span></text:p>
      <text:p text:style-name="P5" loext:marker-style-name="T6"><text:span text:style-name="T7">(三)針對銀髮族群，本府高雄廣播電臺營造舒適收聽情境，收聽族群以高雄、台南、屏東區域為主，聽眾族群多為熟齡及銀髮族，近年來，電臺積極深耕在地服務，提升臺語節目比例，節目內容高度在地化，且無商業廣告干擾，各節目主持人熟稔高雄在地資訊，主持風格獨具特色，兼具幽默感與文化內涵，深受熟齡及銀髮聽眾肯定與支持。</text:span><text:span text:style-name="T7"/></text:p>
      <text:p text:style-name="P5" loext:marker-style-name="T7"><text:span text:style-name="T7">(四)高雄廣播電臺結合市府政策及各項福利資訊，透過相關節目進行宣導與推廣。因應超高齡社會來臨，製播《長青樹》節目，關注銀髮族健康議題，提供實用之生活資訊，並以〈能吃、能笑、更自在──中高齡常見的牙齒疾病與保健〉節目專題，參加社團法人中華民國牙醫師公會全國聯合會辦理「115年五四牙醫師節－台灣牙醫醫療暨公益報導獎」榮獲佳作肯定；《舊情</text:span><text:soft-page-break/><text:span text:style-name="T7">綿綿》老歌節目，帶領聽眾回顧與賞析經典音樂作品；《我愛高雄之二四五福利談》則聚焦社會福利、社會救助及志願服務等政策內容，強化政策宣導效益，落實關懷精神，讓市政資源與溫暖傳遞至社會各個角落。</text:span><text:span text:style-name="T7"/></text:p>
      <text:p text:style-name="P5" loext:marker-style-name="T6"><text:span text:style-name="T7">(五)高雄廣播電臺製播高齡政策措施新聞，配合邁入超高齡社會，加強報導各項政策、福利措施等，115年1月至6月報導相關新聞約35則，如：</text:span><text:span text:style-name="T9">高齡路權</text:span><text:span text:style-name="T7">、銀髮</text:span><text:span text:style-name="T9">社會參與</text:span><text:span text:style-name="T7">、高雄敬老卡福利加碼、</text:span><text:span text:style-name="T9">老人健檢加碼</text:span><text:span text:style-name="T7">、</text:span><text:span text:style-name="T9">老人免費裝假牙計畫</text:span><text:span text:style-name="T7">、</text:span><text:span text:style-name="T9">住宿機構補助</text:span><text:span text:style-name="T7">、</text:span><text:span text:style-name="T9">原民長者族語認證</text:span><text:span text:style-name="T7">、</text:span><text:span text:style-name="T9">長照資源整合</text:span><text:span text:style-name="T7">等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?????(P)" svg:font-family="?????(P)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rdia New" svg:font-family="'Cordia New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sөũ" svg:font-family="sөũ" style:font-family-generic="roman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華康中黑體(P)" svg:font-family="華康中黑體(P)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false" style:font-size-asian="10pt"/>
    </style:style>
    <style:style style:name="annotation_20_text" style:display-name="annotation text" style:family="paragraph" style:parent-style-name="Standard">
      <style:text-properties fo:font-size="16pt" style:letter-kerning="false" style:font-size-asian="16pt" style:font-size-complex="16pt"/>
    </style:style>
    <style:style style:name="標_28_一_29_" style:display-name="標(一)" style:family="paragraph" style:parent-style-name="Standard">
      <style:paragraph-properties fo:line-height="0.635cm"/>
      <style:text-properties fo:font-weight="bold" style:font-weight-asian="bold"/>
    </style:style>
    <style:style style:name="標一內文" style:family="paragraph" style:parent-style-name="Standard">
      <style:paragraph-properties fo:margin-left="0.494cm" fo:text-align="justify" style:justify-single-word="false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false" style:font-size-asian="10pt"/>
    </style:style>
    <style:style style:name="說明" style:family="paragraph" style:parent-style-name="Standard">
      <style:paragraph-properties fo:margin-left="1cm" fo:text-indent="-1cm" style:auto-text-indent="false" style:snap-to-layout-grid="false"/>
      <style:text-properties fo:font-size="16pt" style:font-size-asian="16pt"/>
    </style:style>
    <style:style style:name="主旨" style:family="paragraph" style:parent-style-name="Standard">
      <style:paragraph-properties style:snap-to-layout-grid="false"/>
      <style:text-properties style:font-name="Times New Roman" fo:font-family="'Times New Roman'" style:font-family-generic="roman" style:font-pitch="variable" fo:font-size="16pt" style:font-size-asian="16pt"/>
    </style:style>
    <style:style style:name="List_20_Paragraph" style:display-name="List Paragraph" style:family="paragraph" style:parent-style-name="Standard">
      <style:paragraph-properties fo:margin-left="0.847cm"/>
      <style:text-properties style:font-name="Calibri" fo:font-family="Calibri" style:font-family-generic="roman" style:font-pitch="variable" fo:font-size="12pt" style:font-name-asian="新細明體1" style:font-family-asian="新細明體" style:font-family-generic-asian="system" style:font-pitch-asian="variable" style:font-size-asian="12pt" style:font-size-complex="11pt"/>
    </style:style>
    <style:style style:name="Balloon_20_Text" style:display-name="Balloon Text" style:family="paragraph" style:parent-style-name="Standard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size-complex="9pt"/>
    </style:style>
    <style:style style:name="_28_1_29_0標題" style:display-name="(1)0標題" style:family="paragraph" style:parent-style-name="Standard">
      <style:paragraph-properties fo:margin-left="3.701cm" fo:text-align="justify" style:justify-single-word="false" fo:text-indent="-0.847cm" style:auto-text-indent="false" style:snap-to-layout-grid="false"/>
      <style:text-properties fo:color="#0000ff" loext:opacity="100%" fo:font-size="16pt" style:font-size-asian="16pt" style:font-size-complex="16pt"/>
    </style:style>
    <style:style style:name="_28_1_29_內文" style:display-name="(1)內文" style:family="paragraph" style:parent-style-name="Standard">
      <style:paragraph-properties fo:margin-left="3.683cm" fo:text-align="justify" style:justify-single-word="false" fo:text-indent="1.15cm" style:auto-text-indent="false" style:snap-to-layout-grid="false"/>
      <style:text-properties fo:color="#0000ff" loext:opacity="100%" fo:font-size="16pt" style:font-size-asian="16pt" style:font-size-complex="16pt"/>
    </style:style>
    <style:style style:name="cjk" style:family="paragraph" style:parent-style-name="Standard">
      <style:paragraph-properties fo:margin-top="0.176cm" fo:margin-bottom="0cm" style:contextual-spacing="false" fo:orphans="2" fo:widows="2"/>
      <style:text-properties style:font-name="新細明體" fo:font-family="新細明體" style:font-family-generic="roman" style:font-pitch="variable" fo:font-size="12pt" style:letter-kerning="false" style:font-name-asian="新細明體1" style:font-family-asian="新細明體" style:font-family-generic-asian="system" style:font-pitch-asian="variable" style:font-size-asian="12pt" style:font-name-complex="新細明體1" style:font-family-complex="新細明體" style:font-family-generic-complex="system" style:font-pitch-complex="variable" style:font-size-complex="12pt"/>
    </style:style>
    <style:style style:name="Normal_20__28_Web_29_" style:display-name="Normal (Web)" style:family="paragraph" style:parent-style-name="Standard">
      <style:text-properties style:font-name="Times New Roman" fo:font-family="'Times New Roman'" style:font-family-generic="roman" style:font-pitch="variable" fo:font-size="12pt" style:font-size-asian="12pt" style:font-size-complex="12pt"/>
    </style:style>
    <style:style style:name="_40_大標" style:display-name="@大標" style:family="paragraph" style:parent-style-name="Standard">
      <style:paragraph-properties fo:margin-top="0.212cm" fo:margin-bottom="0.212cm" style:contextual-spacing="false" fo:line-height="0.635cm"/>
      <style:text-properties style:font-name="新細明體" fo:font-family="新細明體" style:font-family-generic="roman" style:font-pitch="variable" fo:font-size="20pt" fo:font-weight="bold" style:font-name-asian="新細明體1" style:font-family-asian="新細明體" style:font-family-generic-asian="system" style:font-pitch-asian="variable" style:font-size-asian="20pt" style:font-weight-asian="bold" style:font-name-complex="Cordia New" style:font-family-complex="'Cordia New'" style:font-family-generic-complex="system" style:font-pitch-complex="variable" style:font-size-complex="20pt"/>
    </style:style>
    <style:style style:name="_40_大大標" style:display-name="@大大標" style:family="paragraph" style:parent-style-name="Standard">
      <style:paragraph-properties fo:text-align="center" style:justify-single-word="false" fo:hyphenation-ladder-count="no-limit" style:vertical-align="auto"/>
      <style:text-properties fo:font-size="48pt" fo:font-weight="bold" style:font-size-asian="48pt" style:font-weight-asian="bold" style:font-name-complex="Cordia New" style:font-family-complex="'Cordia New'" style:font-family-generic-complex="system" style:font-pitch-complex="variable" style:font-size-complex="48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_20__28_WW_29_" style:display-name="Default Paragraph Font (WW)" style:family="text"/>
    <style:style style:name="頁尾_20_字元" style:display-name="頁尾 字元" style:family="text"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page_20_number" style:display-name="page number" style:family="text" style:parent-style-name="Default_20_Paragraph_20_Font_20__28_WW_29_"/>
    <style:style style:name="註解文字_20_字元" style:display-name="註解文字 字元" style:family="text"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頁首_20_字元" style:display-name="頁首 字元" style:family="text"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style31" style:family="text">
      <style:text-properties fo:color="#454545" loext:opacity="100%" fo:font-size="9pt" style:font-size-asian="9pt" style:font-size-complex="9pt"/>
    </style:style>
    <style:style style:name="dialog_5f_text1" style:display-name="dialog_text1" style:family="text">
      <style:text-properties fo:color="#000000" loext:opacity="100%" style:font-name="sөũ" fo:font-family="sөũ" style:font-family-generic="roman" style:font-pitch="variable" fo:font-size="12pt" style:font-size-asian="12pt" style:font-size-complex="12pt"/>
    </style:style>
    <style:style style:name="st1" style:family="text"/>
    <style:style style:name="註解方塊文字_20_字元" style:display-name="註解方塊文字 字元" style:family="text">
      <style:text-properties style:font-name="Calibri Light" fo:font-family="'Calibri Light'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il" style:family="text"/>
    <style:style style:name="_28_1_29_0標題_20_字元" style:display-name="(1)0標題 字元" style:family="text">
      <style:text-properties fo:color="#0000ff" loext:opacity="100%" style:font-name="標楷體" fo:font-family="標楷體" style:font-family-generic="roman" style:font-pitch="variable" fo:font-size="16pt" style:letter-kerning="true" style:font-name-asian="標楷體1" style:font-family-asian="標楷體" style:font-family-generic-asian="system" style:font-pitch-asian="variable" style:font-size-asian="16pt" style:font-size-complex="16pt"/>
    </style:style>
    <style:style style:name="_28_1_29_內文_20_字元" style:display-name="(1)內文 字元" style:family="text">
      <style:text-properties fo:color="#0000ff" loext:opacity="100%" style:font-name="標楷體" fo:font-family="標楷體" style:font-family-generic="roman" style:font-pitch="variable" fo:font-size="16pt" style:letter-kerning="true" style:font-name-asian="標楷體1" style:font-family-asian="標楷體" style:font-family-generic-asian="system" style:font-pitch-asian="variable" style:font-size-asian="16pt" style:font-size-complex="16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_40_大標_20_字元" style:display-name="@大標 字元" style:family="text">
      <style:text-properties style:font-name="新細明體" fo:font-family="新細明體" style:font-family-generic="roman" style:font-pitch="variable" fo:font-size="20pt" fo:font-weight="bold" style:letter-kerning="true" style:font-size-asian="20pt" style:font-weight-asian="bold" style:font-name-complex="Cordia New" style:font-family-complex="'Cordia New'" style:font-family-generic-complex="system" style:font-pitch-complex="variable" style:font-size-complex="20pt"/>
    </style:style>
    <style:style style:name="清單段落_20_字元" style:display-name="清單段落 字元" style:family="text">
      <style:text-properties fo:font-size="12pt" style:letter-kerning="true" style:font-size-asian="12pt" style:font-size-complex="11pt"/>
    </style:style>
    <style:style style:name="_40_大大標_20_字元" style:display-name="@大大標 字元" style:family="text">
      <style:text-properties style:font-name="標楷體" fo:font-family="標楷體" style:font-family-generic="roman" style:font-pitch="variable" fo:font-size="48pt" fo:font-weight="bold" style:letter-kerning="true" style:font-name-asian="標楷體1" style:font-family-asian="標楷體" style:font-family-generic-asian="system" style:font-pitch-asian="variable" style:font-size-asian="48pt" style:font-weight-asian="bold" style:font-name-complex="Cordia New" style:font-family-complex="'Cordia New'" style:font-family-generic-complex="system" style:font-pitch-complex="variable" style:font-size-complex="48pt"/>
    </style:style>
    <style:style style:name="ListLabel_20_1" style:display-name="ListLabel 1" style:family="text">
      <style:text-properties style:font-name="微軟正黑體" fo:font-family="微軟正黑體" style:font-family-generic="roman" style:font-pitch="variable" fo:font-weight="bold" style:font-name-asian="微軟正黑體1" style:font-family-asian="微軟正黑體" style:font-family-generic-asian="system" style:font-pitch-asian="variable" style:font-weight-asian="bold" style:font-weight-complex="bold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use-window-font-color="true" loext:opacity="0%"/>
    </style:style>
    <style:style style:name="ListLabel_20_11" style:display-name="ListLabel 11" style:family="text"/>
    <style:style style:name="ListLabel_20_12" style:display-name="ListLabel 12" style:family="text">
      <style:text-properties fo:language="en" fo:country="US" style:language-asian="zh" style:country-asian="TW"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fo:color="#ff0000" loext:opacity="100%"/>
    </style:style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use-window-font-color="true" loext:opacity="0%"/>
    </style:style>
    <style:style style:name="ListLabel_20_20" style:display-name="ListLabel 20" style:family="text"/>
    <style:style style:name="ListLabel_20_21" style:display-name="ListLabel 21" style:family="text">
      <style:text-properties fo:language="en" fo:country="US" style:language-asian="zh" style:country-asian="TW" style:font-name-complex="Times New Roman1" style:font-family-complex="'Times New Roman'" style:font-family-generic-complex="system" style:font-pitch-complex="variable"/>
    </style:style>
    <style:style style:name="ListLabel_20_22" style:display-name="ListLabel 22" style:family="text">
      <style:text-properties fo:color="#ff0000" loext:opacity="100%"/>
    </style:style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use-window-font-color="true" loext:opacity="0%"/>
    </style:style>
    <style:style style:name="ListLabel_20_29" style:display-name="ListLabel 29" style:family="text"/>
    <style:style style:name="ListLabel_20_30" style:display-name="ListLabel 30" style:family="text">
      <style:text-properties fo:language="en" fo:country="US" style:language-asian="zh" style:country-asian="TW" style:font-name-complex="Times New Roman1" style:font-family-complex="'Times New Roman'" style:font-family-generic-complex="system" style:font-pitch-complex="variable"/>
    </style:style>
    <style:style style:name="ListLabel_20_31" style:display-name="ListLabel 31" style:family="text">
      <style:text-properties fo:color="#ff0000" loext:opacity="100%"/>
    </style:style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use-window-font-color="true" loext:opacity="0%"/>
    </style:style>
    <style:style style:name="ListLabel_20_38" style:display-name="ListLabel 38" style:family="text"/>
    <style:style style:name="ListLabel_20_39" style:display-name="ListLabel 39" style:family="text">
      <style:text-properties fo:language="en" fo:country="US" style:language-asian="zh" style:country-asian="TW" style:font-name-complex="Times New Roman1" style:font-family-complex="'Times New Roman'" style:font-family-generic-complex="system" style:font-pitch-complex="variable"/>
    </style:style>
    <style:style style:name="ListLabel_20_40" style:display-name="ListLabel 40" style:family="text">
      <style:text-properties fo:color="#ff0000" loext:opacity="100%"/>
    </style:style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use-window-font-color="true" loext:opacity="0%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use-window-font-color="true" loext:opacity="0%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use-window-font-color="true" loext:opacity="0%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style:use-window-font-color="true" loext:opacity="0%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style:use-window-font-color="true" loext:opacity="0%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style:use-window-font-color="true" loext:opacity="0%"/>
    </style:style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748cm"/>
        </style:list-level-properties>
      </text:list-level-style-number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fo:text-indent="-0.847cm" fo:margin-left="3.595cm"/>
        </style:list-level-properties>
      </text:list-level-style-number>
      <text:list-level-style-number text:level="3" text:style-name="ListLabel_20_12" loext:num-list-format="(%3%)" style:num-prefix="(" style:num-suffix=")" style:num-format="1">
        <style:list-level-properties text:list-level-position-and-space-mode="label-alignment">
          <style:list-level-label-alignment text:label-followed-by="listtab" fo:text-indent="-0.767cm" fo:margin-left="2.27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288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1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828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5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748cm"/>
        </style:list-level-properties>
      </text:list-level-style-number>
      <text:list-level-style-number text:level="2" text:style-name="ListLabel_20_20" loext:num-list-format="%2%." style:num-suffix="." style:num-format="1">
        <style:list-level-properties text:list-level-position-and-space-mode="label-alignment">
          <style:list-level-label-alignment text:label-followed-by="listtab" fo:text-indent="-0.847cm" fo:margin-left="3.595cm"/>
        </style:list-level-properties>
      </text:list-level-style-number>
      <text:list-level-style-number text:level="3" text:style-name="ListLabel_20_21" loext:num-list-format="(%3%)" style:num-prefix="(" style:num-suffix=")" style:num-format="1">
        <style:list-level-properties text:list-level-position-and-space-mode="label-alignment">
          <style:list-level-label-alignment text:label-followed-by="listtab" fo:text-indent="-0.767cm" fo:margin-left="2.27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288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1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828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748cm"/>
        </style:list-level-properties>
      </text:list-level-style-number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fo:text-indent="-0.847cm" fo:margin-left="3.595cm"/>
        </style:list-level-properties>
      </text:list-level-style-number>
      <text:list-level-style-number text:level="3" text:style-name="ListLabel_20_30" loext:num-list-format="(%3%)" style:num-prefix="(" style:num-suffix=")" style:num-format="1">
        <style:list-level-properties text:list-level-position-and-space-mode="label-alignment">
          <style:list-level-label-alignment text:label-followed-by="listtab" fo:text-indent="-0.767cm" fo:margin-left="2.27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288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1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828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5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748cm"/>
        </style:list-level-properties>
      </text:list-level-style-number>
      <text:list-level-style-number text:level="2" text:style-name="ListLabel_20_38" loext:num-list-format="%2%." style:num-suffix="." style:num-format="1">
        <style:list-level-properties text:list-level-position-and-space-mode="label-alignment">
          <style:list-level-label-alignment text:label-followed-by="listtab" fo:text-indent="-0.847cm" fo:margin-left="3.595cm"/>
        </style:list-level-properties>
      </text:list-level-style-number>
      <text:list-level-style-number text:level="3" text:style-name="ListLabel_20_39" loext:num-list-format="(%3%)" style:num-prefix="(" style:num-suffix=")" style:num-format="1">
        <style:list-level-properties text:list-level-position-and-space-mode="label-alignment">
          <style:list-level-label-alignment text:label-followed-by="listtab" fo:text-indent="-0.767cm" fo:margin-left="2.27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288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1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828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5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006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29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76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22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69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16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62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09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5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5.022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679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526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373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219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066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913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759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60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5.272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29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76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22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69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16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62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09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5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5.272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29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76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22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69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16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62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09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5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5.272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29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76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49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69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16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62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09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5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5.272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29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76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22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69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16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62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09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5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Times New Roman" fo:language="zh" fo:country="TW"/>
    </style:style>
    <style:page-layout style:name="Mpm1">
      <style:page-layout-properties fo:page-width="21.001cm" fo:page-height="29.7cm" style:num-format="1" style:print-orientation="portrait" fo:margin-top="2.501cm" fo:margin-bottom="0.9cm" fo:margin-left="2.501cm" fo:margin-right="2.501cm" style:writing-mode="lr-tb" style:layout-grid-color="#c0c0c0" style:layout-grid-lines="19" style:layout-grid-base-height="1.24cm" style:layout-grid-ruby-height="0cm" style:layout-grid-mode="li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602cm" fo:margin-left="0cm" fo:margin-right="0cm" fo:margin-top="1.50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<text:page-number text:select-page="current">340</text:page-number></text:span></text:p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芳如 林</dc:creator>
    <meta:editing-cycles>6</meta:editing-cycles>
    <meta:print-date>2026-06-09T06:40:00</meta:print-date>
    <meta:creation-date>2026-07-03T07:55:00</meta:creation-date>
    <dc:date>2026-07-09T14:37:00</dc:date>
    <meta:editing-duration>PT7M</meta:editing-duration>
    <meta:generator>LibreOffice/7.6.5.2$Windows_x86 LibreOffice_project/38d5f62f85355c192ef5f1dd47c5c0c0c6d6598b</meta:generator>
    <meta:document-statistic meta:table-count="0" meta:image-count="0" meta:object-count="0" meta:page-count="13" meta:paragraph-count="158" meta:word-count="9607" meta:character-count="10371" meta:non-whitespace-character-count="10321"/>
    <meta:user-defined meta:name="AppVersion">16.0000</meta:user-defined>
    <meta:template xlink:type="simple" xlink:actuate="onRequest" xlink:title="Normal" xlink:href=""/>
  </office:meta>
</office:document-meta>
</file>