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ndalus" svg:font-family="Andalu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P1" style:family="paragraph" style:parent-style-name="_28__20_一_29_" style:list-style-name="WWNum5">
      <style:paragraph-properties fo:margin-left="2.272cm" fo:margin-right="0.085cm" fo:line-height="0.554cm" fo:text-align="justify" style:justify-single-word="false" fo:hyphenation-ladder-count="no-limit" fo:text-indent="-1.27cm" style:auto-text-indent="false" style:punctuation-wrap="hanging" style:vertical-align="auto"/>
      <style:text-properties fo:hyphenate="true" fo:hyphenation-remain-char-count="2" fo:hyphenation-push-char-count="2" loext:hyphenation-no-caps="false" loext:hyphenation-no-last-word="false" loext:hyphenation-word-char-count="5" loext:hyphenation-zone="no-limit"/>
    </style:style>
    <style:style style:name="P2" style:family="paragraph" style:parent-style-name="_28__20_一_29_">
      <style:paragraph-properties fo:margin-left="2.272cm" fo:margin-right="0.085cm" fo:line-height="0.554cm" fo:text-align="justify" style:justify-single-word="false" fo:hyphenation-ladder-count="no-limit" fo:text-indent="0cm" style:auto-text-indent="false" style:punctuation-wrap="hanging" style:vertical-align="auto"/>
      <style:text-properties fo:hyphenate="true" fo:hyphenation-remain-char-count="2" fo:hyphenation-push-char-count="2" loext:hyphenation-no-caps="false" loext:hyphenation-no-last-word="false" loext:hyphenation-word-char-count="5" loext:hyphenation-zone="no-limit"/>
    </style:style>
    <style:style style:name="P3" style:family="paragraph" style:parent-style-name="_28__20_一_29_">
      <style:paragraph-properties fo:margin-left="2.249cm" fo:margin-right="0.085cm" fo:line-height="0.554cm" fo:text-align="justify" style:justify-single-word="false" fo:hyphenation-ladder-count="no-limit" fo:text-indent="-0.005cm" style:auto-text-indent="false" style:punctuation-wrap="hanging" style:vertical-align="auto"/>
      <style:text-properties fo:hyphenate="true" fo:hyphenation-remain-char-count="2" fo:hyphenation-push-char-count="2" loext:hyphenation-no-caps="false" loext:hyphenation-no-last-word="false" loext:hyphenation-word-char-count="5" loext:hyphenation-zone="no-limit"/>
    </style:style>
    <style:style style:name="P4" style:family="paragraph" style:parent-style-name="_28__20_一_29_">
      <style:paragraph-properties fo:margin-left="2.249cm" fo:margin-right="0.085cm" fo:line-height="0.554cm" fo:text-align="justify" style:justify-single-word="false" fo:hyphenation-ladder-count="no-limit" fo:text-indent="-0.002cm" style:auto-text-indent="false" style:punctuation-wrap="hanging" style:vertical-align="auto"/>
      <style:text-properties fo:hyphenate="true" fo:hyphenation-remain-char-count="2" fo:hyphenation-push-char-count="2" loext:hyphenation-no-caps="false" loext:hyphenation-no-last-word="false" loext:hyphenation-word-char-count="5" loext:hyphenation-zone="no-limit"/>
    </style:style>
    <style:style style:name="P5" style:family="paragraph" style:parent-style-name="_28__20_一_29_" style:list-style-name="WWNum5">
      <style:paragraph-properties fo:margin-left="2.272cm" fo:margin-right="0.085cm" fo:line-height="0.554cm" fo:text-align="justify" style:justify-single-word="false" fo:hyphenation-ladder-count="no-limit" fo:text-indent="-1.27cm" style:auto-text-indent="false" style:punctuation-wrap="hanging" style:vertical-align="auto">
        <style:tab-stops>
          <style:tab-stop style:position="-3.318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6" style:family="paragraph" style:parent-style-name="_28__20_一_29_" style:list-style-name="WWNum5">
      <style:paragraph-properties fo:margin-left="2.297cm" fo:margin-right="0.085cm" fo:line-height="0.554cm" fo:text-align="justify" style:justify-single-word="false" fo:hyphenation-ladder-count="no-limit" fo:text-indent="-1.566cm" style:auto-text-indent="false" style:punctuation-wrap="hanging" style:vertical-align="auto">
        <style:tab-stops>
          <style:tab-stop style:position="-3.318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7" style:family="paragraph" style:parent-style-name="_28__20_一_29_">
      <style:paragraph-properties fo:margin-left="2.249cm" fo:margin-right="0.085cm" fo:line-height="0.554cm" fo:text-align="justify" style:justify-single-word="false" fo:hyphenation-ladder-count="no-limit" fo:text-indent="-0.002cm" style:auto-text-indent="false" style:punctuation-wrap="hanging" style:vertical-align="auto">
        <style:tab-stops>
          <style:tab-stop style:position="0.87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8" style:family="paragraph" style:parent-style-name="_28__20_一_29_">
      <style:paragraph-properties fo:margin-left="2.251cm" fo:margin-right="0.085cm" fo:line-height="0.554cm" fo:text-align="justify" style:justify-single-word="false" fo:hyphenation-ladder-count="no-limit" fo:text-indent="0cm" style:auto-text-indent="false" style:punctuation-wrap="hanging" style:vertical-align="auto">
        <style:tab-stops>
          <style:tab-stop style:position="0.87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9" style:family="paragraph" style:parent-style-name="_28__20_一_29_">
      <style:paragraph-properties fo:margin-left="2.275cm" fo:margin-right="0.085cm" fo:line-height="0.554cm" fo:text-align="justify" style:justify-single-word="false" fo:hyphenation-ladder-count="no-limit" fo:text-indent="-0.176cm" style:auto-text-indent="false" style:punctuation-wrap="hanging" style:vertical-align="auto">
        <style:tab-stops>
          <style:tab-stop style:position="0.87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10" style:family="paragraph" style:parent-style-name="_28__20_一_29_">
      <style:paragraph-properties fo:margin-left="2.251cm" fo:margin-right="0.085cm" fo:line-height="0.554cm" fo:text-align="justify" style:justify-single-word="false" fo:hyphenation-ladder-count="no-limit" fo:text-indent="0cm" style:auto-text-indent="false" style:punctuation-wrap="hanging" style:vertical-align="auto">
        <style:tab-stops>
          <style:tab-stop style:position="2.251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11" style:family="paragraph" style:parent-style-name="_28__20_一_29_">
      <style:paragraph-properties fo:margin-left="2.249cm" fo:margin-right="0.085cm" fo:line-height="0.554cm" fo:text-align="justify" style:justify-single-word="false" fo:hyphenation-ladder-count="no-limit" fo:text-indent="-0.005cm" style:auto-text-indent="false" style:punctuation-wrap="hanging" style:vertical-align="auto">
        <style:tab-stops>
          <style:tab-stop style:position="1.501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12" style:family="paragraph" style:parent-style-name="_28__20_一_29_" style:list-style-name="WWNum6">
      <style:paragraph-properties fo:margin-left="2.297cm" fo:margin-right="0.085cm" fo:line-height="0.564cm" fo:text-align="justify" style:justify-single-word="false" fo:hyphenation-ladder-count="no-limit" fo:text-indent="-1.517cm" style:auto-text-indent="false" style:punctuation-wrap="hanging" style:vertical-align="auto">
        <style:tab-stops>
          <style:tab-stop style:position="0.87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13" style:family="paragraph" style:parent-style-name="_28__20_一_29_">
      <style:paragraph-properties fo:margin-left="2.275cm" fo:margin-right="0.085cm" fo:line-height="0.564cm" fo:text-align="justify" style:justify-single-word="false" fo:hyphenation-ladder-count="no-limit" fo:text-indent="0cm" style:auto-text-indent="false" style:punctuation-wrap="hanging" style:vertical-align="auto">
        <style:tab-stops>
          <style:tab-stop style:position="0.87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14" style:family="paragraph" style:parent-style-name="_28__20_一_29_">
      <style:paragraph-properties fo:margin-left="2.251cm" fo:margin-right="0.085cm" fo:line-height="0.564cm" fo:text-align="justify" style:justify-single-word="false" fo:hyphenation-ladder-count="no-limit" fo:text-indent="0cm" style:auto-text-indent="false" style:punctuation-wrap="hanging" style:vertical-align="auto">
        <style:tab-stops>
          <style:tab-stop style:position="0.87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15" style:family="paragraph" style:parent-style-name="_28__20_一_29_">
      <style:paragraph-properties fo:margin-left="2.297cm" fo:margin-right="0.085cm" fo:line-height="0.564cm" fo:text-align="justify" style:justify-single-word="false" fo:hyphenation-ladder-count="no-limit" fo:text-indent="0cm" style:auto-text-indent="false" style:punctuation-wrap="hanging" style:vertical-align="auto">
        <style:tab-stops>
          <style:tab-stop style:position="0.87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16" style:family="paragraph" style:parent-style-name="_28__20_一_29_">
      <style:paragraph-properties fo:margin-left="2.344cm" fo:margin-right="0.085cm" fo:line-height="0.564cm" fo:text-align="justify" style:justify-single-word="false" fo:hyphenation-ladder-count="no-limit" fo:text-indent="-0.004cm" style:auto-text-indent="false" style:punctuation-wrap="hanging" style:vertical-align="auto">
        <style:tab-stops>
          <style:tab-stop style:position="0.87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17" style:family="paragraph" style:parent-style-name="_28__20_一_29_">
      <style:paragraph-properties fo:margin-left="2.272cm" fo:margin-right="0.085cm" fo:line-height="0.564cm" fo:text-align="justify" style:justify-single-word="false" fo:hyphenation-ladder-count="no-limit" fo:text-indent="0cm" style:auto-text-indent="false" style:punctuation-wrap="hanging" style:vertical-align="auto"/>
      <style:text-properties fo:hyphenate="true" fo:hyphenation-remain-char-count="2" fo:hyphenation-push-char-count="2" loext:hyphenation-no-caps="false" loext:hyphenation-no-last-word="false" loext:hyphenation-word-char-count="5" loext:hyphenation-zone="no-limit"/>
    </style:style>
    <style:style style:name="P18" style:family="paragraph" style:parent-style-name="_28__20_一_29_">
      <style:paragraph-properties fo:margin-left="2.251cm" fo:margin-right="0.085cm" fo:line-height="0.582cm" fo:text-align="justify" style:justify-single-word="false" fo:hyphenation-ladder-count="no-limit" fo:text-indent="0cm" style:auto-text-indent="false" style:punctuation-wrap="hanging" style:vertical-align="auto">
        <style:tab-stops>
          <style:tab-stop style:position="0.87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19" style:family="paragraph" style:parent-style-name="_28__20_一_29_">
      <style:paragraph-properties fo:margin-left="2.297cm" fo:margin-right="0.085cm" fo:line-height="0.582cm" fo:text-align="justify" style:justify-single-word="false" fo:hyphenation-ladder-count="no-limit" fo:text-indent="0cm" style:auto-text-indent="false" style:punctuation-wrap="hanging" style:vertical-align="auto">
        <style:tab-stops>
          <style:tab-stop style:position="0.87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20" style:family="paragraph" style:parent-style-name="_28__20_一_29_">
      <style:paragraph-properties fo:margin-left="2.275cm" fo:margin-right="0.085cm" fo:line-height="0.582cm" fo:text-align="justify" style:justify-single-word="false" fo:hyphenation-ladder-count="no-limit" fo:text-indent="0cm" style:auto-text-indent="false" style:punctuation-wrap="hanging" style:vertical-align="auto">
        <style:tab-stops>
          <style:tab-stop style:position="0.87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21" style:family="paragraph" style:parent-style-name="_28__20_一_29_">
      <style:paragraph-properties fo:margin-left="2.272cm" fo:margin-right="0.085cm" fo:line-height="0.582cm" fo:text-align="justify" style:justify-single-word="false" fo:hyphenation-ladder-count="no-limit" fo:text-indent="0cm" style:auto-text-indent="false" style:punctuation-wrap="hanging" style:vertical-align="auto">
        <style:tab-stops>
          <style:tab-stop style:position="0.87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22" style:family="paragraph" style:parent-style-name="_28__20_一_29_">
      <style:paragraph-properties fo:margin-left="2.173cm" fo:margin-right="0.085cm" fo:line-height="0.582cm" fo:text-align="justify" style:justify-single-word="false" fo:hyphenation-ladder-count="no-limit" fo:text-indent="0cm" style:auto-text-indent="false" style:punctuation-wrap="hanging" style:vertical-align="auto">
        <style:tab-stops>
          <style:tab-stop style:position="0.87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23" style:family="paragraph" style:parent-style-name="Footer">
      <style:paragraph-properties fo:text-align="center" style:justify-single-word="false"/>
    </style:style>
    <style:style style:name="P24" style:family="paragraph" style:parent-style-name="List_20_Paragraph" style:list-style-name="WWNum1">
      <style:paragraph-properties fo:margin-left="2.815cm" fo:line-height="0.564cm" fo:text-align="justify" style:justify-single-word="false" fo:orphans="2" fo:widows="2" fo:text-indent="-0.499cm" style:auto-text-indent="false" style:punctuation-wrap="hanging" style:snap-to-layout-grid="false"/>
    </style:style>
    <style:style style:name="P25" style:family="paragraph" style:parent-style-name="List_20_Paragraph" style:list-style-name="WWNum1">
      <style:paragraph-properties fo:margin-left="2.84cm" fo:line-height="0.564cm" fo:text-align="justify" style:justify-single-word="false" fo:orphans="2" fo:widows="2" fo:text-indent="-0.499cm" style:auto-text-indent="false" style:punctuation-wrap="hanging" style:snap-to-layout-grid="false"/>
    </style:style>
    <style:style style:name="P26" style:family="paragraph" style:parent-style-name="List_20_Paragraph" style:list-style-name="WWNum2">
      <style:paragraph-properties fo:margin-left="2.865cm" fo:line-height="0.564cm" fo:text-align="justify" style:justify-single-word="false" fo:orphans="2" fo:widows="2" fo:text-indent="-0.54cm" style:auto-text-indent="false" style:punctuation-wrap="hanging" style:snap-to-layout-grid="false"/>
    </style:style>
    <style:style style:name="P27" style:family="paragraph" style:parent-style-name="List_20_Paragraph" style:list-style-name="WWNum2">
      <style:paragraph-properties fo:margin-left="3.037cm" fo:line-height="0.564cm" fo:text-align="justify" style:justify-single-word="false" fo:orphans="2" fo:widows="2" fo:text-indent="-0.536cm" style:auto-text-indent="false" style:punctuation-wrap="hanging" style:snap-to-layout-grid="false"/>
    </style:style>
    <style:style style:name="P28" style:family="paragraph" style:parent-style-name="List_20_Paragraph">
      <style:paragraph-properties fo:margin-left="2.988cm" fo:line-height="0.564cm" fo:text-align="justify" style:justify-single-word="false" fo:orphans="2" fo:widows="2" style:punctuation-wrap="hanging" style:snap-to-layout-grid="false"/>
    </style:style>
    <style:style style:name="P29" style:family="paragraph" style:parent-style-name="List_20_Paragraph">
      <style:paragraph-properties fo:margin-left="2.865cm" fo:line-height="0.564cm" fo:text-align="justify" style:justify-single-word="false" fo:orphans="2" fo:widows="2" fo:text-indent="-0.464cm" style:auto-text-indent="false" style:punctuation-wrap="hanging" style:snap-to-layout-grid="false"/>
    </style:style>
    <style:style style:name="P30" style:family="paragraph" style:parent-style-name="List_20_Paragraph">
      <style:paragraph-properties fo:margin-left="2.752cm" fo:line-height="0.564cm" fo:text-align="justify" style:justify-single-word="false" fo:orphans="2" fo:widows="2" fo:text-indent="-0.6cm" style:auto-text-indent="false" style:punctuation-wrap="hanging" style:snap-to-layout-grid="false"/>
    </style:style>
    <style:style style:name="P31" style:family="paragraph" style:parent-style-name="List_20_Paragraph">
      <style:paragraph-properties fo:margin-left="2.815cm" fo:line-height="0.564cm" fo:text-align="justify" style:justify-single-word="false" fo:orphans="2" fo:widows="2" fo:text-indent="-0.543cm" style:auto-text-indent="false" style:punctuation-wrap="hanging" style:snap-to-layout-grid="false"/>
    </style:style>
    <style:style style:name="P32" style:family="paragraph" style:parent-style-name="List_20_Paragraph">
      <style:paragraph-properties fo:margin-left="2.099cm" fo:line-height="0.564cm" fo:text-align="justify" style:justify-single-word="false" fo:orphans="2" fo:widows="2" style:punctuation-wrap="hanging" style:snap-to-layout-grid="false"/>
    </style:style>
    <style:style style:name="P33" style:family="paragraph" style:parent-style-name="List_20_Paragraph">
      <style:paragraph-properties fo:margin-left="2.752cm" fo:line-height="0.564cm" fo:text-align="justify" style:justify-single-word="false" fo:orphans="2" fo:widows="2" fo:text-indent="-0.501cm" style:auto-text-indent="false" style:punctuation-wrap="hanging" style:snap-to-layout-grid="false"/>
    </style:style>
    <style:style style:name="P34" style:family="paragraph" style:parent-style-name="List_20_Paragraph" style:list-style-name="WWNum8">
      <style:paragraph-properties fo:margin-left="2.099cm" fo:line-height="0.564cm" fo:text-align="justify" style:justify-single-word="false" fo:orphans="2" fo:widows="2" fo:text-indent="-1.087cm" style:auto-text-indent="false" style:punctuation-wrap="hanging" style:snap-to-layout-grid="false"/>
    </style:style>
    <style:style style:name="P35" style:family="paragraph" style:parent-style-name="List_20_Paragraph" style:list-style-name="WWNum8">
      <style:paragraph-properties fo:margin-left="2.124cm" fo:line-height="0.564cm" fo:text-align="justify" style:justify-single-word="false" fo:orphans="2" fo:widows="2" fo:text-indent="-1.037cm" style:auto-text-indent="false" style:punctuation-wrap="hanging" style:snap-to-layout-grid="false"/>
    </style:style>
    <style:style style:name="P36" style:family="paragraph" style:parent-style-name="List_20_Paragraph" style:list-style-name="WWNum8">
      <style:paragraph-properties fo:margin-left="2.131cm" fo:line-height="0.564cm" fo:text-align="justify" style:justify-single-word="false" fo:orphans="2" fo:widows="2" fo:text-indent="-1.041cm" style:auto-text-indent="false" style:punctuation-wrap="hanging" style:snap-to-layout-grid="false"/>
    </style:style>
    <style:style style:name="P37" style:family="paragraph" style:parent-style-name="List_20_Paragraph">
      <style:paragraph-properties fo:margin-left="0.212cm" fo:line-height="0.564cm" fo:text-align="justify" style:justify-single-word="false" fo:hyphenation-ladder-count="no-limit" fo:text-indent="2.431cm" style:auto-text-indent="false" style:vertical-align="auto"/>
      <style:text-properties fo:hyphenate="true" fo:hyphenation-remain-char-count="2" fo:hyphenation-push-char-count="2" loext:hyphenation-no-caps="false" loext:hyphenation-no-last-word="false" loext:hyphenation-word-char-count="5" loext:hyphenation-zone="no-limit"/>
    </style:style>
    <style:style style:name="P38" style:family="paragraph" style:parent-style-name="List_20_Paragraph">
      <style:paragraph-properties fo:margin-left="0.212cm" fo:line-height="0.564cm" fo:text-align="justify" style:justify-single-word="false" fo:hyphenation-ladder-count="no-limit" fo:text-indent="2.469cm" style:auto-text-indent="false" style:vertical-align="auto"/>
      <style:text-properties fo:hyphenate="true" fo:hyphenation-remain-char-count="2" fo:hyphenation-push-char-count="2" loext:hyphenation-no-caps="false" loext:hyphenation-no-last-word="false" loext:hyphenation-word-char-count="5" loext:hyphenation-zone="no-limit"/>
    </style:style>
    <style:style style:name="P39" style:family="paragraph" style:parent-style-name="List_20_Paragraph">
      <style:paragraph-properties fo:margin-left="3.979cm" fo:line-height="0.564cm" fo:text-align="justify" style:justify-single-word="false" fo:hyphenation-ladder-count="no-limit" style:vertical-align="auto"/>
      <style:text-properties fo:hyphenate="true" fo:hyphenation-remain-char-count="2" fo:hyphenation-push-char-count="2" loext:hyphenation-no-caps="false" loext:hyphenation-no-last-word="false" loext:hyphenation-word-char-count="5" loext:hyphenation-zone="no-limit"/>
    </style:style>
    <style:style style:name="P40" style:family="paragraph" style:parent-style-name="List_20_Paragraph">
      <style:paragraph-properties fo:margin-left="3.926cm" fo:line-height="0.564cm" fo:text-align="justify" style:justify-single-word="false" fo:hyphenation-ladder-count="no-limit" fo:text-indent="-0.035cm" style:auto-text-indent="false" style:vertical-align="auto"/>
      <style:text-properties fo:hyphenate="true" fo:hyphenation-remain-char-count="2" fo:hyphenation-push-char-count="2" loext:hyphenation-no-caps="false" loext:hyphenation-no-last-word="false" loext:hyphenation-word-char-count="5" loext:hyphenation-zone="no-limit"/>
    </style:style>
    <style:style style:name="P41" style:family="paragraph" style:parent-style-name="List_20_Paragraph">
      <style:paragraph-properties fo:margin-left="3.926cm" fo:line-height="0.564cm" fo:text-align="justify" style:justify-single-word="false" fo:hyphenation-ladder-count="no-limit"/>
      <style:text-properties fo:hyphenate="true" fo:hyphenation-remain-char-count="2" fo:hyphenation-push-char-count="2" loext:hyphenation-no-caps="false" loext:hyphenation-no-last-word="false" loext:hyphenation-word-char-count="5" loext:hyphenation-zone="no-limit"/>
    </style:style>
    <style:style style:name="P42" style:family="paragraph" style:parent-style-name="List_20_Paragraph" style:list-style-name="WWNum3">
      <style:paragraph-properties fo:margin-left="5.001cm" fo:line-height="0.564cm" fo:text-align="justify" style:justify-single-word="false" fo:hyphenation-ladder-count="no-limit" fo:text-indent="-0.58cm" style:auto-text-indent="false" style:vertical-align="auto"/>
      <style:text-properties fo:hyphenate="true" fo:hyphenation-remain-char-count="2" fo:hyphenation-push-char-count="2" loext:hyphenation-no-caps="false" loext:hyphenation-no-last-word="false" loext:hyphenation-word-char-count="5" loext:hyphenation-zone="no-limit"/>
    </style:style>
    <style:style style:name="P43" style:family="paragraph" style:parent-style-name="List_20_Paragraph">
      <style:paragraph-properties fo:margin-left="2.914cm" fo:line-height="0.564cm" fo:text-align="justify" style:justify-single-word="false" style:punctuation-wrap="hanging" style:snap-to-layout-grid="false"/>
    </style:style>
    <style:style style:name="P44" style:family="paragraph" style:parent-style-name="List_20_Paragraph" style:list-style-name="WWNum6">
      <style:paragraph-properties fo:margin-left="2.251cm" fo:line-height="0.564cm" fo:text-align="justify" style:justify-single-word="false" fo:text-indent="-1.52cm" style:auto-text-indent="false"/>
    </style:style>
    <style:style style:name="P45" style:family="paragraph" style:parent-style-name="List_20_Paragraph" style:list-style-name="WWNum6">
      <style:paragraph-properties fo:margin-left="2.251cm" fo:line-height="0.564cm" fo:text-align="justify" style:justify-single-word="false" fo:text-indent="-2cm" style:auto-text-indent="false"/>
    </style:style>
    <style:style style:name="P46" style:family="paragraph" style:parent-style-name="List_20_Paragraph">
      <style:paragraph-properties fo:margin-left="2.988cm" fo:line-height="0.564cm" fo:text-align="justify" style:justify-single-word="false" fo:orphans="2" fo:widows="2" style:punctuation-wrap="hanging" style:snap-to-layout-grid="false"/>
      <style:text-properties fo:color="#000000" loext:opacity="100%" style:font-name="標楷體" fo:font-size="14pt" style:letter-kerning="false" style:font-name-asian="標楷體1" style:font-size-asian="14pt" style:font-size-complex="14pt" style:font-weight-complex="bold">
        <loext:char-complex-color loext:theme-type="dark1" loext:color-type="theme"/>
      </style:text-properties>
    </style:style>
    <style:style style:name="P47" style:family="paragraph" style:parent-style-name="List_20_Paragraph">
      <style:paragraph-properties fo:line-height="0.564cm" fo:text-align="justify" style:justify-single-word="false" fo:orphans="2" fo:widows="2" style:punctuation-wrap="hanging" style:snap-to-layout-grid="false"/>
      <style:text-properties fo:color="#000000" loext:opacity="100%" style:font-name="標楷體" fo:font-size="14pt" style:letter-kerning="false" style:font-name-asian="標楷體1" style:font-size-asian="14pt" style:font-size-complex="14pt" style:font-weight-complex="bold">
        <loext:char-complex-color loext:theme-type="dark1" loext:color-type="theme"/>
      </style:text-properties>
    </style:style>
    <style:style style:name="P48" style:family="paragraph" style:parent-style-name="List_20_Paragraph">
      <style:paragraph-properties fo:margin-left="2.131cm" fo:line-height="0.564cm" fo:text-align="justify" style:justify-single-word="false" fo:orphans="2" fo:widows="2" style:punctuation-wrap="hanging" style:snap-to-layout-grid="false"/>
      <style:text-properties fo:color="#000000" loext:opacity="100%" style:font-name="標楷體" fo:font-size="14pt" style:letter-kerning="false" style:font-name-asian="標楷體1" style:font-size-asian="14pt" style:font-size-complex="14pt" style:font-weight-complex="bold">
        <loext:char-complex-color loext:theme-type="dark1" loext:color-type="theme"/>
      </style:text-properties>
    </style:style>
    <style:style style:name="P49" style:family="paragraph" style:parent-style-name="List_20_Paragraph" style:list-style-name="WWNum6">
      <style:paragraph-properties fo:margin-left="2.251cm" fo:line-height="0.554cm" fo:text-align="justify" style:justify-single-word="false" fo:text-indent="-1.52cm" style:auto-text-indent="false"/>
    </style:style>
    <style:style style:name="P50" style:family="paragraph" style:parent-style-name="List_20_Paragraph" style:list-style-name="WWNum6">
      <style:paragraph-properties fo:margin-left="2.251cm" fo:line-height="0.582cm" fo:text-align="justify" style:justify-single-word="false" fo:text-indent="-2cm" style:auto-text-indent="false"/>
    </style:style>
    <style:style style:name="P51" style:family="paragraph" style:parent-style-name="List_20_Paragraph" style:list-style-name="WWNum6">
      <style:paragraph-properties fo:margin-left="2.251cm" fo:line-height="0.582cm" fo:text-align="justify" style:justify-single-word="false" fo:text-indent="-1.52cm" style:auto-text-indent="false"/>
    </style:style>
    <style:style style:name="P52" style:family="paragraph" style:parent-style-name="List_20_Paragraph">
      <style:paragraph-properties fo:margin-left="2.815cm" fo:line-height="0.582cm" fo:text-align="justify" style:justify-single-word="false" fo:orphans="2" fo:widows="2" fo:text-indent="-0.415cm" style:auto-text-indent="false" style:punctuation-wrap="hanging" style:snap-to-layout-grid="false"/>
    </style:style>
    <style:style style:name="P53" style:family="paragraph" style:parent-style-name="List_20_Paragraph">
      <style:paragraph-properties fo:margin-left="2.84cm" fo:line-height="0.582cm" fo:text-align="justify" style:justify-single-word="false" fo:orphans="2" fo:widows="2" fo:text-indent="-0.439cm" style:auto-text-indent="false" style:punctuation-wrap="hanging" style:snap-to-layout-grid="false"/>
    </style:style>
    <style:style style:name="P54" style:family="paragraph" style:parent-style-name="List_20_Paragraph">
      <style:paragraph-properties fo:margin-left="2.865cm" fo:line-height="0.582cm" fo:text-align="justify" style:justify-single-word="false" fo:orphans="2" fo:widows="2" fo:text-indent="-0.464cm" style:auto-text-indent="false" style:punctuation-wrap="hanging" style:snap-to-layout-grid="false"/>
    </style:style>
    <style:style style:name="P55" style:family="paragraph" style:parent-style-name="List_20_Paragraph">
      <style:paragraph-properties fo:margin-left="2.2cm" fo:line-height="0.547cm" fo:text-align="justify" style:justify-single-word="false" fo:orphans="2" fo:widows="2" style:punctuation-wrap="hanging" style:snap-to-layout-grid="false"/>
    </style:style>
    <style:style style:name="P56" style:family="paragraph" style:parent-style-name="Standard" style:master-page-name="Standard">
      <style:paragraph-properties fo:margin-top="0cm" fo:margin-bottom="0.272cm" style:contextual-spacing="false" fo:text-align="center" style:justify-single-word="false" style:page-number="348" style:punctuation-wrap="hanging"/>
    </style:style>
    <style:style style:name="P57" style:family="paragraph" style:parent-style-name="Standard">
      <style:paragraph-properties fo:margin-left="0.801cm" fo:line-height="0.564cm" fo:text-align="justify" style:justify-single-word="false" fo:orphans="2" fo:widows="2" style:punctuation-wrap="hanging" style:snap-to-layout-grid="false"/>
    </style:style>
    <style:style style:name="P58" style:family="paragraph" style:parent-style-name="Standard">
      <style:paragraph-properties fo:margin-left="2.341cm" fo:line-height="0.564cm" fo:text-align="justify" style:justify-single-word="false" fo:orphans="2" fo:widows="2" fo:text-indent="-1.501cm" style:auto-text-indent="false" style:punctuation-wrap="hanging" style:snap-to-layout-grid="false"/>
    </style:style>
    <style:style style:name="P59" style:family="paragraph" style:parent-style-name="Standard">
      <style:paragraph-properties fo:margin-left="3.037cm" fo:line-height="0.564cm" fo:text-align="justify" style:justify-single-word="false" fo:orphans="2" fo:widows="2" fo:text-indent="-0.501cm" style:auto-text-indent="false" style:punctuation-wrap="hanging" style:snap-to-layout-grid="false"/>
    </style:style>
    <style:style style:name="P60" style:family="paragraph" style:parent-style-name="Standard">
      <style:paragraph-properties fo:margin-left="3.002cm" fo:line-height="0.564cm" fo:text-align="justify" style:justify-single-word="false" fo:orphans="2" fo:widows="2" fo:text-indent="-0.501cm" style:auto-text-indent="false" style:punctuation-wrap="hanging" style:snap-to-layout-grid="false"/>
    </style:style>
    <style:style style:name="P61" style:family="paragraph" style:parent-style-name="Standard">
      <style:paragraph-properties fo:margin-left="2.902cm" fo:line-height="0.564cm" fo:text-align="justify" style:justify-single-word="false" fo:orphans="2" fo:widows="2" fo:text-indent="-0.501cm" style:auto-text-indent="false" style:punctuation-wrap="hanging" style:snap-to-layout-grid="false"/>
    </style:style>
    <style:style style:name="P62" style:family="paragraph" style:parent-style-name="Standard">
      <style:paragraph-properties fo:margin-left="3.926cm" fo:line-height="0.564cm" fo:text-align="justify" style:justify-single-word="false" fo:orphans="2" fo:widows="2" fo:text-indent="-1.309cm" style:auto-text-indent="false" style:punctuation-wrap="hanging" style:snap-to-layout-grid="false"/>
    </style:style>
    <style:style style:name="P63" style:family="paragraph" style:parent-style-name="Standard">
      <style:paragraph-properties fo:margin-left="3.902cm" fo:line-height="0.564cm" fo:text-align="justify" style:justify-single-word="false" fo:orphans="2" fo:widows="2" fo:text-indent="-1.309cm" style:auto-text-indent="false" style:punctuation-wrap="hanging" style:snap-to-layout-grid="false"/>
    </style:style>
    <style:style style:name="P64" style:family="paragraph" style:parent-style-name="Standard">
      <style:paragraph-properties fo:margin-left="3.926cm" fo:line-height="0.564cm" fo:text-align="justify" style:justify-single-word="false" fo:orphans="2" fo:widows="2" fo:text-indent="0.074cm" style:auto-text-indent="false" style:punctuation-wrap="hanging" style:snap-to-layout-grid="false"/>
    </style:style>
    <style:style style:name="P65" style:family="paragraph" style:parent-style-name="Standard">
      <style:paragraph-properties fo:margin-left="0.889cm" fo:line-height="0.564cm" fo:text-align="justify" style:justify-single-word="false" fo:orphans="2" fo:widows="2" style:punctuation-wrap="hanging" style:snap-to-layout-grid="false"/>
    </style:style>
    <style:style style:name="P66" style:family="paragraph" style:parent-style-name="Standard">
      <style:paragraph-properties fo:margin-left="0.864cm" fo:line-height="0.564cm" fo:text-align="justify" style:justify-single-word="false" fo:orphans="2" fo:widows="2" style:punctuation-wrap="hanging" style:snap-to-layout-grid="false"/>
    </style:style>
    <style:style style:name="P67" style:family="paragraph" style:parent-style-name="Standard">
      <style:paragraph-properties fo:margin-left="2.401cm" fo:line-height="0.564cm" fo:text-align="justify" style:justify-single-word="false" fo:orphans="2" fo:widows="2" style:punctuation-wrap="hanging" style:snap-to-layout-grid="false"/>
    </style:style>
    <style:style style:name="P68" style:family="paragraph" style:parent-style-name="Standard">
      <style:paragraph-properties fo:margin-left="2.159cm" fo:line-height="0.564cm" fo:text-align="justify" style:justify-single-word="false" fo:orphans="2" fo:widows="2" fo:text-indent="-1.482cm" style:auto-text-indent="false" style:punctuation-wrap="hanging" style:snap-to-layout-grid="false"/>
    </style:style>
    <style:style style:name="P69" style:family="paragraph" style:parent-style-name="Standard" style:list-style-name="WWNum4">
      <style:paragraph-properties fo:margin-left="3.119cm" fo:line-height="0.564cm" fo:text-align="justify" style:justify-single-word="false" fo:orphans="2" fo:widows="2" fo:text-indent="-0.617cm" style:auto-text-indent="false" style:punctuation-wrap="hanging" style:snap-to-layout-grid="false"/>
    </style:style>
    <style:style style:name="P70" style:family="paragraph" style:parent-style-name="Standard">
      <style:paragraph-properties fo:margin-left="4.371cm" fo:line-height="0.564cm" fo:text-align="justify" style:justify-single-word="false" fo:hyphenation-ladder-count="no-limit" fo:text-indent="-0.55cm" style:auto-text-indent="false" style:vertical-align="auto"/>
      <style:text-properties fo:hyphenate="true" fo:hyphenation-remain-char-count="2" fo:hyphenation-push-char-count="2" loext:hyphenation-no-caps="false" loext:hyphenation-no-last-word="false" loext:hyphenation-word-char-count="5" loext:hyphenation-zone="no-limit"/>
    </style:style>
    <style:style style:name="P71" style:family="paragraph" style:parent-style-name="Standard">
      <style:paragraph-properties fo:margin-left="4.352cm" fo:line-height="0.564cm" fo:text-align="justify" style:justify-single-word="false" fo:hyphenation-ladder-count="no-limit" fo:text-indent="-0.55cm" style:auto-text-indent="false" style:vertical-align="auto"/>
      <style:text-properties fo:hyphenate="true" fo:hyphenation-remain-char-count="2" fo:hyphenation-push-char-count="2" loext:hyphenation-no-caps="false" loext:hyphenation-no-last-word="false" loext:hyphenation-word-char-count="5" loext:hyphenation-zone="no-limit"/>
    </style:style>
    <style:style style:name="P72" style:family="paragraph" style:parent-style-name="Standard">
      <style:paragraph-properties fo:margin-left="4.521cm" fo:line-height="0.564cm" fo:text-align="justify" style:justify-single-word="false" fo:hyphenation-ladder-count="no-limit" fo:text-indent="-0.499cm" style:auto-text-indent="false" style:vertical-align="auto"/>
      <style:text-properties fo:hyphenate="true" fo:hyphenation-remain-char-count="2" fo:hyphenation-push-char-count="2" loext:hyphenation-no-caps="false" loext:hyphenation-no-last-word="false" loext:hyphenation-word-char-count="5" loext:hyphenation-zone="no-limit"/>
    </style:style>
    <style:style style:name="P73" style:family="paragraph" style:parent-style-name="Standard">
      <style:paragraph-properties fo:margin-left="2.401cm" fo:line-height="0.564cm" fo:text-align="justify" style:justify-single-word="false" fo:orphans="2" fo:widows="2" style:punctuation-wrap="hanging" style:snap-to-layout-grid="false"/>
      <style:text-properties fo:color="#000000" loext:opacity="100%" style:font-name="標楷體" fo:font-size="14pt" style:letter-kerning="false" style:font-name-asian="標楷體1" style:font-size-asian="14pt" style:font-size-complex="14pt" style:font-weight-complex="bold">
        <loext:char-complex-color loext:theme-type="dark1" loext:color-type="theme"/>
      </style:text-properties>
    </style:style>
    <style:style style:name="P74" style:family="paragraph" style:parent-style-name="Standard">
      <style:paragraph-properties fo:margin-left="2.166cm" fo:line-height="0.564cm" fo:text-align="justify" style:justify-single-word="false" fo:orphans="2" fo:widows="2" fo:text-indent="-1.531cm" style:auto-text-indent="false" style:punctuation-wrap="hanging" style:snap-to-layout-grid="false"/>
      <style:text-properties fo:color="#000000" loext:opacity="100%" style:font-name="標楷體" fo:font-size="14pt" style:font-name-asian="標楷體1" style:font-size-asian="14pt" style:font-size-complex="14pt">
        <loext:char-complex-color loext:theme-type="dark1" loext:color-type="theme"/>
      </style:text-properties>
    </style:style>
    <style:style style:name="P75" style:family="paragraph" style:parent-style-name="Standard">
      <style:paragraph-properties fo:margin-left="0.801cm" fo:line-height="0.582cm" fo:text-align="justify" style:justify-single-word="false" fo:orphans="2" fo:widows="2" style:punctuation-wrap="hanging" style:snap-to-layout-grid="false"/>
    </style:style>
    <style:style style:name="P76" style:family="paragraph" style:parent-style-name="Standard">
      <style:paragraph-properties fo:margin-left="2.321cm" fo:line-height="0.582cm" fo:text-align="justify" style:justify-single-word="false" fo:orphans="2" fo:widows="2" style:punctuation-wrap="hanging" style:snap-to-layout-grid="false"/>
    </style:style>
    <style:style style:name="P77" style:family="paragraph" style:parent-style-name="Standard">
      <style:paragraph-properties fo:margin-left="0.7cm" fo:line-height="0.547cm" fo:text-align="justify" style:justify-single-word="false" fo:orphans="2" fo:widows="2" style:punctuation-wrap="hanging" style:snap-to-layout-grid="false"/>
    </style:style>
    <style:style style:name="P78" style:family="paragraph" style:parent-style-name="Standard">
      <style:paragraph-properties fo:margin-left="2.159cm" fo:line-height="0.547cm" fo:text-align="justify" style:justify-single-word="false" fo:orphans="2" fo:widows="2" fo:text-indent="-1.482cm" style:auto-text-indent="false" style:punctuation-wrap="hanging" style:snap-to-layout-grid="false"/>
    </style:style>
    <style:style style:name="P79" style:family="paragraph" style:parent-style-name="Standard">
      <style:paragraph-properties fo:margin-left="2.159cm" fo:line-height="0.547cm" fo:text-align="justify" style:justify-single-word="false" fo:orphans="2" fo:widows="2" fo:text-indent="0.088cm" style:auto-text-indent="false" style:punctuation-wrap="hanging" style:snap-to-layout-grid="false"/>
    </style:style>
    <style:style style:name="P80" style:family="paragraph" style:parent-style-name="Text_20_body" style:list-style-name="WWNum5">
      <style:paragraph-properties fo:margin-left="2.272cm" fo:margin-right="0.21cm" fo:line-height="0.554cm" fo:text-align="justify" style:justify-single-word="false" fo:text-indent="-1.457cm" style:auto-text-indent="false" style:vertical-align="auto" style:snap-to-layout-grid="false">
        <style:tab-stops>
          <style:tab-stop style:position="0.847cm"/>
        </style:tab-stops>
      </style:paragraph-properties>
    </style:style>
    <style:style style:name="P81" style:family="paragraph" style:parent-style-name="Text_20_body" style:list-style-name="WWNum5">
      <style:paragraph-properties fo:margin-left="2.247cm" fo:margin-right="0.21cm" fo:line-height="0.554cm" fo:text-align="justify" style:justify-single-word="false" fo:text-indent="-1.408cm" style:auto-text-indent="false" style:vertical-align="auto" style:snap-to-layout-grid="false">
        <style:tab-stops>
          <style:tab-stop style:position="0.847cm"/>
        </style:tab-stops>
      </style:paragraph-properties>
    </style:style>
    <style:style style:name="P82" style:family="paragraph" style:parent-style-name="Text_20_body">
      <style:paragraph-properties fo:margin-left="2.272cm" fo:margin-right="0.21cm" fo:line-height="0.554cm" fo:text-align="justify" style:justify-single-word="false" style:vertical-align="auto" style:snap-to-layout-grid="false">
        <style:tab-stops>
          <style:tab-stop style:position="0.847cm"/>
        </style:tab-stops>
      </style:paragraph-properties>
    </style:style>
    <style:style style:name="P83" style:family="paragraph" style:parent-style-name="Text_20_body">
      <style:paragraph-properties fo:margin-left="2.297cm" fo:margin-right="0.21cm" fo:line-height="0.554cm" fo:text-align="justify" style:justify-single-word="false" style:vertical-align="auto" style:snap-to-layout-grid="false"/>
    </style:style>
    <style:style style:name="P84" style:family="paragraph" style:parent-style-name="annotation_20_text">
      <style:paragraph-properties fo:line-height="0.564cm" fo:text-align="justify" style:justify-single-word="false" fo:orphans="2" fo:widows="2" style:punctuation-wrap="hanging" style:snap-to-layout-grid="false"/>
    </style:style>
    <style:style style:name="P85" style:family="paragraph" style:parent-style-name="annotation_20_text">
      <style:paragraph-properties fo:line-height="0.554cm" fo:text-align="justify" style:justify-single-word="false" fo:orphans="2" fo:widows="2" style:punctuation-wrap="hanging" style:snap-to-layout-grid="false"/>
    </style:style>
    <style:style style:name="P86" style:family="paragraph" style:parent-style-name="annotation_20_text">
      <style:paragraph-properties fo:margin-left="2.244cm" fo:line-height="0.582cm" fo:text-align="justify" style:justify-single-word="false" fo:orphans="2" fo:widows="2" style:punctuation-wrap="hanging" style:snap-to-layout-grid="false"/>
    </style:style>
    <style:style style:name="P87" style:family="paragraph" style:parent-style-name="annotation_20_text">
      <style:paragraph-properties fo:line-height="0.582cm" fo:text-align="justify" style:justify-single-word="false" fo:orphans="2" fo:widows="2" style:punctuation-wrap="hanging" style:snap-to-layout-grid="false"/>
    </style:style>
    <style:style style:name="P88" style:family="paragraph" style:parent-style-name="annotation_20_text">
      <style:paragraph-properties fo:margin-left="2.244cm" fo:line-height="0.564cm" fo:text-align="justify" style:justify-single-word="false" fo:orphans="2" fo:widows="2" style:punctuation-wrap="hanging" style:snap-to-layout-grid="false"/>
      <style:text-properties fo:color="#000000" loext:opacity="100%" style:font-name="標楷體" fo:font-size="14pt" style:font-size-asian="14pt" style:font-size-complex="14pt">
        <loext:char-complex-color loext:theme-type="dark1" loext:color-type="theme"/>
      </style:text-properties>
    </style:style>
    <style:style style:name="P89" style:family="paragraph">
      <loext:graphic-properties draw:fill="solid" draw:fill-color="#ffffff"/>
      <style:paragraph-properties fo:text-align="start"/>
      <style:text-properties fo:font-size="18pt"/>
    </style:style>
    <style:style style:name="T1" style:family="text">
      <style:text-properties fo:color="#000000" loext:opacity="100%" style:font-name="標楷體" fo:font-size="27pt" fo:font-weight="bold" style:font-name-asian="標楷體1" style:font-size-asian="27pt" style:font-weight-asian="bold" style:font-size-complex="27pt">
        <loext:char-complex-color loext:theme-type="dark1" loext:color-type="theme"/>
      </style:text-properties>
    </style:style>
    <style:style style:name="T2" style:family="text">
      <style:text-properties fo:color="#000000" loext:opacity="100%" style:font-name="標楷體" fo:font-size="14pt" style:letter-kerning="false" style:font-name-asian="標楷體1" style:font-size-asian="14pt" style:font-size-complex="14pt" style:font-weight-complex="bold">
        <loext:char-complex-color loext:theme-type="dark1" loext:color-type="theme"/>
      </style:text-properties>
    </style:style>
    <style:style style:name="T3" style:family="text">
      <style:text-properties fo:color="#000000" loext:opacity="100%" style:font-name="標楷體" fo:font-size="14pt" style:letter-kerning="false" style:font-name-asian="標楷體1" style:font-size-asian="14pt" style:font-name-complex="標楷體1" style:font-size-complex="14pt" style:font-weight-complex="bold">
        <loext:char-complex-color loext:theme-type="dark1" loext:color-type="theme"/>
      </style:text-properties>
    </style:style>
    <style:style style:name="T4" style:family="text">
      <style:text-properties fo:color="#000000" loext:opacity="100%" style:font-name="標楷體" fo:font-size="14pt" style:font-name-asian="標楷體1" style:font-size-asian="14pt" style:font-size-complex="14pt" style:font-weight-complex="bold">
        <loext:char-complex-color loext:theme-type="dark1" loext:color-type="theme"/>
      </style:text-properties>
    </style:style>
    <style:style style:name="T5" style:family="text">
      <style:text-properties fo:color="#000000" loext:opacity="100%" style:font-name="標楷體" fo:font-size="14pt" style:font-name-asian="標楷體1" style:font-size-asian="14pt" style:font-size-complex="14pt">
        <loext:char-complex-color loext:theme-type="dark1" loext:color-type="theme"/>
      </style:text-properties>
    </style:style>
    <style:style style:name="T6" style:family="text">
      <style:text-properties fo:color="#000000" loext:opacity="100%" style:font-name="標楷體" fo:font-size="14pt" style:font-name-asian="標楷體1" style:font-size-asian="14pt" style:font-name-complex="新細明體1" style:font-size-complex="14pt" style:font-weight-complex="bold">
        <loext:char-complex-color loext:theme-type="dark1" loext:color-type="theme"/>
      </style:text-properties>
    </style:style>
    <style:style style:name="T7" style:family="text">
      <style:text-properties fo:color="#000000" loext:opacity="100%" style:font-name="標楷體" fo:font-size="14pt" style:font-name-asian="標楷體1" style:font-size-asian="14pt" style:font-name-complex="新細明體1" style:font-size-complex="14pt">
        <loext:char-complex-color loext:theme-type="dark1" loext:color-type="theme"/>
      </style:text-properties>
    </style:style>
    <style:style style:name="T8" style:family="text">
      <style:text-properties fo:color="#000000" loext:opacity="100%" style:font-name="標楷體" fo:font-size="14pt" style:font-name-asian="標楷體1" style:font-size-asian="14pt" style:font-name-complex="Andalus" style:font-size-complex="14pt">
        <loext:char-complex-color loext:theme-type="dark1" loext:color-type="theme"/>
      </style:text-properties>
    </style:style>
    <style:style style:name="T9" style:family="text">
      <style:text-properties fo:color="#000000" loext:opacity="100%" style:font-name="標楷體" fo:font-size="14pt" style:font-name-asian="標楷體1" style:font-size-asian="14pt">
        <loext:char-complex-color loext:theme-type="dark1" loext:color-type="theme"/>
      </style:text-properties>
    </style:style>
    <style:style style:name="T10" style:family="text">
      <style:text-properties fo:color="#000000" loext:opacity="100%" style:font-name="標楷體" fo:font-size="14pt" style:font-name-asian="標楷體1" style:font-size-asian="14pt" style:font-size-complex="16pt">
        <loext:char-complex-color loext:theme-type="dark1" loext:color-type="theme"/>
      </style:text-properties>
    </style:style>
    <style:style style:name="T11" style:family="text">
      <style:text-properties fo:color="#000000" loext:opacity="100%" style:font-name="標楷體" fo:font-size="14pt" style:font-name-asian="標楷體1" style:font-size-asian="14pt" style:font-name-complex="標楷體1" style:font-size-complex="14pt">
        <loext:char-complex-color loext:theme-type="dark1" loext:color-type="theme"/>
      </style:text-properties>
    </style:style>
    <style:style style:name="T12" style:family="text">
      <style:text-properties fo:color="#000000" loext:opacity="100%" style:font-name="標楷體" fo:font-size="14pt" style:font-name-asian="標楷體1" style:font-size-asian="14pt" style:font-name-complex="標楷體1" style:font-size-complex="14pt" style:font-weight-complex="bold">
        <loext:char-complex-color loext:theme-type="dark1" loext:color-type="theme"/>
      </style:text-properties>
    </style:style>
    <style:style style:name="T13" style:family="text">
      <style:text-properties fo:color="#000000" loext:opacity="100%" style:font-name="標楷體" fo:font-size="14pt" style:font-name-asian="標楷體1" style:font-size-asian="14pt" style:font-name-complex="標楷體1" style:font-size-complex="12pt">
        <loext:char-complex-color loext:theme-type="dark1" loext:color-type="theme"/>
      </style:text-properties>
    </style:style>
    <style:style style:name="T14" style:family="text">
      <style:text-properties fo:color="#000000" loext:opacity="100%" style:font-name="標楷體" fo:font-size="14pt" style:font-name-asian="標楷體1" style:font-size-asian="14pt" style:font-name-complex="標楷體1">
        <loext:char-complex-color loext:theme-type="dark1" loext:color-type="theme"/>
      </style:text-properties>
    </style:style>
    <style:style style:name="T15" style:family="text">
      <style:text-properties fo:color="#000000" loext:opacity="100%" style:font-name="標楷體" fo:font-size="14pt" style:font-name-asian="標楷體1" style:font-size-asian="14pt" style:font-size-complex="12pt">
        <loext:char-complex-color loext:theme-type="dark1" loext:color-type="theme"/>
      </style:text-properties>
    </style:style>
    <style:style style:name="T16" style:family="text">
      <style:text-properties fo:color="#000000" loext:opacity="100%" style:font-name="標楷體" fo:font-size="14pt" fo:letter-spacing="-0.014cm" style:letter-kerning="false" style:font-name-asian="標楷體1" style:font-size-asian="14pt" style:font-size-complex="14pt" style:font-weight-complex="bold">
        <loext:char-complex-color loext:theme-type="dark1" loext:color-type="theme"/>
      </style:text-properties>
    </style:style>
    <style:style style:name="T17" style:family="text">
      <style:text-properties fo:color="#000000" loext:opacity="100%" style:font-name="標楷體" fo:font-size="14pt" fo:letter-spacing="0.007cm" style:letter-kerning="false" style:font-name-asian="標楷體1" style:font-size-asian="14pt" style:font-size-complex="14pt" style:font-weight-complex="bold">
        <loext:char-complex-color loext:theme-type="dark1" loext:color-type="theme"/>
      </style:text-properties>
    </style:style>
    <style:style style:name="T18" style:family="text">
      <style:text-properties fo:color="#000000" loext:opacity="100%" style:font-name="標楷體" fo:font-size="14pt" fo:letter-spacing="-0.007cm" style:letter-kerning="false" style:font-name-asian="標楷體1" style:font-size-asian="14pt" style:font-size-complex="14pt" style:font-weight-complex="bold">
        <loext:char-complex-color loext:theme-type="dark1" loext:color-type="theme"/>
      </style:text-properties>
    </style:style>
    <style:style style:name="T19" style:family="text">
      <style:text-properties fo:color="#000000" loext:opacity="100%" style:font-name="標楷體" fo:font-size="14pt" fo:letter-spacing="-0.007cm" style:font-name-asian="標楷體1" style:font-size-asian="14pt" style:font-size-complex="14pt" style:font-weight-complex="bold">
        <loext:char-complex-color loext:theme-type="dark1" loext:color-type="theme"/>
      </style:text-properties>
    </style:style>
    <style:style style:name="T20" style:family="text">
      <style:text-properties fo:color="#000000" loext:opacity="100%" style:font-name="標楷體" fo:font-size="14pt" fo:font-weight="normal" style:font-name-asian="標楷體1" style:font-size-asian="14pt" style:font-weight-asian="normal" style:font-size-complex="14pt">
        <loext:char-complex-color loext:theme-type="dark1" loext:color-type="theme"/>
      </style:text-properties>
    </style:style>
    <style:style style:name="T21" style:family="text">
      <style:text-properties fo:color="#000000" loext:opacity="100%" style:font-name="標楷體" fo:font-size="14pt" style:font-size-asian="14pt" style:font-name-complex="標楷體1" style:font-size-complex="14pt">
        <loext:char-complex-color loext:theme-type="dark1" loext:color-type="theme"/>
      </style:text-properties>
    </style:style>
    <style:style style:name="T22" style:family="text">
      <style:text-properties fo:color="#000000" loext:opacity="100%" style:font-name="標楷體" fo:font-size="14pt" style:font-size-asian="14pt" style:font-size-complex="14pt">
        <loext:char-complex-color loext:theme-type="dark1" loext:color-type="theme"/>
      </style:text-properties>
    </style:style>
    <style:style style:name="T23" style:family="text">
      <style:text-properties fo:color="#000000" loext:opacity="100%">
        <loext:char-complex-color loext:theme-type="dark1" loext:color-type="theme"/>
      </style:text-properties>
    </style:style>
    <style:style style:name="T24" style:family="text">
      <style:text-properties fo:color="#000000" loext:opacity="100%" style:font-name="微軟正黑體" fo:font-size="15pt" fo:font-weight="bold" style:letter-kerning="false" style:font-name-asian="微軟正黑體1" style:font-size-asian="15pt" style:font-weight-asian="bold" style:font-name-complex="?????(P)" style:font-size-complex="15pt" style:font-weight-complex="bold">
        <loext:char-complex-color loext:theme-type="dark1" loext:color-type="theme"/>
      </style:text-properties>
    </style:style>
    <style:style style:name="T25" style:family="text">
      <style:text-properties fo:color="#000000" loext:opacity="100%" style:font-name="新細明體" fo:font-size="14pt" style:font-size-asian="14pt" style:font-name-complex="新細明體1" style:font-size-complex="14pt" style:font-weight-complex="bold">
        <loext:char-complex-color loext:theme-type="dark1" loext:color-type="theme"/>
      </style:text-properties>
    </style:style>
    <style:style style:name="T26" style:family="text">
      <style:text-properties fo:color="#000000" loext:opacity="100%" fo:font-size="14pt" style:letter-kerning="true" style:font-size-asian="14pt" style:font-size-complex="12pt" style:font-weight-complex="bold">
        <loext:char-complex-color loext:theme-type="dark1" loext:color-type="theme"/>
      </style:text-properties>
    </style:style>
    <style:style style:name="T27" style:family="text">
      <style:text-properties fo:color="#000000" loext:opacity="100%" fo:font-size="14pt" style:letter-kerning="true" style:font-size-asian="14pt" style:font-size-complex="14pt" style:font-weight-complex="bold">
        <loext:char-complex-color loext:theme-type="dark1" loext:color-type="theme"/>
      </style:text-properties>
    </style:style>
    <style:style style:name="T28" style:family="text">
      <style:text-properties fo:color="#000000" loext:opacity="100%" fo:font-size="14pt" style:letter-kerning="true" style:font-size-asian="14pt" style:font-size-complex="14pt">
        <loext:char-complex-color loext:theme-type="dark1" loext:color-type="theme"/>
      </style:text-properties>
    </style:style>
    <style:style style:name="T29" style:family="text">
      <style:text-properties fo:color="#000000" loext:opacity="100%" fo:font-size="14pt" style:font-size-asian="14pt" style:font-size-complex="14pt">
        <loext:char-complex-color loext:theme-type="dark1" loext:color-type="theme"/>
      </style:text-properties>
    </style:style>
    <style:style style:name="T30" style:family="text">
      <style:text-properties fo:color="#000000" loext:opacity="100%" fo:font-size="14pt" style:font-size-asian="14pt" style:font-size-complex="14pt" style:font-weight-complex="bold">
        <loext:char-complex-color loext:theme-type="dark1" loext:color-type="theme"/>
      </style:text-properties>
    </style:style>
    <style:style style:name="T31" style:family="text">
      <style:text-properties fo:color="#000000" loext:opacity="100%" fo:font-size="14pt" style:font-size-asian="14pt" style:font-size-complex="12pt" style:font-weight-complex="bold">
        <loext:char-complex-color loext:theme-type="dark1" loext:color-type="theme"/>
      </style:text-properties>
    </style:style>
    <style:style style:name="T32" style:family="text">
      <style:text-properties fo:color="#000000" loext:opacity="100%" fo:font-size="14pt" style:font-size-asian="14pt" style:font-name-complex="Arial2" style:font-size-complex="14pt">
        <loext:char-complex-color loext:theme-type="dark1" loext:color-type="theme"/>
      </style:text-properties>
    </style:style>
    <style:style style:name="T33" style:family="text">
      <style:text-properties fo:color="#000000" loext:opacity="100%" fo:font-size="14pt" style:font-size-asian="14pt" style:font-name-complex="標楷體1" style:font-size-complex="14pt">
        <loext:char-complex-color loext:theme-type="dark1" loext:color-type="theme"/>
      </style:text-properties>
    </style:style>
    <style:style style:name="T34" style:family="text">
      <style:text-properties fo:color="#000000" loext:opacity="100%" fo:font-size="14pt" fo:language="zh" fo:country="TW" style:font-size-asian="14pt" style:font-size-complex="14pt">
        <loext:char-complex-color loext:theme-type="dark1" loext:color-type="theme"/>
      </style:text-properties>
    </style:style>
    <style:style style:name="T35" style:family="text">
      <style:text-properties fo:color="#000000" loext:opacity="100%" fo:font-size="14pt" fo:letter-spacing="-0.007cm" style:letter-kerning="true" style:font-size-asian="14pt" style:font-size-complex="14pt" style:font-weight-complex="bold">
        <loext:char-complex-color loext:theme-type="dark1" loext:color-type="theme"/>
      </style:text-properties>
    </style:style>
    <style:style style:name="T36" style:family="text">
      <style:text-properties fo:color="#000000" loext:opacity="100%" style:text-line-through-style="solid" style:text-line-through-type="single" style:font-name="標楷體" fo:font-size="14pt" style:letter-kerning="false" style:font-name-asian="標楷體1" style:font-size-asian="14pt" style:font-name-complex="標楷體1" style:font-size-complex="14pt" style:font-weight-complex="bold">
        <loext:char-complex-color loext:theme-type="dark1" loext:color-type="theme"/>
      </style:text-properties>
    </style:style>
    <style:style style:name="T37" style:family="text">
      <style:text-properties fo:language="zh" fo:country="TW"/>
    </style:style>
    <style:style style:name="gr1" style:family="graphic">
      <style:graphic-properties draw:stroke="none" svg:stroke-width="0cm" draw:fill="solid" draw:fill-color="#ffffff" draw:textarea-vertical-align="top" draw:auto-grow-height="false" fo:min-height="0.704cm" fo:min-width="1.194cm" fo:padding-top="0.125cm" fo:padding-bottom="0.125cm" fo:padding-left="0.25cm" fo:padding-right="0.25cm" fo:wrap-option="wrap" loext:decorative="false"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6" loext:marker-style-name="T23"><draw:custom-shape text:anchor-type="char" draw:z-index="0" draw:name="Rectangle 41" draw:style-name="gr1" draw:text-style-name="P89" svg:width="1.694cm" svg:height="0.953cm" svg:x="8.255cm" svg:y="26.67cm"><text:p/><draw:enhanced-geometry draw:mirror-horizontal="false" draw:mirror-vertical="false" draw:glue-points="?f14 0 ?f15 ?f16 ?f14 ?f17 0 ?f16" drawooo:sub-view-size="21600 21600" draw:text-areas="?f10 ?f13 ?f11 ?f12" svg:viewBox="0 0 0 0" draw:type="ooxml-non-primitive" draw:enhanced-path="M ?f2 ?f2 L ?f3 ?f2 ?f3 ?f3 ?f2 ?f3 Z N"><draw:equation draw:name="f0" draw:formula="logwidth"/><draw:equation draw:name="f1" draw:formula="logheight"/><draw:equation draw:name="f2" draw:formula="0"/><draw:equation draw:name="f3" draw:formula="21600"/><draw:equation draw:name="f4" draw:formula="?f0 *1/21600"/><draw:equation draw:name="f5" draw:formula="?f1 *1/21600"/><draw:equation draw:name="f6" draw:formula="?f3 +0-?f2 "/><draw:equation draw:name="f7" draw:formula="?f6 *1/21600"/><draw:equation draw:name="f8" draw:formula="?f2 *1/?f7 "/><draw:equation draw:name="f9" draw:formula="?f3 *1/?f7 "/><draw:equation draw:name="f10" draw:formula="?f8 *?f4 /1"/><draw:equation draw:name="f11" draw:formula="?f9 *?f4 /1"/><draw:equation draw:name="f12" draw:formula="?f9 *?f5 /1"/><draw:equation draw:name="f13" draw:formula="?f8 *?f5 /1"/><draw:equation draw:name="f14" draw:formula="logwidth/2"/><draw:equation draw:name="f15" draw:formula="logwidth"/><draw:equation draw:name="f16" draw:formula="logheight/2"/><draw:equation draw:name="f17" draw:formula="logheight"/></draw:enhanced-geometry></draw:custom-shape><text:span text:style-name="T1">貳拾肆、運動發展</text:span><text:span text:style-name="T1"/></text:p>
      <text:p text:style-name="P84" loext:marker-style-name="T24"><text:span text:style-name="T24">一、發展產業聚落、提升運動經濟</text:span><text:span text:style-name="T24"/></text:p>
      <text:p text:style-name="P57" loext:marker-style-name="T2"><text:span text:style-name="T2">（一）發展運動場館經營產業</text:span><text:span text:style-name="T2"/></text:p>
      <text:list text:style-name="WWNum1">
        <text:list-item>
          <text:p text:style-name="P24" loext:marker-style-name="T23"><text:span text:style-name="T2">持續辦理場館設施委外營運，引進民間廠商專業能力及人力，活化並提升場館經營及服務品質，促進在地運動場館經營產業發展、培育在地場館營運專業人力，</text:span><text:span text:style-name="T4">進而達到場館開源節流效益</text:span><text:span text:style-name="T2">；本府運發局轄管運動場館分別依高雄市市有財產管理自治條例、促進民間參與公共建設法等相關規定，目前計有29處場館委外營運。</text:span></text:p>
        </text:list-item>
        <text:list-item>
          <text:p text:style-name="P25" loext:marker-style-name="T2"><text:span text:style-name="T2">辦理場館促進民間參與公共建設前置作業計畫</text:span><text:span text:style-name="T2"/></text:p>
        </text:list-item>
      </text:list>
      <text:p text:style-name="P37" loext:marker-style-name="T5"><text:span text:style-name="T5">（1）高雄市岡山運動中心</text:span><text:span text:style-name="T5"/></text:p>
      <text:p text:style-name="P41" loext:marker-style-name="T23"><text:span text:style-name="T5">活化運用岡山文化中心場域新建岡山運動中心，以促參OT方式引進民間機構維運，</text:span><text:span text:style-name="T6">期串聯橋頭新市鎮、文化中心、圖書館、皮影戲館、棒球場，營造在地文化、運動、休閒新生活。</text:span><text:span text:style-name="T5">業於114年2月完成簽約、6月營運。</text:span></text:p>
      <text:p text:style-name="P38" loext:marker-style-name="T5"><text:soft-page-break/><text:span text:style-name="T5">（2）高雄市楠仔坑運動中心</text:span><text:span text:style-name="T5"/></text:p>
      <text:p text:style-name="P39" loext:marker-style-name="T5"><text:span text:style-name="T5">本府積極爭取行政院「前瞻基礎建設計畫」經費，以楠梓區楠梓游泳池為基地，保有泳池並擴增新建地上2層之複合式運動中心，將以嶄新運動設施、平民化收費、專業運動指導及複合式休閒娛樂機能，讓高雄市市民運動有勁、幸福有感，並以促參OT方式引進民間機構維運。業於114年1月完成簽約、115年6月營運。</text:span><text:span text:style-name="T5"/></text:p>
      <text:p text:style-name="P38" loext:marker-style-name="T5"><text:span text:style-name="T5">（3）高雄市三民運動中心</text:span><text:span text:style-name="T5"/></text:p>
      <text:p text:style-name="P39" loext:marker-style-name="T5"><text:soft-page-break/><text:span text:style-name="T5">本府積極爭取行政院「前瞻基礎建設計畫」經費，以三民區陽明溜冰場為基地，拆除既有溜冰場、新建1座全民運動館。業於114年2月完成簽約，預計115年7月營運。</text:span><text:span text:style-name="T5"/></text:p>
      <text:p text:style-name="P38" loext:marker-style-name="T5"><text:span text:style-name="T5">（4）高雄市小港運動中心</text:span><text:span text:style-name="T5"/></text:p>
      <text:p text:style-name="P39" loext:marker-style-name="T23"><text:span text:style-name="T5">本府積極爭取行政院「前瞻基礎建設計畫」經費，以小港森林公園為基地新建地上3層之複合式運動中心，並以促參OT方式引進民間機構維運。業於115年3月完成</text:span><text:soft-page-break/><text:span text:style-name="T5">簽約，預計115年10月營運。</text:span><text:span text:style-name="T5"/></text:p>
      <text:p text:style-name="P38" loext:marker-style-name="T5"><text:span text:style-name="T5">（5）高雄市鼓山運動中心</text:span><text:span text:style-name="T5"/></text:p>
      <text:p text:style-name="P40" loext:marker-style-name="T23"><text:span text:style-name="T5">本府擇定鼓山區舊中山國小校地發展長期照顧、幼兒托育、運動休閒等服務，</text:span><text:span text:style-name="T8">打造友善無礙全齡共榮園區。鼓山運動中心位於園區東北側，</text:span><text:span text:style-name="T5">為地上3層之複合式運動中心，並以促參OT方式引進民間機構維運，期以全齡多元化運動課程及服務，充實市民運動權、豐富本市運動中心多樣性。業於115年1月8日完成簽約、5月營運。</text:span></text:p>
      <text:p text:style-name="P57" loext:marker-style-name="T2"><text:soft-page-break/><text:span text:style-name="T2">（二）提升運動經濟</text:span><text:span text:style-name="T2"/></text:p>
      <text:list text:style-name="WWNum2">
        <text:list-item>
          <text:p text:style-name="P26" loext:marker-style-name="T9"><text:span text:style-name="T9">推展運動行銷觀光</text:span><text:span text:style-name="T9"/></text:p>
        </text:list-item>
      </text:list>
      <text:p text:style-name="P43" loext:marker-style-name="T9"><text:span text:style-name="T9">115年持續辦理運動觀光計畫-玩運動、賞風景、體驗文化，首梯於4月18日起程，鏈結高雄年度精選的特色運動品牌賽事，包括高雄端午嘉年華暨龍舟錦標賽、高雄亞洲同志運動會、小小英雄運動會，以及常態性走跑高雄3.0活動等，打造9條旅程從山林探險、溪谷溯溪，到港灣夕照、文化場域巡禮，深入高雄都會及原鄉區的「山海河港遊高雄」運動旅遊路線，讓民眾以運動方式體驗高雄山海河風光。</text:span><text:span text:style-name="T9"/></text:p>
      <text:list text:continue-numbering="true" text:style-name="WWNum2">
        <text:list-item>
          <text:p text:style-name="P27" loext:marker-style-name="T23"><text:span text:style-name="T9">持續</text:span><text:span text:style-name="T2">結合地方運動資源，辦理國內外賽事並推展多元體育活動，對象包括多元族群、銀髮族、婦女及幼兒、身心障礙者等，提高全民參與運動機會，推展健康永續運動風氣，達到規律運動人口倍增，提升運動經濟效益。</text:span></text:p>
        </text:list-item>
      </text:list>
      <text:p text:style-name="P73" loext:marker-style-name="T2"/>
      <text:p text:style-name="P84" loext:marker-style-name="T24"><text:span text:style-name="T24">二、優化場館環境、促進城市發展</text:span><text:bookmark text:name="_Toc521939028"/><text:bookmark text:name="_Toc523083802"/><text:bookmark text:name="_Toc523145131"/><text:bookmark text:name="_Toc523146293"/><text:bookmark text:name="_Toc523147148"/><text:bookmark text:name="_Toc523150399"/><text:span text:style-name="T24"/></text:p>
      <text:p text:style-name="P58" loext:marker-style-name="T23"><text:span text:style-name="T2">（一）加速苓雅運動園區空間招商工作及辦公處所改裝工程(已於115年5月開工)，辦理澄清湖運動休閒園區都市計畫變更及運專區公辦都更併棒球場租賃營運招商相關作業，鳥松區山水段運動休閒專用區公辦都更案已完成與最優實施者議約，預計115年10月簽約後推動各項履約工作</text:span><text:span text:style-name="T10">，同時持續提升澄清湖棒球場球場觀賽品質及改善硬體設施設備，內野上層膜構改善於115年2月完成，另115年將改善球場機電設備電壓升級，球場外野大螢幕預計於116年球季開賽前更新。</text:span></text:p>
      <text:p text:style-name="P58" loext:marker-style-name="T23"><text:span text:style-name="T2">（二）</text:span><text:span text:style-name="T10">已完成高雄國家體育場跑道更新暨國際認證、岡山棒球場擴建工程、原小港游泳池填平改建停車場工程並開放民眾使用，及高雄市鳳山體育館迴音改善計畫、陽明網球中心球場照明及場地整修計畫、楠梓足球場照明增設計畫、配合捷運O9聯合開發案重新建苓雅棒球場等工程。</text:span></text:p>
      <text:p text:style-name="P58" loext:marker-style-name="T10"><text:span text:style-name="T10">（三）115年將會更新高雄國家體育場更新中央監控系統升級及附屬設備、汰換全場監控系統和高壓電氣設備，增設鳳山運動園區游泳池正面廣場簡易遮陽（雨）棚、園區設置太陽光電設施及增設體健設施，更新苓雅運動中心空調設備，於旗山風雨球場、路竹體育園區設置太陽能光電設施，另現代五項新整計畫預計115年10月辦理工程招標、12月開工，預計117年9月完工。</text:span><text:span text:style-name="T10"/></text:p>
      <text:p text:style-name="P58" loext:marker-style-name="T23"><text:span text:style-name="T10">（四）規劃新建場館設</text:span><text:span text:style-name="T2">施</text:span></text:p>
      <text:p text:style-name="P59" loext:marker-style-name="T2"><text:span text:style-name="T2">1.設置運動中心</text:span><text:span text:style-name="T2"/></text:p>
      <text:p text:style-name="P62" loext:marker-style-name="T23"><text:span text:style-name="T16">（1）</text:span><text:span text:style-name="T17">本府依據本市各區人口數及密度、交通易達、土地條件、市場需求、財源等綜整評估規劃運動中心，整合跨局處資源以新建、媒合校園、活化現有場館及空間，完善既有運動園區，結合捷運聯開及社宅合建等策略同時進行規劃運動中心。已優先設置於15個行政區，包括岡山區、楠梓區、美濃區、三民區、鳳山區、左營區、鼓山</text:span><text:soft-page-break/><text:span text:style-name="T17">區、鹽埕區、前金區、苓雅區、前鎮區、大寮區、小港區、路竹區及旗山區，服務人口逾200萬人。未來也將逐步擴及其他行政區，讓市民就近運動，養成日常習慣，打造更健康快樂的城市。</text:span></text:p>
      <text:p text:style-name="P64" loext:marker-style-name="T23"><text:span text:style-name="T17">鳳山、苓雅、大寮、左營、美濃、前鎮、鹽埕、前金、岡山、鼓山、楠仔坑等11座運動中心已開放營運，另三民、小港、路竹、旗山等4座運動中心預計115年7月至116年陸續完工營運。</text:span><text:span text:style-name="T17"/></text:p>
      <text:p text:style-name="P63" loext:marker-style-name="T23"><text:span text:style-name="T18">（2）本市</text:span><text:span text:style-name="T17">運動</text:span><text:span text:style-name="T18">中心規劃設置策略及內容如下：</text:span></text:p>
      <text:p text:style-name="P70" loext:marker-style-name="T23"><text:span text:style-name="T25">①</text:span><text:span text:style-name="T6">完善鳳山運動園區、引進民間資源委外：110年完成全區委外營運移轉作業，並於111年5月完成鳳山田徑場地下停車場工程後全區開放，提供完善運動服務。</text:span><text:span text:style-name="T4">園區內共計7大設施(包括鳳山運動中心)，可提供市民進行運動種類從低強度的散步慢跑到高強度的籃球、足球，從室內的瑜珈、飛輪到室外的游泳、網球等超</text:span><text:soft-page-break/><text:span text:style-name="T4">過10種類，更可觀賞到職業賽事。</text:span></text:p>
      <text:p text:style-name="P71" loext:marker-style-name="T23"><text:span text:style-name="T25">②</text:span><text:span text:style-name="T6">活化公有空間再利用：</text:span><text:span text:style-name="T4">利用原有中正技擊館空間</text:span><text:span text:style-name="T6">改造為苓雅運動中心，並於111年3月委外營運；利用高雄國家體育場尾翼空間改造為左營運動中心，並於111年7月委外營運；另活化運用岡山文化中心園區基地興建岡山運動中心，串聯橋頭新市鎮、文化中心、圖書館、皮影戲館、棒球場，營造在地文化、運動、休閒新生活，</text:span><text:span text:style-name="T5">於114年6月委外營運</text:span><text:span text:style-name="T6">；利用中山國小</text:span><text:soft-page-break/><text:span text:style-name="T6">舊校區空間興建鼓山運動中心於115年5月營運。</text:span></text:p>
      <text:p text:style-name="P71" loext:marker-style-name="T23"><text:span text:style-name="T25">③</text:span><text:span text:style-name="T6">爭取中央補助興建OT營運-全民運動館</text:span></text:p>
      <text:list text:style-name="WWNum3">
        <text:list-item>
          <text:p text:style-name="P42" loext:marker-style-name="T23"><text:span text:style-name="T6">高雄市楠仔坑運動中心興建計畫：既有楠梓運動園區游泳池整建一座新式全民運動館。總經費6億7,069萬元，體育署補助2億元，本府自籌4億7,069萬元，於114年11月完工，115年6月營運。</text:span><text:span text:style-name="T6"/></text:p>
        </text:list-item>
        <text:list-item>
          <text:p text:style-name="P42" loext:marker-style-name="T23"><text:span text:style-name="T6">高雄市三民運動中心興建計畫：既有陽明溜冰場拆除新建全民運動館。總經費7億2,947萬元，體育</text:span><text:soft-page-break/><text:span text:style-name="T6">署補助2億元，本府自籌5億2,947萬元，已於111年7月開工，主體建物於114年12月完工，周邊景觀工程部分115年4月完工，預計115年7月營運。</text:span><text:span text:style-name="T6"/></text:p>
        </text:list-item>
        <text:list-item>
          <text:p text:style-name="P42" loext:marker-style-name="T23"><text:span text:style-name="T6">高雄市小港運動中心興建計畫：小港森林公園內新建全民運動館。總經費6億4,194萬元，體育署補助2億元，台電公司補助1億3,000萬元，中油公司補助1億3,000萬元，本府自籌1億8,194萬元；</text:span><text:soft-page-break/><text:span text:style-name="T6">為完善運動中心建設，前已完成地方民意收集並依協調結果重新估算修正設計後續行辦理，113年2月19日開工，預計115年7月完工、115年10月營運。</text:span><text:span text:style-name="T6"/></text:p>
        </text:list-item>
      </text:list>
      <text:p text:style-name="P72" loext:marker-style-name="T23"><text:span text:style-name="T25">④</text:span><text:span text:style-name="T6">開放校園空間：盤點多區學校空間規劃為健身房、韻律教室等，結合校內綜合球場或羽球場、游泳池等體育設施，整體委外民間業者經營，提高使用效率及節省經費；目前已有4校委外營運中，包括前鎮區(瑞</text:span><text:soft-page-break/><text:span text:style-name="T6">祥高中體育館)、鹽埕區(鹽埕國中體育館) 、美濃區(美濃國中體育館)及前金區(前金國小活動中心) 。路竹運動中心(路竹高中體育館)興建工程於113年7月1日開工，預計115年9月營運；</text:span><text:span text:style-name="Strong_20_Emphasis"><text:span text:style-name="T20">旗山運動中心(旗山國中游泳池)興建工程於</text:span></text:span><text:span text:style-name="T6">114年7月開工，預計115年9月完工，預計116年4月營運</text:span><text:span text:style-name="Strong_20_Emphasis"><text:span text:style-name="T20">。另</text:span></text:span><text:span text:style-name="T4">大寮運動中心由本府與輔英科大合作冠名設置，利用大學既有運動設施及空間，擴大對外開放時段及增加課程，轉變為</text:span><text:soft-page-break/><text:span text:style-name="T4">社區大學城的複合式運動中心，已於111年4月營運。</text:span></text:p>
      <text:p text:style-name="P72" loext:marker-style-name="T23"><text:span text:style-name="T25">⑤</text:span><text:span text:style-name="T6">結合興建社會住宅空間提供多元公共服務，規劃微型運動中心融入社宅公共空間，提供居民更健康的生活型態。</text:span></text:p>
      <text:list text:style-name="WWNum4">
        <text:list-item>
          <text:p text:style-name="P69" loext:marker-style-name="T23"><text:span text:style-name="T2">規劃興建楠梓風雨球場：於楠梓區德民路與捷運交叉口旁道路用地(楠梓段二小段114號)，面積約7,086平方公尺新建風雨場，預計規劃包含籃球場、排球場、匹克球場、綜合活動廣場、綠地空間及戶外停車場等。本府運發局目前刻正與民間單位研議BOT新建球場之可行性，或尋求太陽能光電廠商針對球場立地型太陽能屋頂設施進行投資評估。</text:span><text:span text:style-name="T2"/></text:p>
        </text:list-item>
      </text:list>
      <text:p text:style-name="P60" loext:marker-style-name="T23"><text:span text:style-name="T2">3.規劃興建旗山風雨球場：為改善旗山生活文化園區現有籃球場地，將結合太陽能廠商投資興設旗山風雨球場，並改善現有兩面球場地坪，以提供旗山居民更優質之運動環境，太陽光電租賃案已於115年5月13日簽約，預計115年12月完工。</text:span><text:span text:style-name="T2"/></text:p>
      <text:p text:style-name="P65" loext:marker-style-name="T2"><text:span text:style-name="T2">（五）運動場館經營管理模式多元化</text:span><text:span text:style-name="T2"/></text:p>
      <text:p text:style-name="P60" loext:marker-style-name="T23"><text:span text:style-name="T2">1.本府轄管運動場館中，31處由本府運動發展局自管外，依據本市運動場地認養辦法由在地體育團體或企業認養開放市民使用之場地，以提高管理績效及場地使用率，民間團體認養運動場館計8處：三民木球場、三民槌球場、岡山槌球場、三民羽球場、路竹體育園區沙灘巧固球場、青埔滑板場、鼓山匹克球場、苓雅運動園區極限運動場。</text:span><text:span text:style-name="T2"/></text:p>
      <text:p text:style-name="P60" loext:marker-style-name="T23"><text:span text:style-name="T2">2.為促進民間參與運動場館經營，持續評估所屬運動場館委外由民間參與經營之可能性，目前依「高雄市市有財產管理自治條例」辦理委外運動場館，截至115年6月計有17處：民</text:span><text:soft-page-break/><text:span text:style-name="T2">生網球場、大寮運動公園、五甲網球場、鳳山慢速壘球場、楠梓足球場、鳳山運動場、苓雅運動中心及國際游泳池戶外池、四維羽球場、三民游泳池、鳳山沙灘排球場、大坪頂運動園區壘球場、林園網球場、興仁棒球場、蓮池潭水域運動中心1樓、陽明網球中心、東門游泳池；及依「促進民間參與公共建設法」由民間參與經營計有鳳山運動園區6場館、岡山運動中心及高雄市現代化綜合體育館(又稱高雄巨蛋) 、鼓山運動中心、楠仔坑運動中心、三民運動中心、小港運動中心；鹽埕羽球館刻正辦理促進民間參與公共建設作業中。</text:span><text:span text:style-name="T4">另透過公開標租方式將所轄場館提供承租廠商營運使用，目前共有左營運動中心、蓮池潭水域運動中心2樓、岡山、楠仔坑、三民及小港運動中心等商業空間，計有6處。</text:span></text:p>
      <text:p text:style-name="P60" loext:marker-style-name="T23"><text:span text:style-name="T2">3.為活化場館、提高場館使用率及使場館得以就近獲得妥適維護管理，截至115年6月由機關學校代管運動場館計有勞工壘球場、陽明棒球場等14處。</text:span><text:span text:style-name="T2"/></text:p>
      <text:p text:style-name="P60" loext:marker-style-name="T23"><text:span text:style-name="T2">4.為掌握各場館營運狀況並提升服務品質，依自管、認養、委外及代管不同經管樣態，除落實自主管理及不定時查訪外，並依據自管業務檢核計畫，以及認養、委外及代管訪視計畫定期檢</text:span><text:span text:style-name="T4">核經營管理績效，</text:span><text:span text:style-name="T2">有效落實場館管理。另依據體育署訂定之「公共運動設施設置及管理辦法」，每年辦理本市轄區內公共運動設施營運管理維護情形之考核。</text:span></text:p>
      <text:p text:style-name="P66" loext:marker-style-name="T23"><text:span text:style-name="T2">（六）高雄國家體育場經營成效</text:span><text:span text:style-name="T2"/></text:p>
      <text:p text:style-name="P60" loext:marker-style-name="T2"><text:span text:style-name="T2">1.辦理活動統計：115年1月至</text:span><text:span text:style-name="T4">6月</text:span><text:span text:style-name="T2">辦理高雄富邦馬拉松、2026年港都盃田徑賽、教育部普及化運動班際大隊接力、K-SPARK演唱會</text:span><text:span text:style-name="T4">、高雄市國中小田徑錦標賽</text:span><text:span text:style-name="T2">等活動計5場活動，約7萬8,000人次參與。</text:span></text:p>
      <text:p text:style-name="P60" loext:marker-style-name="T2"><text:span text:style-name="T2">2.使用人數統計：115年1月至</text:span><text:span text:style-name="T4">6月</text:span><text:span text:style-name="T2">假日參觀暨休閒、健走、運動人數</text:span><text:span text:style-name="T4">11萬2,624</text:span><text:span text:style-name="T2">人次，非假日參觀暨休閒、健走、運動人數</text:span><text:span text:style-name="T4">3萬2,050</text:span><text:span text:style-name="T2">人次，總計</text:span><text:span text:style-name="T4">14萬4,674</text:span><text:span text:style-name="T2">人次。</text:span></text:p>
      <text:p text:style-name="P57" loext:marker-style-name="T2"><text:span text:style-name="T2">（七）推動智慧運動場域</text:span><text:span text:style-name="T2"/></text:p>
      <text:p text:style-name="P67" loext:marker-style-name="T2"><text:span text:style-name="T2">1.運動中心導入多元智慧運動設施</text:span><text:span text:style-name="T2"/></text:p>
      <text:p text:style-name="P61" loext:marker-style-name="T4"><text:span text:style-name="T4"><text:s text:c="2"/>透過在本市各運動中心及運動場域建置智慧科技系統，提升競技運動水準、促進全民運動參與，以提升民眾的運動及生活品質、促進運動產業發展並增加城市運動的國際競爭力。其中，苓雅運動中心設置新現代五項智慧運動科技；左營、苓雅及鹽埕運動中心建置智慧電競自行車系統，可透過自行車同步線上競賽，並以虛擬實境技術，在室內騎乘中享受臺灣各地風景，達到運動訓練效果；前金運動中心除智慧游泳池具AI防溺系統，更設置智慧射箭、智慧輕艇激流、智慧飛行器、平衡訓練器、智慧體適能、科技蹦床、智慧籃球場、超慢跑九宮格及智慧腳踏車等，讓運動像遊戲一樣有趣。另鼓山游泳池114年完成導入安全輔助系統，發揮AI防溺偵測，</text:span><text:soft-page-break/><text:span text:style-name="T4">協助救生員辨識溺水態樣並於第一時間提供救生員疑似溺水警示訊號，115年6月營運的楠仔坑運動中心也同步導入，一同打造高雄游泳池安全防護網，創造港都水域安心運動口碑。</text:span><text:span text:style-name="T4"/></text:p>
      <text:p text:style-name="P61" loext:marker-style-name="T2"><text:span text:style-name="T2">2.推動運動科技場域實證計畫</text:span><text:span text:style-name="T2"/></text:p>
      <text:p text:style-name="P28" loext:marker-style-name="T2"><text:span text:style-name="T2">115年延續走跑高雄2.0熱潮辦理「走跑高雄3.0」計畫，將熱門運動景點擴增至本市38個行政區，規劃共計70處運動熱點及8條登山路線，並增加運動里程兌換一卡通綠點回饋，折抵綠色生活消費，亦持續與跑點周邊友善店家合作，提供民眾消費優惠，透過雲端活動參與、完整運動數據回饋，促進運動觀光綜效，讓運動融入市民生活，打造港都運動風氣。活動115年4月19日開跑，統計至6月底，不重複參與會員人數已達7,887人，總運動人次達35萬3,713人，總運動時間計22萬8,386小時，累積步數計64億8,544萬步，總里程達162萬6,274公里。</text:span><text:span text:style-name="T2"/></text:p>
      <text:p text:style-name="P46" loext:marker-style-name="T2"/>
      <text:p text:style-name="P85" loext:marker-style-name="T24"><text:span text:style-name="T24">三、持續舉辦賽事、形塑運動港都</text:span><text:span text:style-name="T24"/></text:p>
      <text:list text:style-name="WWNum5">
        <text:list-item>
          <text:p text:style-name="P80" loext:marker-style-name="T21"><text:span text:style-name="T21">2026高雄富邦馬拉松</text:span><text:span text:style-name="T21"/></text:p>
        </text:list-item>
      </text:list>
      <text:p text:style-name="P82" loext:marker-style-name="T21"><text:span text:style-name="T21">115年1月10日至11日於高雄國家體育場及市區道路舉辦，設有馬拉松、半程馬拉松及休閒組，共吸引12,780人參賽，賽道行經左營、楠梓、橋頭、岡山、彌陀及梓官等六行政區。沿線民間團體及學校熱情應援，結合高雄山、海、河、港特色景觀與優質賽事服務，深獲跑者肯定。賽事除帶動市民運動風氣、凝聚城市向心力外，亦與日本多個友好城市(如日本仙北、熊本、札幌、館山市、北九州市、千葉縣及仙台育英高校)進行馬拉松賽事交流，促進運動發展及國際觀光行銷，持續打造高雄為友善運動觀光城市。</text:span><text:span text:style-name="T21"/></text:p>
      <text:list text:continue-numbering="true" text:style-name="WWNum5">
        <text:list-item>
          <text:p text:style-name="P81" loext:marker-style-name="T21"><text:span text:style-name="T21">2026高雄市第一屆主委盃全國手球錦標賽</text:span><text:span text:style-name="T21"/></text:p>
        </text:list-item>
      </text:list>
      <text:p text:style-name="P83" loext:marker-style-name="T23"><text:span text:style-name="T21">115年1月23日至25日假高雄市立中崙國中舉行，由高雄市體育總會(手球委員會)所主辦，社會男子組3隊、社會女子組3隊、高男組5隊、高女組3隊、國男組8隊、國女組3隊、國小男子組4隊、國小女子組3隊、國小迷你男子組4隊、國小迷你女子組3隊，總計39隊約500位隊職員共襄盛舉。</text:span><text:span text:style-name="T21"/></text:p>
      <text:list text:continue-numbering="true" text:style-name="WWNum5">
        <text:list-item>
          <text:p text:style-name="P1" loext:marker-style-name="T26"><text:span text:style-name="T26">2026阿公店全國馬拉松賽</text:span><text:span text:style-name="T26"/></text:p>
        </text:list-item>
      </text:list>
      <text:p text:style-name="P2" loext:marker-style-name="T26"><text:span text:style-name="T26">活動於115年1月25日於經濟部水利署南區水源局燕巢辦公區舉行，活動參與人數約3,500人，為推廣路跑運動風氣並結合觀光旅遊，促進岡山、燕巢、旗山、中寮山、小崗山之地方觀光發展，提倡節能減碳及愛惜水資源，特辦理旨揭賽事並選定阿公店水庫為本次活動場地。</text:span><text:span text:style-name="T26"/></text:p>
      <text:list text:continue-numbering="true" text:style-name="WWNum5">
        <text:list-item>
          <text:p text:style-name="P5" loext:marker-style-name="T23"><text:span text:style-name="T29">2026高雄市第19屆樹德超力盃全國羽球錦標賽</text:span><text:span text:style-name="T29"/></text:p>
        </text:list-item>
      </text:list>
      <text:p text:style-name="P3" loext:marker-style-name="T23"><text:span text:style-name="T31">115年1月27日至2月1日於</text:span><text:span text:style-name="T29">樹德科技大學體育館</text:span><text:span text:style-name="T31">舉行，計有國小組、國中組、高中職組、社會公開組、社會一般組、社會</text:span><text:soft-page-break/><text:span text:style-name="T31">團體組、教職員組及大專組青年、壯年及超壯年團體雙打賽等三個組別，參賽選手數約1,500人。</text:span></text:p>
      <text:list text:continue-numbering="true" text:style-name="WWNum5">
        <text:list-item>
          <text:p text:style-name="P5" loext:marker-style-name="T26"><text:span text:style-name="T26">2026年高雄市跳水國際邀請賽</text:span><text:span text:style-name="T26"/></text:p>
        </text:list-item>
      </text:list>
      <text:p text:style-name="P7" loext:marker-style-name="T26"><text:span text:style-name="T26">115年1月29日至2月1日由高雄市健康運動發展協會主辦，是高雄市首次舉辦國際跳水邀請賽，不僅具有重要的指標性意義，也展現高雄持續推動國際體育交流的決心。其中，不乏高雄及台灣在地的優秀選手以及將近10多位來自香港、美國、印尼等國家的選手與隊職員，透過競技交流，彼此切磋技術，也深化城市與城市之間的友誼。</text:span><text:span text:style-name="T26"/></text:p>
      <text:list text:continue-numbering="true" text:style-name="WWNum5">
        <text:list-item>
          <text:p text:style-name="P1" loext:marker-style-name="T29"><text:span text:style-name="T29">115年高雄市市長盃跆拳道錦標賽</text:span><text:span text:style-name="T29"/></text:p>
        </text:list-item>
      </text:list>
      <text:p text:style-name="P4" loext:marker-style-name="T29"><text:span text:style-name="T29">115年1月31日（日）假本市海青高級工商職業學校體育館辦理。競賽項目計有品勢、競技及快打旋風等組別，年齡自幼年組至社會組，參賽選手數約946人。</text:span><text:span text:style-name="T29"/></text:p>
      <text:list text:continue-numbering="true" text:style-name="WWNum5">
        <text:list-item>
          <text:p text:style-name="P1" loext:marker-style-name="T29"><text:span text:style-name="T29">115年高雄市第45屆市長盃全國籃球錦標賽</text:span><text:span text:style-name="T29"/></text:p>
        </text:list-item>
      </text:list>
      <text:p text:style-name="P10" loext:marker-style-name="T23"><text:span text:style-name="T29">115年1月31日至2月8日於青少年運動園區籃球場辦理，共計279隊、約3,850名選手與隊職員參賽，為全國規模盛大的年度籃球賽事之一。組別涵蓋長青、老馬、壯年、青年、青少、社會與國小等多元層級，展現跨齡參與熱情，並鼓勵外移勞工共襄盛舉，落實全民運動與多元融合精神。賽事以提升籃球技術水準與運動風氣為宗旨，並融合反毒、反飆車、反暴力等正向宣導，兼具競技與教育意義。</text:span><text:span text:style-name="T29"/></text:p>
      <text:list text:continue-numbering="true" text:style-name="WWNum5">
        <text:list-item>
          <text:p text:style-name="P5" loext:marker-style-name="T23"><text:span text:style-name="T26">第47屆全國東昇盃軟式網球錦標賽</text:span><text:span text:style-name="T26"/></text:p>
        </text:list-item>
      </text:list>
      <text:p text:style-name="P4" loext:marker-style-name="T26"><text:span text:style-name="T26">115年1月31日至2月1日於中山網球場舉行，競賽項目計有青年、壯年及超壯年團體雙打賽等三個組別，參賽選手數約500人。</text:span><text:span text:style-name="T26"/></text:p>
      <text:list text:continue-numbering="true" text:style-name="WWNum5">
        <text:list-item>
          <text:p text:style-name="P5" loext:marker-style-name="T26"><text:span text:style-name="T26">115年第四屆北港媽祖桌球盃全國桌球錦標賽(南區賽)</text:span><text:span text:style-name="T26"/></text:p>
        </text:list-item>
      </text:list>
      <text:p text:style-name="P8" loext:marker-style-name="T23"><text:span text:style-name="T26">115年2月10日至12日假高雄市鳳山體育館舉行，</text:span><text:span text:style-name="T34">旨揭賽事透過北港媽祖神威與善渡眾生精神，庇佑臺灣風調雨順、國泰民安。舉辦桌球賽事「推廣尊天敬神與飲水思源的」觀念，提升選手發展競賽能力的舞台，鼓勵在競賽中培養「尊重」、「公平」和「紀律」的態度，並吸引更多民眾參與桌球運動，鍛鍊強健體魄。南區比賽人數約200人。</text:span></text:p>
      <text:list text:continue-numbering="true" text:style-name="WWNum5">
        <text:list-item>
          <text:p text:style-name="P5" loext:marker-style-name="T23"><text:span text:style-name="T29">2026年滾水聯盟盃全國羽球公開賽</text:span><text:span text:style-name="T29"/></text:p>
        </text:list-item>
      </text:list>
      <text:p text:style-name="P8" loext:marker-style-name="T23"><text:span text:style-name="T31">115年2月7日於</text:span><text:span text:style-name="T29">滾水羽球燕巢館</text:span><text:span text:style-name="T31">舉行，計有團體賽、個人賽(下分16組)及輪椅肢障組等三個組別，參賽選手數約1,200人。</text:span></text:p>
      <text:list text:continue-numbering="true" text:style-name="WWNum5">
        <text:list-item>
          <text:p text:style-name="P6" loext:marker-style-name="T23"><text:span text:style-name="T26">115年高雄市港都盃全國跆拳道錦標賽</text:span><text:span text:style-name="T26"/></text:p>
        </text:list-item>
      </text:list>
      <text:p text:style-name="P11" loext:marker-style-name="T26"><text:span text:style-name="T26">115年2月7日至8日假國立岡山高中辦理，競賽項目計有品勢及競技，年齡橫跨國小至社會，參賽選手數約1,200人。</text:span><text:span text:style-name="T26"/></text:p>
      <text:list text:style-name="WWNum6">
        <text:list-item>
          <text:p text:style-name="P49" loext:marker-style-name="T19"><text:span text:style-name="T4">2026</text:span><text:span text:style-name="T19">冬日遊樂園-運動體驗派對</text:span></text:p>
        </text:list-item>
      </text:list>
      <text:p text:style-name="P9" loext:marker-style-name="T35"><text:soft-page-break/><text:span text:style-name="T35"><text:s/>115年2月27日至3月1日在高雄港第7號碼頭舉辦「運動體驗派對」活動，邀請大小朋友一同化身運動小超人闖關，活動現場不僅規劃棒球九宮格、桌上冰壺、飛鏢神射手、氣墊籃球機、水彈槍等12項趣味運動闖關遊戲，還有最受歡迎的迷你足球與匹克球自由體驗、超人力霸王大型裝置藝術、街頭藝人展演及特色美食市集，讓大小朋友邊玩邊拍、邊動邊笑，全面開啟運動打怪模式，讓大小朋友可選擇喜歡的圖案，增添親子共遊的樂趣與美好回憶。</text:span><text:span text:style-name="T35"/></text:p>
      <text:list text:continue-numbering="true" text:style-name="WWNum6">
        <text:list-item>
          <text:p text:style-name="P49" loext:marker-style-name="T4"><text:span text:style-name="T4">2026港都盃全國田徑錦標賽</text:span><text:span text:style-name="T4"/></text:p>
        </text:list-item>
      </text:list>
      <text:p text:style-name="P2" loext:marker-style-name="T30"><text:span text:style-name="T30">港都盃全國田徑錦標迄今已邁入第51屆，不僅是每年國內首先登場的全國大型田徑賽，更被譽為全國中等學校運動會及大專運動會最重要的「前哨戰」，賽事於3月1日至3月5日假高雄國家體育場舉行，比賽分國小、國中、高中、公開男女子組，吸引選手參賽達近5,200人次。</text:span><text:span text:style-name="T30"/></text:p>
      <text:list text:continue-numbering="true" text:style-name="WWNum6">
        <text:list-item>
          <text:p text:style-name="P12" loext:marker-style-name="T27"><text:span text:style-name="T27">115年美津濃盃全國分齡游泳錦標賽</text:span><text:span text:style-name="T27"/></text:p>
        </text:list-item>
      </text:list>
      <text:p text:style-name="P13" loext:marker-style-name="T29"><text:span text:style-name="T27">115年3月13日至3月16日由高雄市體育總會游泳委員會主辦，至今辦理多屆，組別包含8歲以下至18歲以上，男、女子組依年齡分6組。本屆比賽計 123隊，1,032位選手報名參加。</text:span><text:span text:style-name="T27"/></text:p>
      <text:list text:continue-numbering="true" text:style-name="WWNum6">
        <text:list-item>
          <text:p text:style-name="P44" loext:marker-style-name="T4"><text:span text:style-name="T4">2026鳳山跑三校越野馬拉松</text:span><text:span text:style-name="T4"/></text:p>
        </text:list-item>
      </text:list>
      <text:p text:style-name="P17" loext:marker-style-name="T27"><text:span text:style-name="T27">115年3月15日於陸軍官校、陸軍步兵訓練指揮部、中正國防幹部預備學校舉行，活動參與人數約3,300人，活動為提倡全民路跑運動風氣、促進國民健康、認識鳳山之在地文化及軍校優美環境，整體活動讓跑者感受到鳳山城市景致的美麗，頗受好評。</text:span><text:span text:style-name="T27"/></text:p>
      <text:list text:continue-numbering="true" text:style-name="WWNum6">
        <text:list-item>
          <text:p text:style-name="P44" loext:marker-style-name="T5"><text:span text:style-name="T4">2026國際自由車環台公路賽(高雄站)</text:span><text:span text:style-name="T4"/></text:p>
        </text:list-item>
      </text:list>
      <text:p text:style-name="P16" loext:marker-style-name="T29"><text:span text:style-name="T27">115年3月17日辦理國際自由車環台公路賽高雄站，由中華民國自由車協會主辦，唯一經國際自由車總會(UCI)認證的2.1級賽事，起點設在肅立莊嚴佛光山佛陀紀念館出發；</text:span><text:span text:style-name="T32">串聯旗山、美濃、六龜、甲仙、杉林等山城及客家文化重鎮以及自然景觀，再回到高雄國家體育場。</text:span><text:span text:style-name="T27">全程競賽路段設有3個登山點，路線</text:span><text:soft-page-break/><text:span text:style-name="T27">設計蜿蜓的山路、高低起伏具挑戰性。賽事共吸引奧地利、比利時、丹麥、美國、加拿大、法國、荷蘭、義大利、英國、愛爾蘭、德國、西班牙、盧森堡等28參賽國家，參加人數總計176人。</text:span></text:p>
      <text:list text:continue-numbering="true" text:style-name="WWNum6">
        <text:list-item>
          <text:p text:style-name="P44" loext:marker-style-name="T19"><text:span text:style-name="T19">2026</text:span><text:span text:style-name="T4">國際</text:span><text:span text:style-name="T19">城市劍道文化交流大賽</text:span></text:p>
        </text:list-item>
      </text:list>
      <text:p text:style-name="P13" loext:marker-style-name="T35"><text:span text:style-name="T35">115年3月21日至22日隆重登場，後疫時代新生活，迎來台、日、美、韓、歐等國400多位劍道愛好者來台以劍會友，且來自全日本各地劍道連盟也有160名左右、更顯出台、日友誼永固及劍道修心之道的可貴。本次活動人數：選手、會員及家屬、各地選手約250名。透過本次辦理國際城市劍道文化交流項目，來自高雄市的劍道愛好者們齊聚一堂，無論是經驗豐富的選手，還是初學者，大家能在一個相同的夢想下追求卓越。</text:span><text:span text:style-name="T35"/></text:p>
      <text:list text:continue-numbering="true" text:style-name="WWNum6">
        <text:list-item>
          <text:p text:style-name="P44" loext:marker-style-name="T19"><text:span text:style-name="T19">女</text:span><text:span text:style-name="T4">力量</text:span><text:span text:style-name="T19"> 心呼吸</text:span></text:p>
        </text:list-item>
      </text:list>
      <text:p text:style-name="P13" loext:marker-style-name="T35"><text:span text:style-name="T35">以推廣女性運動、促進身心健康為目標，活動內容包含健康講座、大型活動體驗及體驗課程3大類，規劃飲食控管、體態調整、親子運動等系列講座，並於3月及10月各辦理一場大型運動體驗活動，同時於中心開設有氧、瑜珈、舞蹈等多元體驗課程。透過瑜伽練習培養身體柔軟度與專注力，並結合有氧運動提升心肺功能，讓女性在動態與靜態運動間達到放鬆、紓壓與自我覺察，進一步提升生活品質。</text:span><text:span text:style-name="T35"/></text:p>
      <text:list text:continue-numbering="true" text:style-name="WWNum6">
        <text:list-item>
          <text:p text:style-name="P44" loext:marker-style-name="T19"><text:span text:style-name="T19">2026第9屆海洋盃啦啦隊錦標賽暨城市啦啦隊邀請賽 </text:span><text:span text:style-name="T19"/></text:p>
        </text:list-item>
      </text:list>
      <text:p text:style-name="P13" loext:marker-style-name="T29"><text:span text:style-name="T35">115年4月3日於鳳山體育館舉辦，</text:span><text:span text:style-name="T29">比賽類別包括「啦啦隊」、「啦啦舞蹈」、「城市邀請賽」與「挑戰賽」4大類共35個競賽項目，選手可以跨組參賽挑戰體能極限，吸引印尼、日本、韓國、新加坡、泰國等海外隊伍參賽，加上臺灣來自北中南(涵蓋社會組、大專校院及中小學)共計38個單位93隊同場競技。</text:span></text:p>
      <text:list text:continue-numbering="true" text:style-name="WWNum6">
        <text:list-item>
          <text:p text:style-name="P44" loext:marker-style-name="T5"><text:soft-page-break/><text:span text:style-name="T5">2026 NPC WORLDWIDE REGIONAL 健美賽事 </text:span><text:span text:style-name="T5"/></text:p>
        </text:list-item>
      </text:list>
      <text:p text:style-name="P13" loext:marker-style-name="T29"><text:span text:style-name="T29">為積極推廣全民健身風氣，提升本市健美運動能見度與參與度，特向國際健美聯合會職業聯盟申請於115年4月3日至5日於本市大東文化藝術中心辦理2026年NPC WORLDWIDE REGIONAL健美賽事</text:span><text:span text:style-name="T30">，</text:span><text:span text:style-name="T29">透過舉辦國際健美賽事，提供國內選手接軌國際舞臺的機會，並藉由市民觀賽體驗，進一步深化健美運動推廣效益，全面促進健身產業發展。</text:span></text:p>
      <text:list text:continue-numbering="true" text:style-name="WWNum6">
        <text:list-item>
          <text:p text:style-name="P45" loext:marker-style-name="T5"><text:span text:style-name="T7">城市定向越野</text:span><text:span text:style-name="T7"/></text:p>
        </text:list-item>
      </text:list>
      <text:p text:style-name="P13" loext:marker-style-name="T29"><text:span text:style-name="T29">「115年度高雄城市定向越野－Run For Kaohsiung！城市定向越野全民運特別版」以推廣定向越野及規律運動為目標，透過步行、跑步、地圖判讀與尋點任務，帶領市民探索高雄城市地標與生活場域，提升活動量並培養定向智能。活動結合推廣與競賽形式，促進定向越野技術交流，並融入115年全民運動會應援設計，營造全民支持高雄代表隊的城市氛圍，打造兼具健康促進、城市探索與運動應援特色之全民運動活動。</text:span><text:span text:style-name="T29"/></text:p>
      <text:list text:continue-numbering="true" text:style-name="WWNum6">
        <text:list-item>
          <text:p text:style-name="P45" loext:marker-style-name="T5"><text:span text:style-name="T4">2026第三屆國際未來之星羽球錦標賽</text:span><text:span text:style-name="T4"/></text:p>
        </text:list-item>
      </text:list>
      <text:p text:style-name="P14" loext:marker-style-name="T29"><text:span text:style-name="T30">115年3月28日至29日於亞柏會館舉行，競賽項目計有單打、雙打及混和雙打等(下分16組)，參賽選手數約560人。</text:span><text:span text:style-name="T30"/></text:p>
      <text:list text:continue-numbering="true" text:style-name="WWNum6">
        <text:list-item>
          <text:p text:style-name="P45" loext:marker-style-name="T5"><text:span text:style-name="T4">2026年第一次全國青年（U19）暨青少年（U17&amp;U15）羽球錦標賽</text:span><text:span text:style-name="T4"/></text:p>
        </text:list-item>
      </text:list>
      <text:p text:style-name="P14" loext:marker-style-name="T29"><text:soft-page-break/><text:span text:style-name="T30">115年3月31日至4月7日於亞柏會館舉行，競賽項目計有男、女子組，單、雙打及混雙（下分3個歲級U19、U17及U15），參賽選手數約1,280人。</text:span><text:span text:style-name="T30"/></text:p>
      <text:list text:continue-numbering="true" text:style-name="WWNum6">
        <text:list-item>
          <text:p text:style-name="P45" loext:marker-style-name="T5"><text:span text:style-name="T5">115年高雄市主委盃空手道錦標</text:span><text:span text:style-name="T5"/></text:p>
        </text:list-item>
      </text:list>
      <text:p text:style-name="P15" loext:marker-style-name="T29"><text:span text:style-name="T30">115年3月29日於</text:span><text:span text:style-name="T33">小港國中</text:span><text:span text:style-name="T30">舉</text:span><text:span text:style-name="T33">行，計有學生組（國小至高中職組）與社會組，參賽選手數約250人。</text:span></text:p>
      <text:list text:continue-numbering="true" text:style-name="WWNum6">
        <text:list-item>
          <text:p text:style-name="P50" loext:marker-style-name="T19"><text:span text:style-name="T4">2026</text:span><text:span text:style-name="T19">兒童節親子運動體驗活動</text:span></text:p>
        </text:list-item>
      </text:list>
      <text:p text:style-name="P18" loext:marker-style-name="T29"><text:span text:style-name="T29">配合市府兒童節「恐龍酷樂園」系列活動，於4月3日至6日，在衛武營都會公園推出「小恐龍運動探險家」活動，以多元運動體驗、趣味闖關遊戲，打造充滿童趣的恐龍探險主題園區，吸引大批親子參與「恐龍運動探險集章」挑戰，在「恐龍九宮格」、「小龍蛋歸巢」、「小恐龍築巢記」、「陸上龍舟」等闖關遊戲中培養團隊精神、盡情揮灑活力。</text:span><text:span text:style-name="T29"/></text:p>
      <text:list text:continue-numbering="true" text:style-name="WWNum6">
        <text:list-item>
          <text:p text:style-name="P50" loext:marker-style-name="T5"><text:span text:style-name="T4">115年主委盃全國青少年網球錦標賽(B-3公開級)</text:span><text:span text:style-name="T4"/></text:p>
        </text:list-item>
      </text:list>
      <text:p text:style-name="P19" loext:marker-style-name="T29"><text:span text:style-name="T30">115年4月4日至10日於中山網球場舉行，競賽項目計有男、女子組，單打、雙打；10至18歲之國內青少年選手報名參賽，參賽選手數約360人。</text:span><text:span text:style-name="T30"/></text:p>
      <text:list text:continue-numbering="true" text:style-name="WWNum6">
        <text:list-item>
          <text:p text:style-name="P50" loext:marker-style-name="T5"><text:span text:style-name="T4">2026年度打狗盃三對三籃球鬥牛賽 1150人</text:span><text:span text:style-name="T4"/></text:p>
        </text:list-item>
      </text:list>
      <text:p text:style-name="P19" loext:marker-style-name="T29"><text:span text:style-name="T30">115年4月12日假本市青少年運動園區籃球場辦理，辦理組別分國小組、國中男/女組、高中男/女組、社會男/女組、壯馬男子組、老馬男子組。籃球賽中的「鬥牛」因組隊門檻低又能培養團隊默契而特別受到青少年朋友的熱愛，藉由本球賽活動的辦理，提供籃球運動愛好者一個展現球技的競技平台。</text:span><text:span text:style-name="T30"/></text:p>
      <text:list text:continue-numbering="true" text:style-name="WWNum6">
        <text:list-item>
          <text:p text:style-name="P50" loext:marker-style-name="T5"><text:soft-page-break/><text:span text:style-name="T4">115</text:span><text:span text:style-name="T11">年度協會盃棒球賽</text:span></text:p>
        </text:list-item>
      </text:list>
      <text:p text:style-name="P19" loext:marker-style-name="T29"><text:span text:style-name="T33">115年4月12日至5月17日之周末日於岡山棒球場舉行，共計7隊社會乙組棒球參加，活動人數約300人，活動提供社會乙組球隊切磋交流及精進球技之機會，藉此培養運動家精神並以球會友。</text:span><text:span text:style-name="T33"/></text:p>
      <text:list text:continue-numbering="true" text:style-name="WWNum6">
        <text:list-item>
          <text:p text:style-name="P50" loext:marker-style-name="T19"><text:span text:style-name="T4">高雄</text:span><text:span text:style-name="T19">2026亞洲同志運動會</text:span></text:p>
        </text:list-item>
      </text:list>
      <text:p text:style-name="P20" loext:marker-style-name="T35"><text:span text:style-name="T35">本賽會為倡議多元、包容及性別平權之國際性綜合運動賽會，於115年4月30日至5月3日於本市舉行，活動內容包含開幕典禮、各項運動競賽、閉幕典禮及相關交流活動。本次賽會吸引來自各國選手及相關人員參與，透過運動賽事促進國際交流與文化互動，並展現高雄市作為國際城市之多元與友善形象。賽會競賽項目涵蓋多項運動種類，包含排球、沙灘排球、羽球、籃球（3人制、5人制）、足球（8人制）、桌球、網球、保齡球、匹克球、徑賽、游泳、健美、國標舞及排舞等。活動場域分布於本市各主要運動場館，營造整體賽會氛圍，帶動城市能見度與觀光效益。</text:span><text:span text:style-name="T35"/></text:p>
      <text:list text:continue-numbering="true" text:style-name="WWNum6">
        <text:list-item>
          <text:p text:style-name="P51" loext:marker-style-name="T5"><text:span text:style-name="T4">115</text:span><text:span text:style-name="T11">年高雄市第一屆港都盃全國手球錦標賽</text:span></text:p>
        </text:list-item>
      </text:list>
      <text:p text:style-name="P21" loext:marker-style-name="T28"><text:span text:style-name="T33">115年5月9日至10日假高雄市立東光國小舉行。由高雄市體育總會(手球委員會)所主辦，國小組:男、女子組及混合組、國小五年級男、女生組，國小六年級男、女生組，人數約500人。115年5月27日至29日假高雄市立三民高級家事商業職業學校舉行。國中男、女生組、高中男、女生組、公開甲男、女生組、公開</text:span><text:span text:style-name="T28">乙男、女生組、公開丙男、女生組、人數約850人共襄盛舉。</text:span></text:p>
      <text:list text:continue-numbering="true" text:style-name="WWNum6">
        <text:list-item>
          <text:p text:style-name="P50" loext:marker-style-name="T5"><text:span text:style-name="T4">中華民國</text:span><text:span text:style-name="T11">桌球協會115年高雄市裁判增能進修研習115年5月</text:span><text:soft-page-break/><text:span text:style-name="T11">23日假高雄市立成功國小舉行，研習課程是增進性別平等教育、裁判之職責及素養、最新規則研討解析、紀錄方法、裁判術語、常用比賽英文會話分析、裁判分析、裁判判決觀點、國際執行案例、國內判例分析及實務演練等。人數約100人。</text:span></text:p>
        </text:list-item>
        <text:list-item>
          <text:p text:style-name="P50" loext:marker-style-name="T5"><text:span text:style-name="T5">115年全國身心障礙國民運動會</text:span><text:span text:style-name="T5"/></text:p>
        </text:list-item>
      </text:list>
      <text:p text:style-name="P21" loext:marker-style-name="T35"><text:span text:style-name="T35">115年全國身心障礙國民運動會於115年5月23至26日假新北市舉行，本市代表隊選手191人、職員88人，參加包括田徑、游泳、羽球、桌球、輪椅網球、健力、保齡球、地板滾球、聽障籃球、特奧籃球、特奧羽球、特奧保齡球、特奧輪鞋競速等項目，共獲得41金34銀31銅佳績。</text:span><text:span text:style-name="T35"/></text:p>
      <text:list text:continue-numbering="true" text:style-name="WWNum6">
        <text:list-item>
          <text:p text:style-name="P50" loext:marker-style-name="T19"><text:span text:style-name="T11">2026</text:span><text:span text:style-name="T19">世界自行車日-高雄城市綠園道漫漫騎</text:span></text:p>
        </text:list-item>
      </text:list>
      <text:p text:style-name="P22" loext:marker-style-name="T35"><text:span text:style-name="T35">「2026世界自行車日－高雄城市綠園道漫漫騎」於115年6月7日舉辦，以響應世界自行車日及推廣全民運動為目標，活動結合自行車騎乘、城市綠園道體驗與低碳生活理念，帶領市民以輕鬆慢騎方式穿梭高雄城市景觀與綠廊空間，感受自行車運動的健康、休閒與環保價值。活動透過親子共騎、民眾參與及城市路線串聯，</text:span><text:soft-page-break/><text:span text:style-name="T35">鼓勵市民養成規律運動習慣，並推廣節能減碳、友善交通與永續城市概念，展現高雄作為健康宜居、綠色運動城市的活力形象。</text:span><text:span text:style-name="T35"/></text:p>
      <text:list text:continue-numbering="true" text:style-name="WWNum6">
        <text:list-item>
          <text:p text:style-name="P50" loext:marker-style-name="T19"><text:span text:style-name="T11">高雄</text:span><text:span text:style-name="T19">端午嘉年華暨龍舟錦標賽</text:span></text:p>
        </text:list-item>
      </text:list>
      <text:p text:style-name="P86" loext:marker-style-name="T22"><text:span text:style-name="T22">115年6月19日至6月21日於愛河水域辦理，共吸引192隊、逾4,000人參與，除傳統、競技龍舟直道競賽與龍舟拔河等賽事外，同時推出家庭同樂的親子龍舟體驗、紙風車劇團等水陸域活動。此外，活動周邊有河東、河西路傳統、文創等特色市集、佛光山寺飛馬燈等精彩活動，民眾從白天玩到晚上，充分享受高雄端午風情。</text:span><text:span text:style-name="T22"/></text:p>
      <text:p text:style-name="P88" loext:marker-style-name="T22"/>
      <text:p text:style-name="P87" loext:marker-style-name="T24"><text:span text:style-name="T24">四、完善人才培訓、強化競技實力</text:span><text:span text:style-name="T24"/></text:p>
      <text:p text:style-name="P75" loext:marker-style-name="T2"><text:span text:style-name="T2">（一）發給本市績優運動選手獎補助</text:span><text:span text:style-name="T2"/></text:p>
      <text:p text:style-name="P52" loext:marker-style-name="T23"><text:span text:style-name="T2">1.</text:span><text:span text:style-name="T3">核發績優運動選手訓練補助金：</text:span><text:span text:style-name="T12">為持續培育及照顧本市具發展潛力之基層運動選手，本市訂有「高雄市績優運動選手訓練補助金發給辦法」，補助本市全國運動會獲前三名菁英選手每月訓練補助金，分別為金牌選手－個人項目每人每月2萬元、團體項目每人每月1萬2,000元；銀牌選手－個人項目每人每月1萬2,000元、團體項目每人每月8,000元；銅牌選手－個人項目每人每月8,000元、團體項目每人每月6,000元。114年共核發236名選手訓練補助金計2,398萬4,000元；115年核發253名選手計3,012萬4,000元。</text:span></text:p>
      <text:p text:style-name="P53" loext:marker-style-name="T23"><text:span text:style-name="T2">2.</text:span><text:span text:style-name="T3">核發社會體育獎助金：</text:span><text:span text:style-name="T12">為獎助本市績優運動選手、教練及體育團體，以培育優秀選手、提升運動水準與推展全民運動，本市訂有「高雄市體育獎助金發給辦法」，獎助國際競賽（奧運、亞運、世運、世大運、國際身心障礙者運動會或國際單項運動競賽等)及全國</text:span><text:span text:style-name="T13">運動會、全民運動會、全國身心障礙國民運動會或全國單項運動競賽等。115年1月1日至6月30日獎助本市選手參加2026年米蘭冬季奧林匹克運動會及20274年世界跆拳道品勢錦標賽國際競賽獎助金，計2項次，核發獎助金6萬元（全國單項運動競賽獎助金於6月底陸續核放）。</text:span><text:span text:style-name="T15">獎助本市選手參加2025年第20屆亞洲滑輪溜冰大賽、2025年世界競速溜冰錦標賽，計8項次，核發獎助金21萬元。</text:span></text:p>
      <text:p text:style-name="P75" loext:marker-style-name="T23"><text:span text:style-name="T2">（二）</text:span><text:span text:style-name="T3">強化本市競技運動培育體系，持續辦理競技運動選手登峰計畫</text:span></text:p>
      <text:p text:style-name="P76" loext:marker-style-name="T23"><text:span text:style-name="T3">為強化本市競技運動培育體系，與民間單位攜手共同長期培育本市優秀選手，</text:span><text:span text:style-name="T36">競技運動選手登峰計畫</text:span><text:span text:style-name="T3">「高雄市運動發展基金競技運動選手登峰計畫」自112年施行，本計畫媒合企業贊助</text:span><text:soft-page-break/><text:span text:style-name="T3">運發基金挹注優秀選手培訓經費，並輔以相關培訓資源支持，如運動傷害防護、運動營養諮詢、運動科學、運動醫學諮詢等，期提本市選手競技實力，</text:span><text:span text:style-name="T14">114年計126名選手符合資格並核發1,119萬元；115年預計擴大申請資格，並於6月開放申請。</text:span></text:p>
      <text:p text:style-name="P75" loext:marker-style-name="T2"><text:span text:style-name="T2">（三）導入運動科學輔助競技選手培訓</text:span><text:span text:style-name="T2"/></text:p>
      <text:p text:style-name="P54" loext:marker-style-name="T23"><text:span text:style-name="T5">1.本市110年7月起首次試辦運動科學輔助訓練計畫，後續年度持續</text:span><text:span text:style-name="T4">辦理</text:span><text:span text:style-name="T5">，委由正修科大團隊統籌執行。針對本市具奪牌機會的選手，導入運動科學數據化分析，監控選手訓練情況，提供教練調整參考，提升訓練成效。透過正修科大團隊各項專業的檢測設備，提供各單項選手多項檢測，分析選手體能，提供教練訓練課表調整建議、選手動作修正建議等；整合小港醫院及長庚醫院配合透過運動醫學與防護照顧，提供選手營養分析及個別飲食建議，協助選手調整身體至最佳狀態，全國運動會期間也提供隨隊防護員，協助傷害防護，掌握選手健康狀態。</text:span></text:p>
      <text:p text:style-name="P29" loext:marker-style-name="T23"><text:span text:style-name="T5">2.本市辦理運動科學輔助競技運動訓練計畫，</text:span><text:span text:style-name="T3">115年邁入第6年，115年迄今，動作技術分析檢測計執行307人次、運動生理數據檢測執行320人次、耐力機能檢測執行92人次、基本體能檢測執行553次、身體組成數據檢測計執行392人次；透過量化解讀選手訓練狀況，在數據逐漸建立及運動科學輔助計畫持續執行下，可以有效提升本市運動選手表現，降低傷害風險。</text:span></text:p>
      <text:p text:style-name="P57" loext:marker-style-name="T23"><text:span text:style-name="T2">（四）</text:span><text:span text:style-name="T5">完善運動醫學防護及照護服務</text:span></text:p>
      <text:p text:style-name="P29" loext:marker-style-name="T9"><text:span text:style-name="T9">1.本市與高雄醫學大學共同合作，以「高雄市優秀運動選手運動醫學醫療服務計畫」成立運動防護中心、組織運動醫療團隊提供運動傷害醫療服務、建置醫療服務網提供快速就診服務（green pass），並籌組運動防護員、物理治療師等協助本市全國運動會、全民運動會等綜合型運動賽會代表隊隨隊防護相關事宜，提供傷害復健、運動禁藥、術後/傷後訓練、營養諮詢及心理諮商等醫療之完善就診服務，給予選手全方位的照顧。</text:span><text:span text:style-name="T9"/></text:p>
      <text:p text:style-name="P29" loext:marker-style-name="T3"><text:span text:style-name="T3">2.由防護中心籌組醫療團隊，包含運動防護員、物理治療師預計共指派30位 （共288人次）協助高雄市115年全民運動會代表隊（總計18個運動項目）運動防護相關事宜，提供高雄市代表隊選手賽前之傷害預防、賽中之緊急狀況處理、賽後之放鬆處置等服務。</text:span><text:span text:style-name="T3"/></text:p>
      <text:p text:style-name="P29" loext:marker-style-name="T3"><text:span text:style-name="T3">3.由醫師針對選手的運動專項、身心健康狀況、個別化的訓練內容及診斷結果，給予醫囑及整合式的治療建議，協助提供選手所需之傷害復健、術後/傷後訓練、運動禁藥、營養諮詢及心理諮商等醫療服務計66人次。</text:span><text:span text:style-name="T3"/></text:p>
      <text:p text:style-name="P47" loext:marker-style-name="T2"/>
      <text:p text:style-name="P84" loext:marker-style-name="T23"><text:span text:style-name="T24">五、辦理多元活動、打造全齡運動</text:span><text:span text:style-name="T24"/></text:p>
      <text:p text:style-name="P77" loext:marker-style-name="T3"><text:soft-page-break/><text:span text:style-name="T3">（一）輔導民間單位辦理路跑、健行等全民運動</text:span><text:span text:style-name="T3"/></text:p>
      <text:p text:style-name="P55" loext:marker-style-name="T3"><text:span text:style-name="T3">本府運發局制定「受理申請路跑活動審查計畫」審查路跑活動，並提供健行活動行政協助，115年1月至6月提供行政協助計有「2026年第十屆Atomy Run公益路跑企劃書」、「迪士尼公主路跑：高雄場」、「SUPER MARIO RUN：高雄場」、「2026阿公店盃全國馬拉松賽」、「哆啦A夢路跑：高雄場」、「葬送的芙莉蓮-一級試驗路跑 高雄場」、「陪愛走走公益健走活動」、「2026 玩具總動員路跑：高雄場」、「2026 ZEPRO RUN全國半程馬拉松-高雄場」、「2026 BOBDOG RUN」、「2026年第一屆用沐愛而行·跑出愛的力量公益路跑」及「2025 SNOOPY RUN」，計12場次參與人次9萬1,000人次。</text:span><text:span text:style-name="T3"/></text:p>
      <text:p text:style-name="P77" loext:marker-style-name="T3"><text:span text:style-name="T3">（二）辦理運動i臺灣2.0計畫 </text:span><text:span text:style-name="T3"/></text:p>
      <text:p text:style-name="P55" loext:marker-style-name="T3"><text:span text:style-name="T3">配合運動部全民運動署推動運動i臺灣2.0計畫，115年度獲中央補助3,590萬7,000元，結合本市相關局處、體育總會、各區體育會、各級學校及民間相關體育團體等個機關單位，參與對象涵蓋青少年、婦女、銀髮族、新住民和各行業別職工，115年1月至6月參與人次約4萬3,023人次。</text:span><text:span text:style-name="T3"/></text:p>
      <text:p text:style-name="P78" loext:marker-style-name="T3"><text:span text:style-name="T3">（三）輔導及補助高雄市體育總會、本市大專院校及體育團體辦理國際性、全國性等各級(項)活動，115年1月至6月輔導及補助體育團體辦理活動逾4萬人次參與。</text:span><text:span text:style-name="T3"/></text:p>
      <text:p text:style-name="P78" loext:marker-style-name="T3"><text:span text:style-name="T3">（四）辦理推展適應運動計畫</text:span><text:span text:style-name="T3"/></text:p>
      <text:p text:style-name="P79" loext:marker-style-name="T3"><text:span text:style-name="T3">配合運動部推展適應運動計畫，115年度獲中央補助929萬2,822元，辦理「愛運動動無礙」適應運動推展計畫，採定點及巡迴方式，結合本市運動中心、運動公園、民間運動空間及社區據點等資源，規劃身心障礙者運動講座、體驗活動及複合式適應運動課程，內容包含羽球、木球、健行、單車、跑步、舞蹈、地板滾球及瑜珈等項目，服務對象涵蓋心智、感官、言語及肢體等障礙類別，預計辦理500場次、服務10,000人次，提升身心障礙者參與規律運動之機會。</text:span><text:span text:style-name="T3"/></text:p>
      <text:p text:style-name="P68" loext:marker-style-name="T3"><text:span text:style-name="T3">（五）持續推廣水域活動成為市民日常運動</text:span><text:span text:style-name="T3"/></text:p>
      <text:p text:style-name="P30" loext:marker-style-name="T3"><text:span text:style-name="T3">1.為落實市府「還河於民」政策，110年起整合行銷辦理帆船、SUP及龍舟賽等多元水域活動，創造「海洋派對」水域運動品牌，高雄端午嘉年華暨龍舟錦標賽並與結合海洋局海洋派對舉辦「大港創意造筏競賽」及年底「高雄城市盃龍舟錦標賽」等冬季愛河水域系列活動，營造本市為水域運動聖地及海洋親水城市。</text:span><text:span text:style-name="T3"/></text:p>
      <text:p text:style-name="P31" loext:marker-style-name="T3"><text:span text:style-name="T3">2.辦理「115年水域體驗暨教學訓練計畫」活動，自6月1日至10月31日，於愛河水域六合截流站(中正橋至七賢橋間)辦理西式划船培訓，以此計畫專業培訓及提升本市基層選手實力。</text:span><text:span text:style-name="T3"/></text:p>
      <text:p text:style-name="P74" loext:marker-style-name="T5"/>
      <text:p text:style-name="P84" loext:marker-style-name="T24"><text:span text:style-name="T24">六、超高齡社會因應作為</text:span><text:span text:style-name="T24"/></text:p>
      <text:list text:style-name="WWNum8">
        <text:list-item>
          <text:p text:style-name="P34" loext:marker-style-name="T2"><text:span text:style-name="T2">運動場館提供銀髮族優惠</text:span><text:span text:style-name="T2"/></text:p>
        </text:list-item>
      </text:list>
      <text:p text:style-name="P32" loext:marker-style-name="T23"><text:soft-page-break/><text:span text:style-name="T2">依據高雄市政府運動發展局運動場地使用管理規則，本府運發局轄管之運動場及球場、游泳池提供65歲以上長輩免費一般使用，另老人福利機構申請場地辦理體育、文化或社教活動，得免繳場地使用費。115年1月至6月自管游泳池及網球場等場地，提供服務65歲以上長輩約逾5萬人次。</text:span><text:span text:style-name="T2"/></text:p>
      <text:list text:continue-numbering="true" text:style-name="WWNum8">
        <text:list-item>
          <text:p text:style-name="P34" loext:marker-style-name="T2"><text:span text:style-name="T2">運動中心提供銀髮族優惠及專屬課程活動</text:span><text:span text:style-name="T2"/></text:p>
        </text:list-item>
      </text:list>
      <text:p text:style-name="P33" loext:marker-style-name="T23"><text:span text:style-name="T2">1.為</text:span><text:span text:style-name="T9">鼓勵</text:span><text:span text:style-name="T2">長輩運動，提供65歲以上長輩使用運動中心優惠措施包括健身房、游泳池入場，依據各運動中心規劃時段提供半價或免費措施，亦提供樂齡課程供長輩多元運動選擇，樂活健康。</text:span></text:p>
      <text:p text:style-name="P33" loext:marker-style-name="T23"><text:span text:style-name="T2">2.如大寮運動中心為本府與輔英科技大學合作冠名，因位處市郊，高齡人口比例偏高，因此發展公益外展運動服務，至大寮區、大樹區、林園區、小港區等高齡社區辦理「樂齡暨社區運動指導系列」及「健康動一動-多元運動體驗系列」系列公益活動，深入社區，帶領社區高齡長輩在家附近就能跟著教練健康動一動。115年1月至6月計辦理10場次，服務長輩計128人次。另大寮運動中心為長輩所開設的樂齡太鼓班，115年總計服務長輩668人次。</text:span><text:span text:style-name="T2"/></text:p>
      <text:list text:continue-numbering="true" text:style-name="WWNum8">
        <text:list-item>
          <text:p text:style-name="P35" loext:marker-style-name="T2"><text:span text:style-name="T2">推動運動零距離行動健身房巡迴車</text:span><text:span text:style-name="T2"/></text:p>
        </text:list-item>
      </text:list>
      <text:p text:style-name="P33" loext:marker-style-name="T2"><text:span text:style-name="T2">1.為提供銀髮長輩友善運動環境，本府運發局與民間企業團體共同合作打造「行動健身房巡迴車」，主動至社區據點巡迴服務，提供專業健身器材及一期(2.5個月)10堂課以改善銀髮族肌少症、亞健康等問題為設計重點的系統化運動訓練教學課程，由專業教練指導訓練，並搭配長輩參加活動前、後之體適能檢測，透由科學數據清楚個人體能及肌力功能進步情形，體驗改變來自運動，「樂活慢老不是夢」，進而強化動機，建立規律運動行為。</text:span><text:span text:style-name="T2"/></text:p>
      <text:p text:style-name="P33" loext:marker-style-name="T2"><text:span text:style-name="T2">2.如同將運動中心搬到社區當鄰居，創造微型運動中心概念，讓運動不再是距離，樂活慢老的健康人生不再是夢想。114年擴大行動健身房巡迴車服務範圍，以民眾需求度較高及尚無運動中心之行政區優先，實施區域擴及旗山區、美濃區、六龜區、仁武區、楠梓區、鳳山區、鳥松區、林園區、大樹區、小港區、旗津區等11個行政區，以服務更多銀髮長輩，全年服務30個據點，計有4,451人次銀髮長輩參與。</text:span><text:span text:style-name="T2"/></text:p>
      <text:p text:style-name="P33" loext:marker-style-name="T23"><text:span text:style-name="T2">3.115年於高雄關帝廟多捐贈1輛巡迴車下，共計2台巡迴車加入銀髮運動服務行列，全年度將服務逾20個行政區，58處銀髮運動據點，擴大整體行動健身房巡迴車服務量能。第一階段共服務436位長輩，達3,871運動人次。</text:span><text:span text:style-name="T2"/></text:p>
      <text:list text:continue-numbering="true" text:style-name="WWNum8">
        <text:list-item>
          <text:p text:style-name="P36" loext:marker-style-name="T2"><text:span text:style-name="T2">配合運動部全民運動署執行運動i臺灣2.0計畫，規劃銀髮有氧訓練、肌力訓練、平衡訓練、認知功能訓練、功能性體適能運動、瑜珈、槌球等體育活動及體育運動課程；115年持續與在地體育</text:span><text:soft-page-break/><text:span text:style-name="T2">團體及大專院校合作，至樂齡中心、社區據點及轄管場地辦理，開設2,514場次體育活動及體育運動課程。</text:span><text:span text:style-name="T2"/></text:p>
        </text:list-item>
        <text:list-item>
          <text:p text:style-name="P36" loext:marker-style-name="T2"><text:span text:style-name="T2">持續與建豐科技及臺灣全適能健康促進協會合作開設「銀髮族運動班」，並投入AI銀髮族行動力及身體狀況分析APP開發，透過AI科技檢測，於短時間內分析銀髮者核心穩定度與跌倒風險，並提供量身訂製之運動及營養建議，強化下肢訓練、預防跌倒，協助銀髮者更聰明、安全地運動。另辦理初級及中級國民體適能指導員檢定，包含初級6場、中級2場，增加本市國民體適能指導員人數及資料庫名單，協助投入銀髮族體適能運動指導服務。</text:span><text:span text:style-name="T2"/></text:p>
        </text:list-item>
        <text:list-item>
          <text:p text:style-name="P36" loext:marker-style-name="T2"><text:span text:style-name="T2">持續補助及輔導協助運動團體辦理銀髮族喜愛之運動，如智力運動：圍棋、橋牌、象棋；武藝運動：太極拳、平甩功、外丹功、氣功；球類運動：木球、槌球、地面高爾夫、板球；耐力型運動：健走、登山；舞蹈運動：韻律舞、排舞、土風舞及其他低強度體適能運動，提升銀髮族運動參與意願，型塑高齡樂活運動環境。115年1月至6月共辦理10個活動，共計803場次，17,360人次參與。</text:span><text:span text:style-name="T2"/></text:p>
        </text:list-item>
      </text:list>
      <text:p text:style-name="P48" loext:marker-style-name="T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ndalus" svg:font-family="Andalu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text-properties fo:font-size="16pt" style:font-name-asian="標楷體1" style:font-family-asian="標楷體" style:font-family-generic-asian="system" style:font-pitch-asian="variable" style:font-size-asian="16pt" style:font-size-complex="10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size-complex="24pt" style:font-weight-complex="bold"/>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size-complex="10pt"/>
    </style:style>
    <style:style style:name="Body_20_Text_20_Indent_20_2" style:display-name="Body Text Indent 2" style:family="paragraph" style:parent-style-name="Standard">
      <style:paragraph-properties fo:margin-left="0.847cm" fo:margin-top="0cm" fo:margin-bottom="0.212cm" style:contextual-spacing="false" fo:line-height="200%"/>
      <style:text-properties style:font-size-complex="10pt"/>
    </style:style>
    <style:style style:name="Body_20_Text_20_Indent_20_3" style:display-name="Body Text Indent 3" style:family="paragraph" style:parent-style-name="Standard">
      <style:paragraph-properties fo:margin-left="3.951cm" fo:line-height="0.917cm"/>
      <style:text-properties fo:font-size="16pt" style:font-name-asian="標楷體1" style:font-family-asian="標楷體" style:font-family-generic-asian="system" style:font-pitch-asian="variable" style:font-size-asian="16pt"/>
    </style:style>
    <style:style style:name="說明" style:family="paragraph" style:parent-style-name="Standard">
      <style:paragraph-properties fo:margin-left="1cm" fo:text-indent="-1cm" style:auto-text-indent="false" style:snap-to-layout-grid="false"/>
      <style:text-properties fo:font-size="16pt" style:font-name-asian="標楷體1" style:font-family-asian="標楷體" style:font-family-generic-asian="system" style:font-pitch-asian="variable" style:font-size-asian="16pt"/>
    </style:style>
    <style:style style:name="Text_20_body_20_indent" style:display-name="Text body indent" style:family="paragraph" style:parent-style-name="Standard"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style>
    <style:style style:name="Header_20_and_20_Footer" style:display-name="Header and Footer" style:family="paragraph" style:parent-style-name="Standard" style:class="extra"/>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ody_20_Text_20_2" style:display-name="Body Text 2" style:family="paragraph" style:parent-style-name="Standard">
      <style:text-properties fo:font-size="18pt" style:font-name-asian="標楷體1" style:font-family-asian="標楷體" style:font-family-generic-asian="system" style:font-pitch-asian="variable" style:font-size-asian="18pt"/>
    </style:style>
    <style:style style:name="主旨" style:family="paragraph" style:parent-style-name="Standard">
      <style:paragraph-properties style:snap-to-layout-grid="false"/>
      <style:text-properties fo:font-size="16pt" style:font-name-asian="標楷體1" style:font-family-asian="標楷體" style:font-family-generic-asian="system" style:font-pitch-asian="variable" style:font-size-asian="16pt"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4pt"/>
    </style:style>
    <style:style style:name="annotation_20_text" style:display-name="annotation text" style:family="paragraph" style:parent-style-name="Standard">
      <style:text-properties fo:font-size="16pt" style:font-name-asian="標楷體1" style:font-family-asian="標楷體" style:font-family-generic-asian="system" style:font-pitch-asian="variable" style:font-size-asian="16pt" style:font-size-complex="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Document_20_Map_20__28_WW_29_" style:display-name="Document Map (WW)" style:family="paragraph" style:parent-style-name="Standard">
      <loext:graphic-properties draw:fill="solid" draw:fill-color="#000080"/>
      <style:paragraph-properties fo:background-color="#000080"/>
      <style:text-properties style:font-name="Arial" fo:font-family="Arial" style:font-family-generic="roman" style:font-pitch="variable"/>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List_20_Paragraph" style:display-name="List Paragraph" style:family="paragraph" style:parent-style-name="Standard">
      <style:paragraph-properties fo:margin-left="0.847cm"/>
      <style:text-properties style:font-name="Calibri" fo:font-family="Calibri" style:font-family-generic="roman" style:font-pitch="variable" style:font-size-complex="11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Plain_20_Text" style:display-name="Plain Text"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vertical-align="baselin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Salutation" style:family="paragraph" style:parent-style-name="Standard" style:next-style-name="Standard"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style>
    <style:style style:name="_28_1_29_0標題" style:display-name="(1)0標題" style:family="paragraph" style:parent-style-name="Standard">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30_01.全部標題" style:display-name="001.全部標題" style:family="paragraph" style:parent-style-name="Standard">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Default"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40_中標" style:display-name="@中標" style:family="paragraph" style:parent-style-name="Standard">
      <loext:graphic-properties draw:fill="solid" draw:fill-color="#ffffff"/>
      <style:paragraph-properties fo:line-height="0.635cm" fo:background-color="#ffffff" fo:keep-with-next="always"/>
      <style:text-properties style:font-name="標楷體" fo:font-family="標楷體" style:font-family-generic="roman" style:font-pitch="variable" fo:font-size="14pt" fo:font-weight="bold" style:letter-kerning="false"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_40_小標" style:display-name="@小標" style:family="paragraph" style:parent-style-name="Standard">
      <loext:graphic-properties draw:fill="solid" draw:fill-color="#ffffff"/>
      <style:paragraph-properties fo:margin-left="0.423cm" fo:margin-right="0.176cm" fo:line-height="0.635cm" fo:background-color="#ffffff" fo:keep-with-next="always"/>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Text_20_body_20__28_WW_29_" style:display-name="Text body (WW)" style:family="paragraph">
      <style:paragraph-properties fo:margin-top="0cm" fo:margin-bottom="0cm" style:contextual-spacing="false" fo:line-height="0.573cm" fo:text-align="justify" style:justify-single-word="false" fo:orphans="0" fo:widows="0" fo:hyphenation-ladder-count="no-limit" style:vertical-align="baseline" style:snap-to-layout-grid="false" style:writing-mode="lr-tb"/>
      <style:text-properties style:font-name="標楷體" fo:font-family="標楷體" style:font-family-generic="roman" style:font-pitch="variable" fo:font-size="13pt" style:letter-kerning="true" style:font-name-asian="標楷體1" style:font-family-asian="標楷體" style:font-family-generic-asian="system" style:font-pitch-asian="variable" style:font-size-asian="13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40_大標" style:display-name="@大標" style:family="paragraph" style:parent-style-name="Standard">
      <style:paragraph-properties fo:margin-top="0.212cm" fo:margin-bottom="0.212cm" style:contextual-spacing="false" fo:line-height="0.635cm" fo:hyphenation-ladder-count="no-limit" style:vertical-align="auto"/>
      <style:text-properties style:font-name="新細明體" fo:font-family="新細明體" style:font-family-generic="roman" style:font-pitch="variable" fo:font-size="20pt" fo:font-weight="bold" style:font-size-asian="20pt" style:font-weight-asian="bold" style:font-name-complex="Cordia New" style:font-family-complex="'Cordia New'" style:font-family-generic-complex="system" style:font-pitch-complex="variable" style:font-size-complex="20pt" fo:hyphenate="true" fo:hyphenation-remain-char-count="2" fo:hyphenation-push-char-count="2" loext:hyphenation-no-caps="false" loext:hyphenation-no-last-word="false" loext:hyphenation-word-char-count="5" loext:hyphenation-zone="no-limit"/>
    </style:style>
    <style:style style:name="annotation_20_subject" style:display-name="annotation subject" style:family="paragraph" style:parent-style-name="annotation_20_text" style:next-style-name="annotation_20_text">
      <style:text-properties fo:font-size="12pt" fo:font-weight="bold" style:font-name-asian="新細明體1" style:font-family-asian="新細明體" style:font-family-generic-asian="system" style:font-pitch-asian="variable" style:font-size-asian="12pt" style:font-weight-asian="bold" style:font-size-complex="12pt" style:font-weight-complex="bold"/>
    </style:style>
    <style:style style:name="caption" style:family="paragraph" style:parent-style-name="Standard">
      <style:paragraph-properties fo:margin-top="0.212cm" fo:margin-bottom="0.212cm" style:contextual-spacing="false" text:number-lines="false" text:line-number="0"/>
      <style:text-properties fo:font-style="italic" style:font-style-asian="italic" style:font-name-complex="Lucida Sans" style:font-family-complex="'Lucida Sans'" style:font-family-generic-complex="system" style:font-pitch-complex="variable" style:font-style-complex="italic"/>
    </style:style>
    <style:style style:name="Normal_20__28_Web_29_" style:display-name="Normal (Web)" style:family="paragraph" style:parent-style-name="Standard">
      <style:paragraph-properties fo:margin-top="0.176cm" fo:margin-bottom="0.176cm" style:contextual-spacing="false" fo:orphans="2" fo:widows="2" fo:hyphenation-ladder-count="no-limit"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fo:hyphenate="true" fo:hyphenation-remain-char-count="2" fo:hyphenation-push-char-count="2" loext:hyphenation-no-caps="false" loext:hyphenation-no-last-word="false" loext:hyphenation-word-char-count="5" loext:hyphenation-zone="no-limit"/>
    </style:style>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font-size-asian="8pt" style:font-size-complex="8pt"/>
    </style:style>
    <style:style style:name="tlh108_20_mb" style:display-name="tlh108 mb" style:family="text" style:parent-style-name="Default_20_Paragraph_20_Font_20__28_WW_29_"/>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apple-converted-space" style:family="text" style:parent-style-name="Default_20_Paragraph_20_Font_20__28_WW_29_"/>
    <style:style style:name="頁尾_20_字元" style:display-name="頁尾 字元" style:family="text">
      <style:text-properties style:letter-kerning="true"/>
    </style:style>
    <style:style style:name="Emphasis" style:family="text">
      <style:text-properties fo:color="#dd4b39" loext:opacity="100%" fo:font-style="normal" fo:font-weight="normal" style:font-style-asian="normal" style:font-weight-asian="normal" style:font-style-complex="normal" style:font-weight-complex="normal"/>
    </style:style>
    <style:style style:name="註解文字_20_字元" style:display-name="註解文字 字元" style:family="text">
      <style:text-properties fo:font-size="16pt" style:letter-kerning="true" style:font-name-asian="標楷體1" style:font-family-asian="標楷體" style:font-family-generic-asian="system" style:font-pitch-asian="variable" style:font-size-asian="16pt" style:font-size-complex="16pt"/>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30_01.全部標題_20_字元" style:display-name="001.全部標題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Strong_20_Emphasis_20__28_WW_29_" style:display-name="Strong Emphasis (WW)" style:family="text">
      <style:text-properties fo:font-weight="bold" style:font-weight-asian="bold" style:font-weight-complex="bold"/>
    </style:style>
    <style:style style:name="_40_大標_20_字元" style:display-name="@大標 字元" style:family="text">
      <style:text-properties style:font-name="新細明體" fo:font-family="新細明體" style:font-family-generic="roman" style:font-pitch="variable" fo:font-size="20pt" fo:font-weight="bold" style:letter-kerning="true" style:font-size-asian="20pt" style:font-weight-asian="bold" style:font-name-complex="Cordia New" style:font-family-complex="'Cordia New'" style:font-family-generic-complex="system" style:font-pitch-complex="variable" style:font-size-complex="20pt"/>
    </style:style>
    <style:style style:name="清單段落_20_字元" style:display-name="清單段落 字元" style:family="text">
      <style:text-properties style:font-name="Calibri" fo:font-family="Calibri" style:font-family-generic="roman" style:font-pitch="variable" fo:font-size="12pt" style:letter-kerning="true" style:font-size-asian="12pt" style:font-size-complex="11pt"/>
    </style:style>
    <style:style style:name="annotation_20_reference" style:display-name="annotation reference" style:family="text">
      <style:text-properties fo:font-size="9pt" style:font-size-asian="9pt" style:font-size-complex="9pt"/>
    </style:style>
    <style:style style:name="註解文字_20_字元1" style:display-name="註解文字 字元1" style:family="text">
      <style:text-properties fo:font-size="16pt" style:letter-kerning="true" style:font-name-asian="標楷體1" style:font-family-asian="標楷體" style:font-family-generic-asian="system" style:font-pitch-asian="variable" style:font-size-asian="16pt" style:font-size-complex="16pt"/>
    </style:style>
    <style:style style:name="註解主旨_20_字元" style:display-name="註解主旨 字元" style:family="text">
      <style:text-properties fo:font-size="12pt" fo:font-weight="bold" style:letter-kerning="true" style:font-name-asian="標楷體1" style:font-family-asian="標楷體" style:font-family-generic-asian="system" style:font-pitch-asian="variable" style:font-size-asian="12pt" style:font-weight-asian="bold" style:font-size-complex="12pt" style:font-weight-complex="bold"/>
    </style:style>
    <style:style style:name="Strong_20_Emphasis" style:display-name="Strong Emphasis" style:family="text">
      <style:text-properties fo:font-weight="bold" style:font-weight-asian="bold" style:font-weight-complex="bold"/>
    </style:style>
    <style:style style:name="ListLabel_20_1" style:display-name="ListLabel 1"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2pt"/>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2pt"/>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2pt"/>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2pt"/>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847cm" fo:margin-left="3.35cm"/>
        </style:list-level-properties>
      </text:list-level-style-number>
      <text:list-level-style-number text:level="2" text:style-name="ListLabel_20_2" loext:num-list-format="(%2%)" style:num-prefix="(" style:num-suffix=")" style:num-format="1">
        <style:list-level-properties text:list-level-position-and-space-mode="label-alignment">
          <style:list-level-label-alignment text:label-followed-by="listtab" fo:text-indent="-1.27cm" fo:margin-left="4.62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5.043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5.89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6.736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7.583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8.43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9.27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10.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847cm" fo:margin-left="3.119cm"/>
        </style:list-level-properties>
      </text:list-level-style-number>
      <text:list-level-style-number text:level="2" text:style-name="ListLabel_20_11" loext:num-list-format="(%2%)" style:num-prefix="(" style:num-suffix=")" style:num-format="1">
        <style:list-level-properties text:list-level-position-and-space-mode="label-alignment">
          <style:list-level-label-alignment text:label-followed-by="listtab" fo:text-indent="-1.27cm" fo:margin-left="4.389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4.812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5.659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6.50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7.35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8.199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9.045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9.8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A" style:num-letter-sync="true">
        <style:list-level-properties text:list-level-position-and-space-mode="label-alignment">
          <style:list-level-label-alignment text:label-followed-by="listtab" fo:text-indent="-0.847cm" fo:margin-left="5.503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6.35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7.197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8.043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8.89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9.737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10.583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11.4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12.27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text:start-value="2">
        <style:list-level-properties text:list-level-position-and-space-mode="label-alignment">
          <style:list-level-label-alignment text:label-followed-by="listtab" fo:text-indent="-0.847cm" fo:margin-left="3.119cm"/>
        </style:list-level-properties>
      </text:list-level-style-number>
      <text:list-level-style-number text:level="2" text:style-name="ListLabel_20_29" loext:num-list-format="(%2%)" style:num-prefix="(" style:num-suffix=")" style:num-format="1">
        <style:list-level-properties text:list-level-position-and-space-mode="label-alignment">
          <style:list-level-label-alignment text:label-followed-by="listtab" fo:text-indent="-1.27cm" fo:margin-left="4.389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4.812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5.659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6.50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7.352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8.199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9.045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9.8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一, 二, 三, ...">
        <style:list-level-properties text:list-level-position-and-space-mode="label-alignment">
          <style:list-level-label-alignment text:label-followed-by="listtab" fo:text-indent="-1.27cm" fo:margin-left="2.272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2.699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3.545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4.392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5.239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6.085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6.932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7.779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8.6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prefix="(" style:num-suffix=")" style:num-format="一, 二, 三, ..." text:start-value="12">
        <style:list-level-properties text:list-level-position-and-space-mode="label-alignment">
          <style:list-level-label-alignment text:label-followed-by="listtab" fo:text-indent="-1.27cm" fo:margin-left="2.275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2.699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3.545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4.392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5.239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6.085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6.932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7.779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8.6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一, 二, 三, ..." text:start-value="14">
        <style:list-level-properties text:list-level-position-and-space-mode="label-alignment">
          <style:list-level-label-alignment text:label-followed-by="listtab" fo:text-indent="-1.27cm" fo:margin-left="3.522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2.699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3.545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4.392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5.239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6.085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6.932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7.779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8.6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一, 二, 三, ...">
        <style:list-level-properties text:list-level-position-and-space-mode="label-alignment">
          <style:list-level-label-alignment text:label-followed-by="listtab" fo:text-indent="-0.847cm" fo:margin-left="2.096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8" style:layout-grid-base-height="3.032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373</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user</meta:initial-creator>
    <dc:creator>芳如 林</dc:creator>
    <meta:editing-cycles>4</meta:editing-cycles>
    <meta:print-date>2026-06-04T03:28:00</meta:print-date>
    <meta:creation-date>2026-07-02T01:54:00</meta:creation-date>
    <dc:date>2026-07-09T14:45:00</dc:date>
    <meta:editing-duration>PT5M</meta:editing-duration>
    <meta:generator>LibreOffice/7.6.5.2$Windows_x86 LibreOffice_project/38d5f62f85355c192ef5f1dd47c5c0c0c6d6598b</meta:generator>
    <meta:document-statistic meta:table-count="0" meta:image-count="0" meta:object-count="0" meta:page-count="26" meta:paragraph-count="157" meta:word-count="13731" meta:character-count="14664" meta:non-whitespace-character-count="14631"/>
    <meta:user-defined meta:name="AppVersion">16.0000</meta:user-defined>
    <meta:template xlink:type="simple" xlink:actuate="onRequest" xlink:title="24-運動發展313-324(校對後送府版))0802" xlink:href=""/>
  </office:meta>
</office:document-meta>
</file>