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_40_大標" style:master-page-name="Standard">
      <style:paragraph-properties fo:margin-top="0cm" fo:margin-bottom="0.635cm" style:contextual-spacing="false" fo:line-height="100%" fo:text-align="center" style:justify-single-word="false" style:page-number="362"/>
    </style:style>
    <style:style style:name="P2" style:family="paragraph" style:parent-style-name="Footer">
      <style:paragraph-properties fo:text-align="center" style:justify-single-word="false"/>
    </style:style>
    <style:style style:name="P3" style:family="paragraph" style:parent-style-name="List_20_Paragraph" style:list-style-name="WWNum1">
      <style:paragraph-properties fo:margin-left="3.814cm" fo:line-height="0.564cm" fo:text-align="justify" style:justify-single-word="false" fo:orphans="2" fo:widows="2" fo:text-indent="-0.85cm" style:auto-text-indent="false" style:punctuation-wrap="hanging" style:snap-to-layout-grid="false"/>
    </style:style>
    <style:style style:name="P4" style:family="paragraph" style:parent-style-name="List_20_Paragraph" style:list-style-name="WWNum2">
      <style:paragraph-properties fo:margin-left="4.001cm" fo:line-height="0.564cm" fo:text-align="justify" style:justify-single-word="false" fo:orphans="2" fo:widows="2" fo:text-indent="-0.769cm" style:auto-text-indent="false" style:punctuation-wrap="hanging" style:snap-to-layout-grid="false"/>
    </style:style>
    <style:style style:name="P5" style:family="paragraph" style:parent-style-name="Standard">
      <style:paragraph-properties fo:margin-left="0.801cm" fo:line-height="0.564cm" fo:text-align="justify" style:justify-single-word="false" fo:orphans="2" fo:widows="2" style:punctuation-wrap="hanging" style:snap-to-layout-grid="false"/>
    </style:style>
    <style:style style:name="P6"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style>
    <style:style style:name="P7" style:family="paragraph" style:parent-style-name="Standard">
      <style:paragraph-properties fo:margin-left="3.325cm" fo:line-height="0.564cm" fo:text-align="justify" style:justify-single-word="false" fo:orphans="2" fo:widows="2" fo:text-indent="-0.501cm" style:auto-text-indent="false" style:punctuation-wrap="hanging" style:snap-to-layout-grid="false"/>
    </style:style>
    <style:style style:name="P8" style:family="paragraph" style:parent-style-name="Standard">
      <style:paragraph-properties fo:margin-left="3.501cm" fo:line-height="0.564cm" fo:text-align="justify" style:justify-single-word="false" fo:orphans="2" fo:widows="2" fo:text-indent="-0.751cm" style:auto-text-indent="false" style:punctuation-wrap="hanging" style:snap-to-layout-grid="false"/>
    </style:style>
    <style:style style:name="P9" style:family="paragraph" style:parent-style-name="Standard">
      <style:paragraph-properties fo:margin-left="3.752cm" fo:line-height="0.564cm" fo:text-align="justify" style:justify-single-word="false" fo:orphans="2" fo:widows="2" fo:text-indent="-0.751cm" style:auto-text-indent="false" style:punctuation-wrap="hanging" style:snap-to-layout-grid="false"/>
    </style:style>
    <style:style style:name="P10" style:family="paragraph" style:parent-style-name="Standard">
      <style:paragraph-properties fo:margin-left="1.411cm" fo:line-height="0.564cm" fo:text-align="justify" style:justify-single-word="false" fo:orphans="2" fo:widows="2" fo:text-indent="-0.988cm" style:auto-text-indent="false" style:punctuation-wrap="hanging" style:snap-to-layout-grid="false"/>
    </style:style>
    <style:style style:name="P11" style:family="paragraph" style:parent-style-name="Standard">
      <style:paragraph-properties fo:margin-left="3.387cm" fo:line-height="0.564cm" fo:text-align="justify" style:justify-single-word="false" fo:orphans="2" fo:widows="2" style:punctuation-wrap="hanging" style:snap-to-layout-grid="false"/>
    </style:style>
    <style:style style:name="P12" style:family="paragraph" style:parent-style-name="Standard">
      <style:paragraph-properties fo:margin-left="2.9cm" fo:line-height="0.564cm" fo:text-align="justify" style:justify-single-word="false" fo:orphans="2" fo:widows="2" style:punctuation-wrap="hanging" style:snap-to-layout-grid="false"/>
    </style:style>
    <style:style style:name="P13" style:family="paragraph" style:parent-style-name="Standard">
      <style:paragraph-properties fo:margin-left="2.117cm" fo:line-height="0.564cm" fo:text-align="justify" style:justify-single-word="false" fo:orphans="2" fo:widows="2" style:punctuation-wrap="hanging" style:snap-to-layout-grid="false"/>
    </style:style>
    <style:style style:name="P14" style:family="paragraph" style:parent-style-name="Standard">
      <style:paragraph-properties fo:margin-left="3.493cm" fo:line-height="0.564cm" fo:text-align="justify" style:justify-single-word="false" fo:orphans="2" fo:widows="2" fo:text-indent="-0.741cm" style:auto-text-indent="false" style:punctuation-wrap="hanging" style:snap-to-layout-grid="false"/>
    </style:style>
    <style:style style:name="P15" style:family="paragraph" style:parent-style-name="Standard">
      <style:paragraph-properties fo:margin-left="3.649cm" fo:line-height="0.564cm" fo:text-align="justify" style:justify-single-word="false" fo:orphans="2" fo:widows="2" fo:text-indent="-0.75cm" style:auto-text-indent="false" style:punctuation-wrap="hanging" style:snap-to-layout-grid="false"/>
    </style:style>
    <style:style style:name="P16" style:family="paragraph" style:parent-style-name="Standard">
      <style:paragraph-properties fo:margin-left="3.75cm" fo:line-height="0.564cm" fo:text-align="justify" style:justify-single-word="false" fo:orphans="2" fo:widows="2" fo:text-indent="-0.75cm" style:auto-text-indent="false" style:punctuation-wrap="hanging" style:snap-to-layout-grid="false"/>
    </style:style>
    <style:style style:name="P17" style:family="paragraph" style:parent-style-name="Standard">
      <style:paragraph-properties fo:margin-left="3.75cm" fo:line-height="0.564cm" fo:text-align="justify" style:justify-single-word="false" fo:orphans="2" fo:widows="2" fo:text-indent="0.002cm" style:auto-text-indent="false" style:punctuation-wrap="hanging" style:snap-to-layout-grid="false"/>
    </style:style>
    <style:style style:name="P18" style:family="paragraph" style:parent-style-name="Standard">
      <style:paragraph-properties fo:margin-left="3.75cm" fo:line-height="0.564cm" fo:text-align="justify" style:justify-single-word="false" fo:orphans="2" fo:widows="2" style:punctuation-wrap="hanging" style:snap-to-layout-grid="false"/>
    </style:style>
    <style:style style:name="P19" style:family="paragraph" style:parent-style-name="Standard">
      <style:paragraph-properties fo:margin-left="2.902cm" fo:line-height="0.564cm" fo:text-align="justify" style:justify-single-word="false" fo:orphans="2" fo:widows="2" fo:text-indent="0.099cm" style:auto-text-indent="false" style:punctuation-wrap="hanging" style:snap-to-layout-grid="false"/>
    </style:style>
    <style:style style:name="P20" style:family="paragraph" style:parent-style-name="Standard">
      <style:paragraph-properties fo:margin-left="3.752cm" fo:line-height="0.564cm" fo:text-align="justify" style:justify-single-word="false" fo:orphans="2" fo:widows="2" style:punctuation-wrap="hanging" style:snap-to-layout-grid="false"/>
    </style:style>
    <style:style style:name="P21" style:family="paragraph" style:parent-style-name="Standard">
      <style:paragraph-properties fo:margin-left="2.494cm" fo:line-height="0.564cm" fo:text-align="justify" style:justify-single-word="false" fo:orphans="2" fo:widows="2" style:punctuation-wrap="hanging" style:snap-to-layout-grid="false"/>
    </style:style>
    <style:style style:name="P22" style:family="paragraph" style:parent-style-name="Standard">
      <style:paragraph-properties fo:margin-left="3.598cm" fo:line-height="0.564cm" fo:text-align="justify" style:justify-single-word="false" fo:orphans="2" fo:widows="2" style:punctuation-wrap="hanging" style:snap-to-layout-grid="false"/>
    </style:style>
    <style:style style:name="P23" style:family="paragraph" style:parent-style-name="Standard">
      <style:paragraph-properties fo:margin-left="2.912cm" fo:line-height="0.564cm" fo:text-align="justify" style:justify-single-word="false" fo:orphans="2" fo:widows="2" fo:text-indent="-0.508cm" style:auto-text-indent="false" style:punctuation-wrap="hanging" style:snap-to-layout-grid="false"/>
    </style:style>
    <style:style style:name="P24" style:family="paragraph" style:parent-style-name="Standard">
      <style:paragraph-properties fo:margin-left="2.3cm" fo:line-height="0.564cm" fo:text-align="justify" style:justify-single-word="false" fo:orphans="2" fo:widows="2" style:punctuation-wrap="hanging" style:snap-to-layout-grid="false"/>
    </style:style>
    <style:style style:name="P25" style:family="paragraph" style:parent-style-name="Standard">
      <style:paragraph-properties fo:margin-left="3.63cm" fo:line-height="0.564cm" fo:text-align="justify" style:justify-single-word="false" fo:text-indent="-0.751cm" style:auto-text-indent="false" style:snap-to-layout-grid="false"/>
    </style:style>
    <style:style style:name="P26" style:family="paragraph" style:parent-style-name="Standard">
      <style:paragraph-properties fo:margin-left="3.748cm" fo:line-height="0.564cm" fo:text-align="justify" style:justify-single-word="false" fo:text-indent="-0.751cm" style:auto-text-indent="false" style:snap-to-layout-grid="false"/>
    </style:style>
    <style:style style:name="P27" style:family="paragraph" style:parent-style-name="Standard">
      <style:paragraph-properties fo:margin-left="3.598cm" fo:line-height="0.564cm" fo:text-align="justify" style:justify-single-word="false" style:snap-to-layout-grid="false"/>
    </style:style>
    <style:style style:name="P28" style:family="paragraph" style:parent-style-name="Standard">
      <style:paragraph-properties fo:margin-left="3.641cm" fo:line-height="0.564cm" fo:text-align="justify" style:justify-single-word="false" fo:text-indent="-0.741cm" style:auto-text-indent="false" style:snap-to-layout-grid="false"/>
    </style:style>
    <style:style style:name="P29" style:family="paragraph" style:parent-style-name="Standard">
      <style:paragraph-properties fo:margin-left="3.066cm" fo:line-height="0.564cm" fo:text-indent="-0.526cm" style:auto-text-indent="false" style:snap-to-layout-grid="false"/>
    </style:style>
    <style:style style:name="P30" style:family="paragraph" style:parent-style-name="Standard">
      <style:paragraph-properties fo:margin-left="0.801cm" fo:line-height="0.582cm" fo:text-align="justify" style:justify-single-word="false" fo:orphans="2" fo:widows="2" style:punctuation-wrap="hanging" style:snap-to-layout-grid="false"/>
    </style:style>
    <style:style style:name="P31" style:family="paragraph" style:parent-style-name="Standard">
      <style:paragraph-properties fo:margin-left="2.902cm" fo:line-height="0.582cm" fo:text-align="justify" style:justify-single-word="false" fo:orphans="2" fo:widows="2" fo:text-indent="-0.501cm" style:auto-text-indent="false" style:punctuation-wrap="hanging" style:snap-to-layout-grid="false"/>
    </style:style>
    <style:style style:name="P32" style:family="paragraph" style:parent-style-name="Standard">
      <style:paragraph-properties fo:margin-left="2.9cm" fo:line-height="0.582cm" fo:text-align="justify" style:justify-single-word="false" fo:orphans="2" fo:widows="2" style:punctuation-wrap="hanging" style:snap-to-layout-grid="false"/>
    </style:style>
    <style:style style:name="P33" style:family="paragraph" style:parent-style-name="Standard">
      <style:paragraph-properties fo:margin-left="2.117cm" fo:line-height="0.582cm" fo:text-align="justify" style:justify-single-word="false" fo:orphans="2" fo:widows="2" style:punctuation-wrap="hanging" style:snap-to-layout-grid="false"/>
    </style:style>
    <style:style style:name="P34" style:family="paragraph" style:parent-style-name="Standard">
      <style:paragraph-properties fo:margin-left="4.001cm" fo:line-height="0.582cm" fo:text-align="justify" style:justify-single-word="false" fo:orphans="2" fo:widows="2" fo:text-indent="-1.3cm" style:auto-text-indent="false" style:punctuation-wrap="hanging" style:snap-to-layout-grid="false"/>
    </style:style>
    <style:style style:name="P35" style:family="paragraph" style:parent-style-name="Standard">
      <style:paragraph-properties fo:margin-left="3.501cm" fo:line-height="0.582cm" fo:text-align="justify" style:justify-single-word="false" fo:orphans="2" fo:widows="2" style:punctuation-wrap="hanging" style:snap-to-layout-grid="false"/>
    </style:style>
    <style:style style:name="P36" style:family="paragraph" style:parent-style-name="Standard">
      <style:paragraph-properties fo:margin-left="3.493cm" fo:line-height="0.582cm" fo:text-align="justify" style:justify-single-word="false" fo:orphans="2" fo:widows="2" fo:text-indent="-0.741cm" style:auto-text-indent="false" style:punctuation-wrap="hanging" style:snap-to-layout-grid="false"/>
    </style:style>
    <style:style style:name="P37" style:family="paragraph" style:parent-style-name="Standard">
      <style:paragraph-properties fo:margin-left="3.501cm" fo:line-height="0.582cm" fo:text-align="justify" style:justify-single-word="false" fo:orphans="2" fo:widows="2" fo:text-indent="-0.801cm" style:auto-text-indent="false" style:punctuation-wrap="hanging" style:snap-to-layout-grid="false"/>
    </style:style>
    <style:style style:name="P38" style:family="paragraph" style:parent-style-name="Standard">
      <style:paragraph-properties fo:margin-left="3.387cm" fo:line-height="0.582cm" fo:text-align="justify" style:justify-single-word="false" fo:orphans="2" fo:widows="2" style:punctuation-wrap="hanging" style:snap-to-layout-grid="false"/>
    </style:style>
    <style:style style:name="P39" style:family="paragraph" style:parent-style-name="Standard">
      <style:paragraph-properties fo:margin-left="2.478cm" fo:line-height="0.554cm" fo:text-align="justify" style:justify-single-word="false" fo:orphans="2" fo:widows="2" fo:text-indent="-0.501cm" style:auto-text-indent="false" style:punctuation-wrap="hanging" style:snap-to-layout-grid="false"/>
    </style:style>
    <style:style style:name="P40" style:family="paragraph" style:parent-style-name="Standard">
      <style:paragraph-properties fo:margin-left="2.902cm" fo:line-height="0.554cm" fo:text-align="justify" style:justify-single-word="false" fo:orphans="2" fo:widows="2" fo:text-indent="-0.501cm" style:auto-text-indent="false" style:punctuation-wrap="hanging" style:snap-to-layout-grid="false"/>
    </style:style>
    <style:style style:name="P41" style:family="paragraph" style:parent-style-name="Standard">
      <style:paragraph-properties fo:margin-left="3.23cm" fo:line-height="0.554cm" fo:text-align="justify" style:justify-single-word="false" fo:orphans="2" fo:widows="2" fo:text-indent="-0.75cm" style:auto-text-indent="false" style:punctuation-wrap="hanging" style:snap-to-layout-grid="false"/>
    </style:style>
    <style:style style:name="P42" style:family="paragraph" style:parent-style-name="Standard">
      <style:paragraph-properties fo:margin-left="3.226cm" fo:line-height="0.554cm" fo:text-align="justify" style:justify-single-word="false" fo:orphans="2" fo:widows="2" fo:text-indent="-0.75cm" style:auto-text-indent="false" style:punctuation-wrap="hanging" style:snap-to-layout-grid="false"/>
    </style:style>
    <style:style style:name="P43" style:family="paragraph" style:parent-style-name="Standard">
      <style:paragraph-properties fo:margin-left="3.493cm" fo:line-height="0.554cm" fo:text-align="justify" style:justify-single-word="false" fo:orphans="2" fo:widows="2" fo:text-indent="-0.741cm" style:auto-text-indent="false" style:punctuation-wrap="hanging" style:snap-to-layout-grid="false"/>
    </style:style>
    <style:style style:name="P44" style:family="paragraph" style:parent-style-name="Standard">
      <style:paragraph-properties fo:line-height="0.564cm" fo:text-align="justify" style:justify-single-word="false" fo:orphans="2" fo:widows="2" style:punctuation-wrap="hanging" style:snap-to-layout-grid="false"/>
      <style:text-properties style:font-name="標楷體" fo:font-size="14pt" style:letter-kerning="false" style:font-name-asian="標楷體1" style:font-size-asian="14pt" style:font-size-complex="14pt" style:font-weight-complex="bold"/>
    </style:style>
    <style:style style:name="P45" style:family="paragraph" style:parent-style-name="Standard">
      <style:paragraph-properties fo:margin-left="3.598cm" fo:line-height="0.579cm" fo:text-align="justify" style:justify-single-word="false" style:snap-to-layout-grid="false"/>
    </style:style>
    <style:style style:name="P46" style:family="paragraph" style:parent-style-name="Standard">
      <style:paragraph-properties fo:margin-left="3.325cm" fo:line-height="0.579cm" fo:text-align="justify" style:justify-single-word="false" fo:orphans="2" fo:widows="2" fo:text-indent="-0.501cm" style:auto-text-indent="false" style:punctuation-wrap="hanging" style:snap-to-layout-grid="false"/>
    </style:style>
    <style:style style:name="P47" style:family="paragraph" style:parent-style-name="Standard">
      <style:paragraph-properties fo:margin-left="2.902cm" fo:line-height="0.579cm" fo:text-align="justify" style:justify-single-word="false" fo:orphans="2" fo:widows="2" fo:text-indent="-0.501cm" style:auto-text-indent="false" style:punctuation-wrap="hanging" style:snap-to-layout-grid="false"/>
    </style:style>
    <style:style style:name="P48" style:family="paragraph" style:parent-style-name="Standard">
      <style:paragraph-properties fo:margin-left="3.598cm" fo:line-height="0.579cm" fo:text-align="justify" style:justify-single-word="false" fo:orphans="2" fo:widows="2" style:punctuation-wrap="hanging" style:snap-to-layout-grid="false"/>
    </style:style>
    <style:style style:name="P49" style:family="paragraph" style:parent-style-name="Standard">
      <style:paragraph-properties fo:margin-left="0.801cm" fo:line-height="0.579cm" fo:text-align="justify" style:justify-single-word="false" fo:orphans="2" fo:widows="2" style:punctuation-wrap="hanging" style:snap-to-layout-grid="false"/>
    </style:style>
    <style:style style:name="P50" style:family="paragraph" style:parent-style-name="Standard">
      <style:paragraph-properties fo:margin-left="2.902cm" fo:line-height="0.579cm" fo:text-align="justify" style:justify-single-word="false" fo:orphans="2" fo:widows="2" fo:text-indent="0.099cm" style:auto-text-indent="false" style:punctuation-wrap="hanging" style:snap-to-layout-grid="false"/>
    </style:style>
    <style:style style:name="P51" style:family="paragraph" style:parent-style-name="Standard">
      <style:paragraph-properties fo:margin-left="2.902cm" fo:line-height="0.589cm" fo:text-align="justify" style:justify-single-word="false" fo:orphans="2" fo:widows="2" fo:text-indent="-0.501cm" style:auto-text-indent="false" style:punctuation-wrap="hanging" style:snap-to-layout-grid="false"/>
    </style:style>
    <style:style style:name="P52" style:family="paragraph" style:parent-style-name="Standard">
      <style:paragraph-properties fo:margin-left="0.801cm" fo:line-height="0.589cm" fo:text-align="justify" style:justify-single-word="false" fo:orphans="2" fo:widows="2" style:punctuation-wrap="hanging" style:snap-to-layout-grid="false"/>
    </style:style>
    <style:style style:name="P53" style:family="paragraph" style:parent-style-name="annotation_20_text">
      <style:paragraph-properties fo:line-height="0.564cm" fo:text-align="justify" style:justify-single-word="false" fo:orphans="2" fo:widows="2" style:punctuation-wrap="hanging" style:snap-to-layout-grid="false"/>
    </style:style>
    <style:style style:name="T1" style:family="text">
      <style:text-properties style:font-name="標楷體" fo:font-size="27pt" style:font-name-asian="標楷體1" style:font-size-asian="27pt" style:font-size-complex="27pt"/>
    </style:style>
    <style:style style:name="T2" style:family="text">
      <style:text-properties style:font-name="標楷體" fo:font-size="14pt" style:letter-kerning="false" style:font-name-asian="標楷體1" style:font-size-asian="14pt" style:font-size-complex="14pt" style:font-weight-complex="bold"/>
    </style:style>
    <style:style style:name="T3" style:family="text">
      <style:text-properties style:font-name="標楷體" fo:font-size="14pt" style:letter-kerning="false" style:font-name-asian="標楷體1" style:font-size-asian="14pt" style:font-name-complex="新細明體1" style:font-size-complex="14pt"/>
    </style:style>
    <style:style style:name="T4" style:family="text">
      <style:text-properties style:font-name="標楷體" fo:font-size="14pt" style:letter-kerning="false" style:font-name-asian="標楷體1" style:font-size-asian="14pt" style:language-asian="ja" style:country-asian="JP" style:font-size-complex="14pt" style:font-weight-complex="bold"/>
    </style:style>
    <style:style style:name="T5" style:family="text">
      <style:text-properties style:font-name="標楷體" fo:font-size="14pt" style:letter-kerning="false" fo:background-color="#ffffff" loext:char-shading-value="0" style:font-name-asian="標楷體1" style:font-size-asian="14pt" style:font-size-complex="14pt" style:font-weight-complex="bold"/>
    </style:style>
    <style:style style:name="T6" style:family="text">
      <style:text-properties style:font-name="標楷體" fo:font-size="14pt" style:font-name-asian="標楷體1" style:font-size-asian="14pt" style:font-size-complex="14pt"/>
    </style:style>
    <style:style style:name="T7" style:family="text">
      <style:text-properties style:font-name="標楷體" fo:font-size="14pt" style:font-name-asian="標楷體1" style:font-size-asian="14pt" style:font-size-complex="14pt" style:font-weight-complex="bold"/>
    </style:style>
    <style:style style:name="T8" style:family="text">
      <style:text-properties style:font-name="標楷體" fo:font-size="14pt" style:font-name-asian="標楷體1" style:font-size-asian="14pt" style:font-name-complex="新細明體1" style:font-size-complex="14pt" style:font-weight-complex="bold"/>
    </style:style>
    <style:style style:name="T9" style:family="text">
      <style:text-properties style:font-name="標楷體" fo:font-size="14pt" fo:letter-spacing="0.016cm" style:letter-kerning="false" style:font-name-asian="標楷體1" style:font-size-asian="14pt" style:font-size-complex="14pt" style:font-weight-complex="bold"/>
    </style:style>
    <style:style style:name="T10" style:family="text">
      <style:text-properties style:font-name="標楷體" fo:font-size="14pt" fo:letter-spacing="0.021cm" style:letter-kerning="false" style:font-name-asian="標楷體1" style:font-size-asian="14pt" style:font-size-complex="14pt" style:font-weight-complex="bold"/>
    </style:style>
    <style:style style:name="T11" style:family="text">
      <style:text-properties style:font-name="標楷體" fo:font-size="14pt" fo:letter-spacing="0.014cm" fo:background-color="#ffffff" loext:char-shading-value="0" style:font-name-asian="標楷體1" style:font-size-asian="14pt" style:font-size-complex="14pt"/>
    </style:style>
    <style:style style:name="T12" style:family="text">
      <style:text-properties style:font-name="標楷體" fo:font-size="14pt" fo:background-color="#ffffff" loext:char-shading-value="0" style:font-name-asian="標楷體1" style:font-size-asian="14pt" style:font-size-complex="14pt" style:font-weight-complex="bold"/>
    </style:style>
    <style:style style:name="T13"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14" style:family="text">
      <style:text-properties fo:font-size="14pt" style:font-name-asian="標楷體1" style:font-size-asian="14pt" style:font-size-complex="14pt"/>
    </style:style>
    <style:style style:name="T15" style:family="text">
      <style:text-properties style:font-name="新細明體" fo:font-size="14pt" style:letter-kerning="false" style:font-size-asian="14pt" style:font-size-complex="14pt" style:font-weight-complex="bold"/>
    </style:style>
    <style:style style:name="T16"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貳拾伍、青年事務</text:span><text:span text:style-name="T1"/></text:p>
      <text:p text:style-name="P53" loext:marker-style-name="T13"><text:span text:style-name="T13">一、青年跨域培力及多元學習發展</text:span><text:span text:style-name="T13"/></text:p>
      <text:p text:style-name="P5" loext:marker-style-name="T2"><text:span text:style-name="T2">（一）擴大青年公共參與</text:span><text:span text:style-name="T2"/></text:p>
      <text:p text:style-name="P6" loext:marker-style-name="T2"><text:span text:style-name="T2">1.</text:span><text:bookmark-start text:name="_Hlk175564687"/><text:span text:style-name="T2">辦理「高雄市政府青年事務委員會」</text:span><text:span text:style-name="T2"/></text:p>
      <text:p text:style-name="P8" loext:marker-style-name="T2"><text:span text:style-name="T2">(1)本府公開徵選就學、就業或設籍於本市之16歲至40歲青年，擔任青年事務委員，促進青年事務推動及發展；另為強化學生公民參與公共事務，廣納年輕世代之意見，本府新增聘任本市公私立大專院校學生會會長擔任青年委員，擴大學生在校期間學生自治成效，落實培養大學生公民素養並積極實踐公民參與責任</text:span><text:bookmark-end text:name="_Hlk175564687"/><text:span text:style-name="T2">。</text:span><text:span text:style-name="T2"/></text:p>
      <text:p text:style-name="P8"><text:span text:style-name="T2">(2)本府第四屆青年事務委員總計共38位，任期自113年10月25日起至115年10月24日止，截至115年6月底止，共召開5次委員會議，提案均已提請權管局處研商參採及答覆；另於115年2月5日辦理1場次「公共議題講座」，以及115年6月30日帶領本府青年委員前往屏東縣，與當地青年委員進行交流參訪，促進跨縣市合作與學習</text:span><text:span text:style-name="T6">。</text:span></text:p>
      <text:p text:style-name="P6" loext:marker-style-name="T2"><text:span text:style-name="T2">2.深化校園與青年公共參與機制</text:span><text:span text:style-name="T2"/></text:p>
      <text:p text:style-name="P8" loext:marker-style-name="T2"><text:span text:style-name="T2">(1)為提升學生參與公共事務，並促進南區各大專校院學生自治組織之交流與合作，本府青年局於115年4月25日與「社團法人臺灣學生聯合會」共同舉辦「2026年南區茶會暨培訓工作坊」，透過政策分享、實務培力與跨域交流，強化學生代表之公共參與能力與組織運作知能，</text:span><text:span text:style-name="T2"/></text:p>
      <text:p text:style-name="P6"><text:span text:style-name="T2">3.籌組</text:span><text:span text:style-name="T7">「青年志工團」</text:span></text:p>
      <text:p text:style-name="P8" loext:marker-style-name="T2"><text:span text:style-name="T2">(1)為鼓勵帶動更多青年投入志願服務行動，本府青年局成立青年志工團，招募16至35歲設籍、就學或就業於本市之青年學子，期待透過志願服務的參與，鼓勵青年從中探索自我價值、培養多元實務技能，進而提升青年對社會之正向影響力。</text:span><text:span text:style-name="T2"/></text:p>
      <text:p text:style-name="P8" loext:marker-style-name="T2"><text:span text:style-name="T2">(2)115年持續推動多項青年志願服務行動，結合在地資源，促進環境永續發展，並深化社會關懷；2月與一元慈善基金會共同辦理捐血活動，號召青年志工響應並協助發放愛心物資；3月與慈濟環保站合作，培養青年關注環境永續議題；5月響應世界月經日，攜手愛女孩協會，招募志工縫製布衛生棉送往非洲，並引導青年深入認識月經貧窮與國際援助議題。透</text:span><text:soft-page-break/><text:span text:style-name="T2">過多元志願服務拓展青年志工視野，培養其積極參與公共事務的能力與熱忱。</text:span><text:span text:style-name="T2"/></text:p>
      <text:p text:style-name="P8" loext:marker-style-name="T2"><text:span text:style-name="T2">(3)為肯定本市青少年的公共參與，於115年6月5日辦理第26屆「台新青少年志工菁英獎」高雄市獲獎人員表揚典禮，本市計有11位志工、2間社團及1所學校代表獲獎，獲獎事蹟涵蓋深耕偏鄉教育、跨國物資募集、推廣台語文化，以及首創特教融合童軍活動等多元領域，充分展現高雄青少年豐沛的志願服務量能與關懷社會的實踐力。</text:span><text:span text:style-name="T2"/></text:p>
      <text:p text:style-name="P5" loext:marker-style-name="T2"><text:span text:style-name="T2">（二）鼓勵青年國際交流與體驗學習</text:span><text:span text:style-name="T2"/></text:p>
      <text:p text:style-name="P6" loext:marker-style-name="T2"><text:span text:style-name="T2">1.辦理「青年國際交流計畫」</text:span><text:span text:style-name="T2"/></text:p>
      <text:p text:style-name="P9" loext:marker-style-name="T2"><text:span text:style-name="T2">(1)為協助青年拓展跨文化學習視野，本府青年局以全球在地化思維推動國際交流，115年度規劃辦理台美國際交流以及青年國際論壇等活動，期望透過多元學習體驗，協助青年累積國際交流經驗，進而培養全球視野與提升國際競爭力。</text:span><text:span text:style-name="T2"/></text:p>
      <text:p text:style-name="P9" loext:marker-style-name="T2"><text:span text:style-name="T2">(2)115年度預計辦理1場次青年國際論壇及1場次台美國際交流活動，透過跨國講者分享與對談，以及學伴間之跨文化交流，促進知識交流，拉近國與國之間的距離，並建立多元且活絡的連結網絡。</text:span><text:span text:style-name="T2"/></text:p>
      <text:p text:style-name="P6" loext:marker-style-name="T2"><text:span text:style-name="T2">2.辦理「青年地方探索體驗計畫」</text:span><text:span text:style-name="T2"/></text:p>
      <text:list text:style-name="WWNum1">
        <text:list-item>
          <text:p text:style-name="P3" loext:marker-style-name="T2"><text:span text:style-name="T2">為促進青年體驗學習及城市交流，擴展多元視野，本府青年局針對設籍、就學或就業於本市之18至35歲青年辦理「高雄山海探險隊」，鼓勵青年透過在地參與及地方探索，增加青年對地方創生議題的認識。115年度規劃辦理6場次體驗活動，帶領青年走訪那瑪夏區、彌陀區、林園區、岡山區、永安區及杉林區，從部落、漁港、田野、眷村到客庄，透過在地交流、文化體驗與主題任務，引導青年深入認識本市各區特色，並推廣社區在地文化。</text:span><text:span text:style-name="T2"/></text:p>
        </text:list-item>
        <text:list-item>
          <text:p text:style-name="P3" loext:marker-style-name="T2"><text:span text:style-name="T2">115年度新增「短影音競賽」活動，引導青年將實地觀察、感動瞬間與在地議題相結合，在培養影音剪輯專業技能之同時，透過具感染力的影像產出，有效傳遞並推廣高雄在地文化與動人故事。</text:span><text:span text:style-name="T2"/></text:p>
        </text:list-item>
      </text:list>
      <text:p text:style-name="P10" loext:marker-style-name="T2"><text:span text:style-name="T2"><text:s text:c="7"/>3.辦理教育部青年發展署「青年百億海外圓夢基金計畫」</text:span><text:span text:style-name="T2"/></text:p>
      <text:p text:style-name="P11" loext:marker-style-name="T2"><text:span text:style-name="T2">為拓展青年國際鏈結交流，並引領青年多元創意行動，進而帶動百工百業創新成長，「教育部青年發展署」自114年初推動「青年百億海外圓夢基金計畫」，鼓勵青年在國際舞臺上展現活力與韌性， 提升臺灣青年國際競爭力。</text:span><text:span text:style-name="T2"/></text:p>
      <text:list text:style-name="WWNum2">
        <text:list-item>
          <text:p text:style-name="P4" loext:marker-style-name="T2"><text:span text:style-name="T2">本府青年局115年度提報2案，其一為「創生特派員：雙城出任務」計畫，預計於7月25日至8月</text:span><text:soft-page-break/><text:span text:style-name="T2">11日帶領具備設計、企劃及影像專業之青年，赴日本岐阜縣美濃市與青森縣陸奧市進行為期18天之深度交流，內容包括觀摩百年和紙工藝及產業活化案例、拜訪市役所並與市長及地域振興協力隊座談，探討傳統工藝結合現代設計之活化策略，並辦理工藝共創工作坊，進一步研擬高雄美濃與日本美濃之雙區創生宣傳與執行方案。</text:span><text:span text:style-name="T2"/></text:p>
        </text:list-item>
        <text:list-item>
          <text:p text:style-name="P4" loext:marker-style-name="T2"><text:span text:style-name="T2">另一案「德國4.0實境冒險」計畫，預計於10月中旬率團赴工業4.0發源地（德國巴登-符騰堡邦）進行為期17天之見學交流，實地觀摩產業龍頭，協助青年深入掌握數位轉型與智慧製造實務。</text:span><text:span text:style-name="T2"/></text:p>
        </text:list-item>
      </text:list>
      <text:p text:style-name="P6" loext:marker-style-name="T2"><text:span text:style-name="T2">4.辦理「促進青年國際研修與培訓補助計畫」</text:span><text:span text:style-name="T2"/></text:p>
      <text:p text:style-name="P12" loext:marker-style-name="T2"><text:span text:style-name="T2">因應115年1月公布生效之青年基本法第22條，為鼓勵青年參與國際交流，推動「促進青年國際研修與培訓補助計畫」，預計提供本市青年赴海外學習研修之機票費或培訓交流活動之報名費、住宿費和機票費等補助，符合資格者每人最高補助總額3萬元，旨在實質降低青年出國精進門檻，減輕其接軌國際之經濟負擔。</text:span><text:span text:style-name="T2"/></text:p>
      <text:p text:style-name="P30" loext:marker-style-name="T2"><text:span text:style-name="T2">（三）推動青年就業技能培育</text:span><text:span text:style-name="T2"/></text:p>
      <text:p text:style-name="P31" loext:marker-style-name="T2"><text:span text:style-name="T2">1.辦理「青年社團活動發展補助計畫」</text:span><text:span text:style-name="T2"/></text:p>
      <text:p text:style-name="P32" loext:marker-style-name="T2"><text:span text:style-name="T2">為鼓勵本市青年學生積極參與社團活動，培養跨領域學習能力與多元發展潛力，本府青年局推動本計畫，協助社團學生發揮創意、實現自我目標，進而為未來創就業奠定良好基礎。115年截至6月底共核定補助83件，涵蓋活動類型豐富多樣，包括公益服務、體育競賽及社團成果展演等。</text:span><text:span text:style-name="T2"/></text:p>
      <text:p text:style-name="P33" loext:marker-style-name="T2"><text:span text:style-name="T2">2.營運「雄校聯社團養成實驗室」</text:span><text:span text:style-name="T2"/></text:p>
      <text:p text:style-name="P34" loext:marker-style-name="T2"><text:span text:style-name="T2">(1)本府青年局成立「雄校聯社團養成實驗室」，提供</text:span><text:span text:style-name="T2"/></text:p>
      <text:p text:style-name="P35" loext:marker-style-name="T2"><text:span text:style-name="T2">青年及學生社團免費使用空間，作為表演藝術與流行音樂相關活動的培育基地。115年度針對場館進行規劃改造，新增練團室、桌球桌、瑜珈墊等多元使用設備，並打造青年專屬社交空間，提供青年學子課後交流、創意發想的築夢基地。</text:span><text:span text:style-name="T2"/></text:p>
      <text:p text:style-name="P36" loext:marker-style-name="T2"><text:span text:style-name="T2">(2)截至115年6月底，雄校聯註冊會員數達1,067組，累計使用達26,659人次。並以「雄校聯星團隊」定期辦理舞蹈、財商、瑜珈、編曲、有氧等多元培力課程，增加學生接觸不同領域的機會，也協助其探索興趣與潛能，進一步培養未來職涯所需的多元能力。</text:span><text:span text:style-name="T2"/></text:p>
      <text:p text:style-name="P37" loext:marker-style-name="T2"><text:span text:style-name="T2">(3)為鼓勵學生多元發展，115年6月6日於大港橋畔舉辦「2026雄校聯－高中職x大專院校聯合社團成果</text:span><text:soft-page-break/><text:span text:style-name="T2">發表會」，集結本市高中職及大專院校共24校及37組學生社團，為高雄最大規模之社團成果發表活動，帶來各項精彩舞台演出及攤位展示，展現學生社團豐富多元的創造力。</text:span><text:span text:style-name="T2"/></text:p>
      <text:p text:style-name="P13" loext:marker-style-name="T2"><text:span text:style-name="T2">3.辦理青年創意創新能力培育</text:span><text:span text:style-name="T2"/></text:p>
      <text:p text:style-name="P14"><text:span text:style-name="T2">(1)</text:span><text:bookmark-start text:name="_Hlk230852074"/><text:span text:style-name="T2">本府青年局持續推動「青年創新音樂發展培育計畫〈高速青春〉」。115年度辦理7場次「培力訓練課程」，</text:span><text:span text:style-name="T14">聚焦影視與音樂核心內容，協助青年從實務操作掌握流行產業脈動，課程</text:span><text:span text:style-name="T2">涵蓋</text:span><text:span text:style-name="T14">影視與戲劇實作、樂團編曲與音樂創作、數位版權與策展經紀</text:span><text:span text:style-name="T2">等面向；另辦理4場次「職場體驗活動」，帶領學員走訪音樂、表演藝術、大眾傳播及流行文化等產業場域，</text:span><text:span text:style-name="T14">貼近產業現場縮短學用落差</text:span><text:span text:style-name="T2">。</text:span><text:bookmark-start text:name="_Hlk230852316"/><text:bookmark-end text:name="_Hlk230852074"/><text:span text:style-name="T2">同時推動「音樂製作訓練計畫」，邀請業界音樂製作人指導青年樂團製作單曲，並於「2026高速青春音樂展演」進行成果發表。115年度新增辦理「音樂展演前導活動」，結合諮詢輔導機制深入校園，推廣至高中職及大專院校音樂性社團，為展演活動暖身，後續持續媒合展演與宣傳機會，提供青年及學生社團更多舞台，強化專業能力並拓展職涯發展潛力。</text:span><text:bookmark-end text:name="_Hlk230852316"/></text:p>
      <text:p text:style-name="P36" loext:marker-style-name="T2"><text:span text:style-name="T2">(2)響應812「國際青年日」，並為持續展現本市推展街舞運動風氣，本府青年局預計於115年8月15至16日假高雄展覽館舉辦「2026雄爭舞鬥國際街舞大賽」，本次結合最具指標性的街舞賽事「Battle of the Year（BOTY）」，將BOTY台灣資格賽首度帶進高雄。邀請15名國內外知名評審及舞者共同參與，透過多元舞蹈風格競賽，廣邀街舞愛好者及舞者踴躍參與。另安排4場次「K-POP隨播即跳快閃活動」及6場次「街舞教學及職涯推廣分享課程」，協助喜愛街舞之青年瞭解產業未來及職涯方向。</text:span><text:span text:style-name="T2"/></text:p>
      <text:p text:style-name="P36" loext:marker-style-name="T2"><text:bookmark-start text:name="_Hlk139016769"/><text:span text:style-name="T2">(3)推行「校園電競人才培育暨體驗學習計畫」</text:span><text:span text:style-name="T2"/></text:p>
      <text:p text:style-name="P38" loext:marker-style-name="T2"><text:span text:style-name="T2">為促進本市青年多元職涯發展，鼓勵青年瞭解電競產業新興領域，本府青年局辦理校園電競人才培育暨體驗學習，與本市6所學校合作，結合理論與實務並行，辦理「校園講座」、「主播賽評培訓課程」及「全國性賽事實習」，分享電競賽事製作、自媒體與實況技術等內容，深化學子電競相關知識與應用；並帶領學生實際參與全國性賽事實習，使青年學子貼近業界實務運作，對電競產業具備更全面的了解，藉此累積相關專業能力與經歷。</text:span><text:span text:style-name="T2"/></text:p>
      <text:p text:style-name="P38" loext:marker-style-name="T2"><text:soft-page-break/><text:span text:style-name="T2">本府青年局持續與運動發展局合作，預計於115年11月7日至8日假高雄捷運美麗島站擴大辦理第六屆「全國電競青年錦標賽 x Kaohsiung eSports Showdown」。現場除精采對決，並規劃周邊遊戲體驗區，讓民眾觀賽之餘親身體驗電競遊戲帶來的迷人魅力。</text:span><text:span text:style-name="T2"/></text:p>
      <text:p text:style-name="P39" loext:marker-style-name="T2"><text:span text:style-name="T2">4.辦理「KFA高雄時尚大賞」</text:span><text:span text:style-name="T2"/></text:p>
      <text:p text:style-name="P41" loext:marker-style-name="T2"><text:span text:style-name="T2">(1)為激勵青年從事時尚設計產業、實現設計創業理想，本府青年局辦理第七屆KFA高雄時尚大賞設計競賽，預計6月公開徵件，不限國籍、不限主題邀集海內外新銳品牌參與；本屆競賽延續去年機制，響應永續發展全球趨勢，倡導淨零碳排、環保減塑議題，再度攜手財團法人日月光環保永續基金會，設立「永續時尚賞」獎項；為協助青年設計人才由創作邁向品牌經營與市場實踐，高雄時尚大賞持續強化競賽後端支持機制，除提高獲獎資源投入，協助優秀設計師累積創業與品牌發展能量外，亦鼓勵在地時尚人才投入創作，培育高雄設計新秀。另透過與產業專業機構合作，建構國際交流與市場接軌平台，提供具潛力之新銳品牌前往日本等國際時尚市場參展及交流機會，協助青年設計師拓展海外視野，提升品牌國際能見度，逐步打造高雄成為青年時尚人才培育與產業發展的重要基地。</text:span><text:span text:style-name="T2"/></text:p>
      <text:p text:style-name="P42" loext:marker-style-name="T2"><text:span text:style-name="T2">(2)深耕培植產業人才及「競賽不止於決賽」為活動舉辦初衷，爰以「扶植新銳品牌人才」為核心，著重商業市場性，加以強化輔導育成，並提供管道對接知名品牌、設計師與相關合作產業以拓展職涯；本府青年局輔導其成立品牌工作室、設立公司，以及提供管道對接知名品牌、設計師與相關合作產業以拓展職涯。賽後積極媒合歷屆優秀設計師於東京時裝週、台北時裝週、臺北大巨蛋國慶晚會、2025國慶焰火晚會、ASIA MODEL FESTIVAL、2026屏東跨年等大型展會活動曝光。</text:span><text:span text:style-name="T2"/></text:p>
      <text:p text:style-name="P40" loext:marker-style-name="T2"><text:span text:style-name="T2">5.辦理「大港經典升級人才培育計畫」</text:span><text:span text:style-name="T2"/></text:p>
      <text:p text:style-name="P43" loext:marker-style-name="T2"><text:span text:style-name="T2">(1)整合提案、課程、實戰輔導辦理第六屆「大港經典升級提案」競賽。透過「品牌出題、青年解題」模式，邀集高雄在地品牌提出創新、創意需求，透過公開徵選招募青年團隊，藉由實際提案操作，促進青年與經典品牌對接合作。115年邀集11家高雄經典品牌：旗山區農會、 蜂巢氏、濃厚舖青草茶、前金肉燥飯、源順昌本舖（源坐羊肉）、華陀扶元堂、鄧師傅功夫菜、日舒醒、歐貝拉洋菓子、維盛發、台鋼雄鷹，出題類型橫跨餐飲、生技與農產等多元領域。</text:span><text:span text:style-name="T2"/></text:p>
      <text:p text:style-name="P43" loext:marker-style-name="T2"><text:soft-page-break/><text:span text:style-name="T2">(2)辦理5場「主題講座培育課程」、60次「業師輔導諮詢」及2場「跨界觀摩交流參訪」，協助團隊提案透過培育課程和業師輔導，順利對接產業需求。預計於115年10月24日於駁二8號倉庫「Pinway」舉辦大港經典升級「成果發表會暨決賽頒獎典禮」，協助青年設計力在高雄與產業共創共好。</text:span><text:span text:style-name="T2"/></text:p>
      <text:p text:style-name="P6" loext:marker-style-name="T2"><text:span text:style-name="T2">6.辦理「大專青年學生公部門暑期工讀」</text:span><text:span text:style-name="T2"/></text:p>
      <text:p text:style-name="P14" loext:marker-style-name="T2"><text:span text:style-name="T2">(1)為讓青年瞭解公務部門運作模式和公務工作的核心價值，持續辦理大專青年學生公部門暑期工讀計畫。115度本府提供379個公部門暑期工讀職缺，共有29個部門領域可供選擇，並優先錄取弱勢青年學生，其中包含本市「原鄉地區及六龜、甲仙、茂林、杉林」等，保障名額23名，優先錄取原住民或中低收學生。工讀期間為7月13日至8月31日。另為提升青年參與便利性，115年度首次採行線上及紙本送件「雙軌報名機制」，並「延長報名期間」，以簡化申請流程及提升青年參與度，協助青年透過暑期工讀累積公共事務參與及職場實務經驗。115年度已於4月1日提前公告，報名截止期間為4月20日止，並於6月12日公告錄取名單。</text:span><text:span text:style-name="T2"/></text:p>
      <text:p text:style-name="P14" loext:marker-style-name="T2"><text:span text:style-name="T2">(2)此外，115年度亦規劃辦理「短影音心得競賽」，鼓勵青年以多元創意方式分享工讀期間之學習與觀察，提升青年公共參與及表達能力。</text:span><text:bookmark-end text:name="_Hlk139016769"/><text:span text:style-name="T2"/></text:p>
      <text:p text:style-name="P5" loext:marker-style-name="T2"><text:span text:style-name="T2">（四）協助青年接軌就業市場</text:span><text:span text:style-name="T2"/></text:p>
      <text:p text:style-name="P6" loext:marker-style-name="T2"><text:span text:style-name="T2">1.辦理「大港青年職涯發展暨產業導航計畫」</text:span><text:span text:style-name="T2"/></text:p>
      <text:p text:style-name="P25"><text:span text:style-name="T2">(1)為</text:span><text:span text:style-name="T7">協助本市大專院校及高中職學生探索適性職務，本府青年局預計辦理</text:span><text:span text:style-name="T8">60場次「</text:span><text:span text:style-name="T3">職涯探索暨</text:span><text:span text:style-name="T7">職人課程」、</text:span><text:span text:style-name="T8">35場次</text:span><text:span text:style-name="T7">「職場體驗」活動，讓本市學生瞭解高雄產業輪廓及特色產業，並體驗職場實務工作，以減少學生對企業職場的認知落差；</text:span><text:span text:style-name="T2">另辦理1場次「名人講座」分享職涯規劃，透過產官學合作等多元方式，讓青年學生獲得更多工作職場的發展趨勢與梳理未來的方向目標。115 年度特別新增辦理 「職涯體驗營」，營隊主題緊扣「自我探索」與「AI 工具應用」，協助青年將個人特質轉化為 AI 提示詞素材，掌握 AI 工具使用技巧與訣竅。</text:span></text:p>
      <text:p text:style-name="P25"><text:span text:style-name="T2">(2)截至115年6月底，共與本市9間大專院校、高中職學校及9家企業合作；已辦理28場職涯探索暨職人課程，共計581位學生參與；辦理9場職場體驗，產業包含科技、醫療、運動服務、電競、軟體工程、土木工程、旅宿、農作物栽培等各領域，共計357人次參與</text:span><text:span text:style-name="T3">。</text:span></text:p>
      <text:p text:style-name="P6" loext:marker-style-name="T2"><text:soft-page-break/><text:span text:style-name="T2">2.辦理「大港青年職場實習及接軌計畫」</text:span><text:span text:style-name="T2"/></text:p>
      <text:p text:style-name="P25" loext:marker-style-name="T2"><text:span text:style-name="T2">(1)建置實習媒合平台，整合實習資源，提供青年具有學習性及參與性實習工作機會，透過至企業實習發覺自我潛能，累積職場經驗，實習職缺皆依勞基法提供基本工資以上之實習薪資，以鼓勵青年於在學期間勇於踏出校園，認識職場環境。另提供實習企業指導費，補助企業每名在學生5,000元，鼓勵企業提供有薪實習職缺，提升青年就業競爭力。</text:span><text:span text:style-name="T2"/></text:p>
      <text:p text:style-name="P15"><text:span text:style-name="T2">(2)</text:span><text:span text:style-name="T7">為擴大參與與留任機會，自114年起將適用對象由原「15至24歲設籍或就讀高雄之在學青年(含應屆畢業生)」，擴大至「15至29歲設籍(不限具學籍)或就讀高雄之青年」，並持續開發多元產業實習職缺，提升青年在地就業機會。</text:span><text:span text:style-name="T2">114年總計共開發232家企業提供1,781個實習名額，並成功媒合超過1,068名青年至企業實習</text:span><text:span text:style-name="T15">，</text:span><text:span text:style-name="T2">留任人數847人</text:span><text:span text:style-name="T15">，</text:span><text:span text:style-name="T2">留任率(含轉正職、繼續實習或兼職)近8成為歷年新高。</text:span><text:span text:style-name="T7">其中高雄市返鄉青年留任率達69.79%，外縣市扎根青年留任率達80.56%，顯示青年透過實際參與高雄產業與職場環境後，多數具留任意願。</text:span></text:p>
      <text:p text:style-name="P15"><text:span text:style-name="T2">(3)115年計畫持續擴大辦理，並為進一步強化留才與就業穩定性，規劃推動「轉正職留任獎勵金」等措施，於實習期滿轉正職滿3個月，核發獎勵金1萬元，鼓勵青年穩定就業、協助青年提升留任意願與在地就業穩定度。115年預計媒合超過1,100名青年，並積極開發高科技、新興產業等多元職缺，並提高實習轉正職比率，協助青年順利進入職場。</text:span></text:p>
      <text:p text:style-name="P44" loext:marker-style-name="T2"/>
      <text:p text:style-name="P53" loext:marker-style-name="T13"><text:span text:style-name="T13">二、整合青年創業育成與輔導資源</text:span><text:span text:style-name="T13"/></text:p>
      <text:p text:style-name="P5" loext:marker-style-name="T2"><text:span text:style-name="T2">（一）提供青年創業育成資源並整合輔導服務、交流網絡</text:span><text:span text:style-name="T2"/></text:p>
      <text:p text:style-name="P6" loext:marker-style-name="T2"><text:span text:style-name="T2">1.提供青年創業諮詢輔導服務</text:span><text:span text:style-name="T2"/></text:p>
      <text:p text:style-name="P15" loext:marker-style-name="T2"><text:span text:style-name="T2">(1)創業O’Star輔導網絡</text:span><text:span text:style-name="T2"/></text:p>
      <text:p text:style-name="P16" loext:marker-style-name="T2"><text:span text:style-name="T2"><text:s text:c="3"/>以專線電話、線上網頁申請及電子郵件等多管道方式提供青創團隊、新創公司與一般民眾創業諮詢輔導預約服務，包括經營市場、行銷、法務、財務等諮詢，並協助對接媒合產業，積極促成高雄青創團隊與國內、外產業進行商務、資金、行銷通路或產品研發等實質合作。提供青創輔導相關課程，包括經營市場、行銷、法務、財務等主題，114年辦理4主題7堂課共365人次參加，期使青年更有效率就近獲取資源及多元便利的服務。</text:span><text:span text:style-name="T2"/></text:p>
      <text:p text:style-name="P17" loext:marker-style-name="T2"><text:span text:style-name="T2">115年將導入「分級培育機制」，結合創業生長週期，依青年創業團隊不同發展階段與需求規劃培育</text:span><text:soft-page-break/><text:span text:style-name="T2">內容，課程涵蓋品牌定位、行銷通路、募資策略及財務管理等創業關鍵議題，並結合業師輔導、中央及地方資源鏈結及加速器，提供更具需求導向之培育服務，協助青年提升創業知能、經營能力及市場競爭力，預計吸引至少120人次參與。</text:span><text:span text:style-name="T2"/></text:p>
      <text:p text:style-name="P18" loext:marker-style-name="T2"><text:span text:style-name="T2">同時為有效提供創新創業整合性輔導服務，本府青年局聯合高雄多所大學育成中心，整合產官學資源，包括創業資金、政府創業計畫申請、創業活動、創業知識與課程等，以及業師預約諮詢等客製化實體服務。截至115年6月底，累計輔導個案數1,039案、輔導次數1,294次，並建立相關輔導追蹤機制，以即時掌握團隊諮詢狀態與輔導細節。</text:span><text:span text:style-name="T2"/></text:p>
      <text:p text:style-name="P19" loext:marker-style-name="T2"><text:span text:style-name="T2">(2)輔導青創團隊參加國內大型新創展覽</text:span><text:span text:style-name="T2"/></text:p>
      <text:p text:style-name="P20" loext:marker-style-name="T2"><text:span text:style-name="T2">114年輔導高雄在地青創團隊參加新創展覽，帶領共22家團隊參加8月22日至23日「Meet Greater South 2025亞灣新創大南方」及11月20日至22日「2025 Meet Taipei 創新創業嘉年華」展覽，參加產業多元包括AI、5GAIoT、創新與新商業、ESG綠色永續、數位內容與體驗科技，共促進超過2,200洽商人次；此外輔導智慧農漁業優質團隊參加9月3日至5日「台灣智慧農漁週」，拓展B2B(企業對企業)行銷管道，促進洽商300人次。</text:span><text:span text:style-name="T2"/></text:p>
      <text:p text:style-name="P20"><text:span text:style-name="T2">115年度預計輔導15家青創團隊一同參展8月28日至29日「Meet Greater South 2026 亞灣新創大南方」等新創展會，提供更多在地青創行銷曝光機會，並促進至少1,500人次的洽商目標。</text:span></text:p>
      <text:p text:style-name="P21" loext:marker-style-name="T2"><text:span text:style-name="T2">2.推動本市創新創業社群交流網絡</text:span><text:span text:style-name="T2"/></text:p>
      <text:p text:style-name="P7" loext:marker-style-name="T2"><text:span text:style-name="T2">(1)運作「高雄青年創業推動聯盟」</text:span><text:span text:style-name="T2"/></text:p>
      <text:p text:style-name="P27" loext:marker-style-name="T2"><text:span text:style-name="T2">本府青年局為打造創新創業資源交流合作平台，鏈結高雄產官學及民間育成機構，成立「高雄青年創業推動聯盟」，讓成員能相互交流創業資源。</text:span><text:span text:style-name="T2"/></text:p>
      <text:p text:style-name="P7" loext:marker-style-name="T2"><text:span text:style-name="T2">(2)運作「高雄青年攤車CEO聯盟」</text:span><text:span text:style-name="T2"/></text:p>
      <text:p text:style-name="P27" loext:marker-style-name="T2"><text:span text:style-name="T2">為輔導本市特色攤車品牌優化營運發展，本府青年局成立輔導社群，並提供培訓課程、攤車創業諮詢服務，以及市集嘉年華活動辦理資訊，並作為高雄青年攤車品牌輔導計畫推動之交流平台。</text:span><text:span text:style-name="T2"/></text:p>
      <text:p text:style-name="P7" loext:marker-style-name="T2"><text:span text:style-name="T2">(3)辦理青創交流活動</text:span><text:span text:style-name="T2"/></text:p>
      <text:p text:style-name="P22" loext:marker-style-name="T2"><text:span text:style-name="T2">於114年11月5日辦理「青創交流會-國際力與創業關鍵力」活動，邀集青創團隊及聯盟成員參加，活動以系列主題短講、業師與青創團隊會談形式，聚焦行銷、財務、募資與永續商機等主題，吸引超</text:span><text:soft-page-break/><text:span text:style-name="T2">過50組在地青創團隊參與，協助青創團隊釐清現況，同時促成潛在媒合機會。</text:span><text:span text:style-name="T2"/></text:p>
      <text:p text:style-name="P22"><text:span text:style-name="T2">115年度預計辦理主題式青創交流活動至少1場，規劃為創業加速青創課程的成果交流暨資源媒合型式，提供在地青創異業結盟及企業以大帶小之資源。</text:span></text:p>
      <text:p text:style-name="P21" loext:marker-style-name="T2"><text:span text:style-name="T2">3.補助創業育成機構，並培力多元人才</text:span><text:span text:style-name="T2"/></text:p>
      <text:p text:style-name="P7" loext:marker-style-name="T2"><text:span text:style-name="T2">(1)公、私協力，共同強化青創培育網絡</text:span><text:span text:style-name="T2"/></text:p>
      <text:p text:style-name="P45"><text:span text:style-name="T2">為鼓勵創業育成機構於本市積極扶植新創事業、提升青年面對職涯發展之就業競爭力及應變彈性，本府青年局特訂定「補助創業育成機構及青年職涯發展活動計畫」，提供申請單位經費補助，透過公、私合作擴大創業資源量能，俾形塑優良創業育成環境。115年度截至6月底已核定補助6案計畫，包括攜手高雄大學、樹德科大、實踐大學及民間企業等辦理創業輔導課程、就業技能提升課程及參加展覽等活動，如涵蓋科技新創、時尚設計、餐飲觀光、影像文創、地方創生及數位電商等多元產業，透過創業輔導、展演交流、實作培訓及產業鏈結，全面強化青年創業與職涯發展能量。</text:span></text:p>
      <text:p text:style-name="P46" loext:marker-style-name="T2"><text:span text:style-name="T2">(2)辦理「時尚設計人才創新創業輔導計畫」</text:span><text:span text:style-name="T2"/></text:p>
      <text:p text:style-name="P45" loext:marker-style-name="T2"><text:span text:style-name="T2">為鼓勵時尚設計人才從事創新設計，發展跨域結合與異業合作能力，打造時尚設計創業友善環境，本府青年局特訂定「高雄市政府青年局時尚設計人才創新創業輔導計畫」，提供設計獎勵與經費補助。</text:span><text:span text:style-name="T2"/></text:p>
      <text:p text:style-name="P48"><text:span text:style-name="T2">本計畫獎勵與補助類別分為：第一類主題設計獎勵，第二類國際交流、跨界創新及高雄時尚產業促進補助，以及第三類時尚創業補助。115年度截至6月底，已核定8萬5,758元，由獲「2023 KFA高雄時尚大賞」決賽入選者以《漫遊者</text:span><text:span text:style-name="T5">──</text:span><text:span text:style-name="T2">在數位海域中，以身體航行》國際交流展演計畫參與「高円寺Tap Festival」活動；未來將持續鼓勵時尚設計人才從事創新設計，並鏈結國際資源，打造時尚設計友善環境。</text:span></text:p>
      <text:p text:style-name="P49" loext:marker-style-name="T2"><text:bookmark-start text:name="_Toc443483080"/><text:span text:style-name="T2">（二）扶植微型創業，推出攤車品牌輔導計畫</text:span><text:span text:style-name="T2"/></text:p>
      <text:p text:style-name="P47" loext:marker-style-name="T2"><text:span text:style-name="T2">1.攤車品牌經營成為青年創業風潮之一，為輔導高雄青年攤車品牌升級，本府青年局自112年起推出六都首創「高雄青年攤車品牌輔導計畫」，透過品牌課程、顧問諮詢、活動媒合、輔導費、媒體曝光與「城市嶼浪市集嘉年華競賽」等多元機制協助攤車品牌，更於114年升級導入「品牌診療室」與「新銳團隊」陪跑制度，提供免費課程、專業顧問諮詢及市集媒合等多元資源，協助</text:span><text:soft-page-break/><text:span text:style-name="T2">創業初期的攤車品牌建立穩定營運基礎，經輔導後65%品牌營業額成長逾5%，69%品牌粉絲數提升超過15%，近半數品牌成功開發2款以上新品，約7成業者同步優化攤車陳列、識別設計與商品包裝，顯示在品牌經營、產品創新與數位行銷面向均有明顯進展。</text:span><text:span text:style-name="T2"/></text:p>
      <text:p text:style-name="P50" loext:marker-style-name="T2"><text:span text:style-name="T2">至115年度6月底，累計輔導275個青創品牌，將持續辦理高雄青年攤車品牌輔導計畫，並透過團隊陪跑機制、創業輔導課程、顧問諮詢及媒合市集出攤等方式，協助攤車品牌強化品牌定位、社群行銷、商品開發、通路拓展及營運規劃等能力，結合市集展售與媒合資源，逐步提升品牌經營效能與市場競爭力。</text:span><text:span text:style-name="T2"/></text:p>
      <text:p text:style-name="P29"><text:span text:style-name="T9">2.辦理市集嘉年華競賽並媒合市府大型活動辦理主</text:span><text:span text:style-name="T10">題</text:span><text:span text:style-name="T2">市集</text:span></text:p>
      <text:p text:style-name="P28"><text:bookmark-start text:name="_Hlk204940098"/><text:span text:style-name="T2">(1)為展現高雄青年攤車品牌升級成果，於114年11月15日及16日辦理第三屆「城市嶼浪」青創市集嘉年華及攤車票選競賽活動，</text:span><text:span text:style-name="T11">集結全台80組青創攤車比拚創意，搭配消費加值回饋及人氣表演團體，兩日吸引逾10萬人湧入，</text:span><text:span text:style-name="T2">創造青年品牌曝光機會，提升攤車主營收</text:span><text:span text:style-name="T11">。</text:span><text:bookmark-end text:name="_Hlk204940098"/></text:p>
      <text:p text:style-name="P28" loext:marker-style-name="T2"><text:span text:style-name="T2">(2)配合市府大型活動及辦理跨年青創市集</text:span><text:span text:style-name="T2"/></text:p>
      <text:p text:style-name="P27" loext:marker-style-name="T2"><text:span text:style-name="T2">辦理兒童節玩樂充電青創市集，邀請101家攤車品牌並結合周邊活動共吸引100萬參與人次；配合市府跨年晚會，招募80家青創攤車出攤，運用節期及跨年人潮為本市青創攤車創造曝光機會及經濟產值。</text:span><text:span text:style-name="T2"/></text:p>
      <text:p text:style-name="P26" loext:marker-style-name="T2"><text:span text:style-name="T2">(3)115年度將辦理第四屆「城市嶼浪」青創市集嘉年華，集結80組青創攤車以主題式市集展現輔導成果，並持續結合市府大型活動辦理主題市集，提供青年品牌展售與市場驗證機會，協助青年創業品牌拓展市場通路與提升經營量能。</text:span><text:span text:style-name="T2"/></text:p>
      <text:p text:style-name="P5" loext:marker-style-name="T2"><text:span text:style-name="T2">（三）營運管理青創空間</text:span><text:bookmark-end text:name="_Toc443483080"/><text:span text:style-name="T2"/></text:p>
      <text:p text:style-name="P6" loext:marker-style-name="T2"><text:span text:style-name="T2">1.駁二8號倉庫「Pinway」</text:span><text:span text:style-name="T2"/></text:p>
      <text:p text:style-name="P15" loext:marker-style-name="T2"><text:span text:style-name="T2">(1)115年持續以教育創新、城鄉發展、社會與環境等「聯合國永續發展目標(SDGs)」議題，提供1樓多功能展演空間，及2樓商周書房、數位青創講堂及企業交流室等空間，串聯外部單位跨域應用辦理多元課程活動、展覽及工作坊等，截至6月底共計辦理24場次活動，累計吸引總人次3,089人次。另亦提供青創業者進駐，目前共有5家團隊進駐，分別為台灣數位游牧高雄據點、路加服務科技股份有限公司(oloo電動滑板車)、硬印數位創意有限公司、實線質感企業社(那個皮工作室)、大雄的木作世界工作室等。</text:span><text:span text:style-name="T2"/></text:p>
      <text:p text:style-name="P15"><text:soft-page-break/><text:span text:style-name="T2">(2)年度首檔櫥窗展「城市發展：鹽域共振」，與「2026鹽埕藝術季」串聯合作，探討藝術如何將抽象的永續觀念落實為故事與實物，回應鹽埕的文化脈絡與地方記憶。從藝術季活動中摘選出精華內容，透過展區地圖、活動紀錄、城市論壇/工作坊與周邊商品等，將這些片段與記憶，濃縮進櫥窗之中，感受地方文化及實踐城市永續的能量。</text:span></text:p>
      <text:p text:style-name="P15"><text:span text:style-name="T2">(3)</text:span><text:span text:style-name="T4">為推廣</text:span><text:span text:style-name="T2">性別教育與淨零</text:span><text:span text:style-name="T4">永續議題，</text:span><text:span text:style-name="T2">於</text:span><text:span text:style-name="T4">6</text:span><text:span text:style-name="T2">月6日辦理「生育之後：實務交流座談Ｘ皮革證件套工作坊」，邀請女性個人端與企業端進行分享與對話，讓參與者從真實經驗出發，討論生育後在職場面臨的挑戰與可能解方；</text:span><text:span text:style-name="T4">與「樹德科技大學生活產品設計系」合作於6</text:span><text:span text:style-name="T2">月20日至21日</text:span><text:span text:style-name="T4">共同協辦「漫遊高雄·創藝永續」活動</text:span><text:span text:style-name="T2">，</text:span><text:span text:style-name="T4">聚焦循環經濟與淨零轉型兩大主軸，提升學生對永續議題的認識與實踐能力。</text:span></text:p>
      <text:p text:style-name="P6" loext:marker-style-name="T2"><text:span text:style-name="T2">2.高雄新媒體人才培育中心</text:span><text:span text:style-name="T2"/></text:p>
      <text:p text:style-name="P15" loext:marker-style-name="T2"><text:span text:style-name="T2">(1)為符合創就業趨勢，本府青年局積極打造新媒體優良環境，建立「K-TV高雄新媒體人才培育中心」，提供專業場域設備，並開設系列培訓課程，協助企業培育數位行銷人才及提升青年就業競爭力。</text:span><text:span text:style-name="T2"/></text:p>
      <text:p text:style-name="P15" loext:marker-style-name="T2"><text:span text:style-name="T2">(2)115年度持續投入資源積極培育青年就業能力，將於8月至11月辦理第六屆《行銷大師養成計畫》課程，配合AI應用工具需求的提升，本年度於規劃課程時將AI融入各系列課程，以利學員了解AI應用工作內容，並將於課程中安排實作應用作業，協助參訓學員累積個人履歷作品，幫助提升學員履歷競爭力，且每位入訓學員皆可免費參與《新媒體行銷管理師》認證1次，提供學員展現個人職能。</text:span><text:span text:style-name="T2"/></text:p>
      <text:p text:style-name="P15" loext:marker-style-name="T2"><text:span text:style-name="T2">(3)因應AI智慧科技快速演進，生成式AI已逐步從單一工具使用，走向工作流程整合、內容創作輔助、資料分析應用及跨域協作等多元應用，並成為青年提升職能與新媒體創作效率的重要助力。因此，為助民眾掌握AI應用趨勢與實務操作能力，115年度規劃自7月起每月辦理一場次「AI主題系列小聚」，聚焦AI工具應用、工作流程設計、內容生成等議題，透過案例分享與實作交流，協助青年理解如何安全、有效地將AI導入日常工作與創作場域。115年度新媒體職缺就業媒合會共辦理1場，提供144個職缺數，當日媒合人次共264人次。</text:span><text:span text:style-name="T2"/></text:p>
      <text:p text:style-name="P15" loext:marker-style-name="T2"><text:span text:style-name="T2">(4)115年度將持續辦理第六屆「新媒體行銷管理師證照」認證考試，預計於8月開放報名、12月舉行考試。自第一屆至第五屆累計已有1,724位學員取得</text:span><text:soft-page-break/><text:span text:style-name="T2">證照，為提升證照認可度與影響力，本計畫持續深化產官學合作，與高雄科技大學、樹德科技大學、正修科技大學、文藻外語大學及崑山科技大學等南部大專校院合作，透過校園推廣、課程導入及畢業門檻技能認列等方式，擴大證照應用與推廣成效。</text:span><text:span text:style-name="T2"/></text:p>
      <text:p text:style-name="P22" loext:marker-style-name="T2"><text:span text:style-name="T2">此外，亦與一卡通、燁輝企業、朕華國際、承億集團、聲浪媒體科技、霹靂國際及飛輪電商有限公司等企業簽署「新媒體行銷管理師認證」合作協議，由企業提供證照持有者優先面試機會，強化人才培育與就業接軌機制。透過產官學三方合作，共同提供青年完整的培訓學習、實作認證及職缺媒合等服務，協助青年累積職場所需能力。115年將持續輔導青年取得專業證照，並積極開發企業新媒體相關職缺，提升青年就業競爭力與職涯發展優勢。</text:span><text:span text:style-name="T2"/></text:p>
      <text:p text:style-name="P5" loext:marker-style-name="T2"><text:span text:style-name="T2">（四）舉辦永續高雄青年創業挑戰賽</text:span><text:span text:style-name="T2"/></text:p>
      <text:p text:style-name="P6" loext:marker-style-name="T12"><text:span text:style-name="T12">1.為鼓勵青年創業投入永續領域，本府青年局115年與財團法人日月光環保永續基金會合作舉辦第二屆「永續高雄–青年創業挑戰賽」，結合聯合國永續發展目標(SDGs)概念，將數位科技及淨零永續等當前市府的重點政策入題，並提供首獎100萬元、總獎金達223萬元的創業補助金；總計吸引全台163組青創企業及團隊參賽。</text:span><text:span text:style-name="T12"/></text:p>
      <text:p text:style-name="P6" loext:marker-style-name="T12"><text:span text:style-name="T12">2.本屆競賽分為「新創企業組」及「新創團隊組」，於5月6日辦理分組初賽，評選出各組前10名優秀青創團隊參與決賽簡報，並續於6月15日辦理決賽，由重量級的產官學評審分組審查，並從發展永續、市場潛力、可實踐性等多元面向給予精闢指導。決賽後舉行頒獎，並邀集經濟部、國發會、青年發展署等中央長官及本府相關局處代表共同參與及交流，串接中央及地方相關資源。青年局也將於賽後陸續辦理資金媒合會及輔導獲獎隊伍參展，協助品牌曝光及增加商機媒合機會以強化新創計畫能落地實施並成長。</text:span><text:span text:style-name="T12"/></text:p>
      <text:p text:style-name="P5" loext:marker-style-name="T2"><text:span text:style-name="T2">（五）提供「數位遊牧」與本市青創空間合作契機</text:span><text:span text:style-name="T2"/></text:p>
      <text:p text:style-name="P6" loext:marker-style-name="T6"><text:span text:style-name="T6">1.因應全球遠距工作趨勢，本府青年局與「國家發展委員會遊牧台灣辦公室」合作，積極推展高雄成為數位遊牧友善城市。</text:span><text:span text:style-name="T6"/></text:p>
      <text:p text:style-name="P6" loext:marker-style-name="T2"><text:span text:style-name="T6">2.115年</text:span><text:span text:style-name="T2">4月10日於駁二8號倉庫「Pinway」青創基地與國家發展委員會共同啟動「遊牧臺灣—高雄據點」，並與日本熊本市新創基地XOSS POINT.簽署合作備忘錄（MOU），正式串聯臺日創新與數位遊牧資源；熊本市經濟觀光局產業部亦於4月22日由產業部長脇坂真智子率團再度來訪，實地參訪Pinway青創基地，就青創基地運營與人才培育策略進行交流、分享推動青年留才</text:span><text:soft-page-break/><text:span text:style-name="T2">政策的實務經驗及挑戰。本府青年局也於6月安排回訪熊本市新創基地XOSS POINT.進行國際交流合作，未來將透過常態互訪、青創基地串聯及跨國產業鏈結等方式，持續拓展兩地青年國際交流與發展機會。</text:span></text:p>
      <text:p text:style-name="P6"><text:span text:style-name="T2">3.</text:span><text:span text:style-name="T6">未來將持續向在地商家推動數位遊牧友善標章，同時透過建置「數位遊牧資源共享平台」，串聯本市現有青創空間、住宿與觀光文化資源，將「數位遊牧」與「青創友善」深度結合，吸引全球及國內數位人才進駐高雄，帶動在地消費與提升城市能見度。</text:span></text:p>
      <text:p text:style-name="P44" loext:marker-style-name="T2"/>
      <text:p text:style-name="P53" loext:marker-style-name="T13"><text:span text:style-name="T13">三、青創基金運用與發展補助</text:span><text:span text:style-name="T13"/></text:p>
      <text:p text:style-name="P5" loext:marker-style-name="T2"><text:span text:style-name="T2">（一）</text:span><text:bookmark-start text:name="_Hlk29748680"/><text:span text:style-name="T2">介接經濟部青創貸款提供利息補貼</text:span><text:span text:style-name="T2"/></text:p>
      <text:p text:style-name="P51"><text:span text:style-name="T2">1.115年7月續辦「115年度高雄市政府青年局青年創業貸款利息補貼實施計畫」</text:span><text:span text:style-name="T6">凡於本市設有3個月戶籍18至45歲青年，並於本市設立8年內且資本額1,000萬以下公司、商業，向受委託銀行兆豐銀行或高雄銀行在地分行申請通過「經濟部中小及新創企業署青年創業貸款」，可同時申請本府青年局利息補貼，最高享貸款本金200萬元5年利息補貼(補貼利率上限2.5%)。</text:span></text:p>
      <text:p text:style-name="P51"><text:span text:style-name="T6">2.本計畫分二期受理，第一期於115年7月1日開始受理，第二期於116年1月1日開始受理，青創業者可於受委託銀行一站式完成貸款及利息補貼申辦，利息補貼將由銀行撥款至申請人帳戶，簡政便民且取得資金期間有效縮短。</text:span><text:span text:style-name="T2">截至115年6月，</text:span><text:span text:style-name="T6">青年創業貸款利息補貼計畫累計已補貼1,436家，貸款金額17.22億元，為青創事業降低融資財務壓力並提高創業成功率。</text:span></text:p>
      <text:p text:style-name="P52" loext:marker-style-name="T2"><text:span text:style-name="T2">（二）提供青年創業補助，減輕創業財務負擔</text:span><text:bookmark-end text:name="_Hlk29748680"/><text:span text:style-name="T2"/></text:p>
      <text:p text:style-name="P51" loext:marker-style-name="T2"><text:span text:style-name="T2">1.為協助青年緩減創業資金壓力，穩固創業營運基礎，針對業者不同規模與需求，115年持續採「一般型」及「競爭型」雙軌補助。一般型針對新創立、規模較小事業，每案最高補助8萬元；競爭型針對創業擴張期、規模較大事業，每案最高補助50萬元。</text:span><text:span text:style-name="T2"/></text:p>
      <text:p text:style-name="P51" loext:marker-style-name="T2"><text:span text:style-name="T2">2.一般型補助項目包含營業場所租金、營業用生財器具及業務行銷費，申請對象為設立登記在本市未滿3年且實收資本額1,000萬元以下、年營業額500萬元以下之公司、商業或已辦理稅籍登記之青創事業，負責人為18至45歲之設籍本市青年。</text:span><text:span text:style-name="T2"/></text:p>
      <text:p text:style-name="P51" loext:marker-style-name="T2"><text:span text:style-name="T2">3.為加強服務本市偏遠及原民地區青創事業，115年一般型補助提供曾參加本府青年局主辦之競賽且獲獎、負責人具原住民身分或登記及營業地址均位於本市偏遠地區</text:span><text:soft-page-break/><text:span text:style-name="T2">者，具優先審查資格，並於桃源區、那瑪夏區、茂林區、旗山區辦理青創補助說明會。</text:span><text:span text:style-name="T2"/></text:p>
      <text:p text:style-name="P51" loext:marker-style-name="T2"><text:span text:style-name="T2">4.為降低民眾申請之時間成本，青年局於115年度「青年創業補助（一般型）」全面採行線上受理機制，統一透過「高雄數位市民平台」辦理申請與送件作業，有效簡化行政流程，提升申辦效率與便利性。115年符合優先審查資格者共10案，截至115年6月底共補助107家青創事業。</text:span><text:span text:style-name="T2"/></text:p>
      <text:p text:style-name="P51"><text:span text:style-name="T2">5.競爭型補助項目再增加數位或雲端方案、專利或商標申請規費及委託費用、新聘人事費等項目，申請對象為設立登記在本市1年以上未滿8年、實收資本額100萬以上、1,000萬元以下之公司或商業、前1年度營業額3,000萬元以下；且需符合特定產業類別，負責人為18至45歲之設籍本市青年。115年競爭型補助共37家青創事業申請，其中前三名產業為文化創意、數位內容及運動休閒產業。</text:span></text:p>
      <text:p text:style-name="P5" loext:marker-style-name="T2"><text:span text:style-name="T2">（三）鼓勵青創事業積極參與國內外展覽</text:span><text:span text:style-name="T2"/></text:p>
      <text:p text:style-name="P6" loext:marker-style-name="T2"><text:span text:style-name="T2">1.辦理115年「高雄市政府青年局補助青創事業參展實施計畫」，鼓勵青創事業拓展國內外營銷市場，增加品牌知名度及營業收入。設立登記在本市未滿8年、且實收資本額1,000萬元以下之公司或商業、負責人為18至45歲設籍本市青年，不限產業別均可申請。</text:span><text:span text:style-name="T2"/></text:p>
      <text:p text:style-name="P6"><text:span text:style-name="T2">2.結合本市淨零科技城市發展政策，參加「智慧城市」或「淨零碳排」相關展覽者，最高補助金額再提高1萬元，鼓勵更多青創業者與國際永續趨勢接軌；補助項目包含參展報名、場地租金、參展工作人員交通住宿等費用。因應青創事業每年參展需求及補助資源合理配置，同一事業補助次數放寬至2次，累積補助金額上限為10萬元。</text:span></text:p>
      <text:p text:style-name="P23" loext:marker-style-name="T2"><text:span text:style-name="T2">3.截至115年6月，共補助18家青創事業，受補助事業產業類別及參展型態多元，補助國內外參展包含第63屆東京設計節、東京國際禮品及家居品展、2026台北國際食品加工機械展、2026高雄智慧城市展、2026高雄自動化工業展等，協助青創事業成功拓銷國內外市場、提升品牌知名度。</text:span><text:span text:style-name="T2"/></text:p>
      <text:p text:style-name="P5"><text:span text:style-name="T2">（四）促進青年參與多元文化，激發創新能力</text:span></text:p>
      <text:p text:style-name="P24" loext:marker-style-name="T2"><text:span text:style-name="T2">為鼓勵本市18歲以上45歲以下青年透過活動，激發對不同文化的創新能力，打造青年創業及就業友善環境，提供多元參與補助，截至115年6月共計補助14案，總參與人次達105,391人次，活動內容包含公共展演、競技及各類公眾事務議題倡導等多元類型。例如：</text:span><text:span text:style-name="T2"/></text:p>
      <text:p text:style-name="P23" loext:marker-style-name="T2"><text:soft-page-break/><text:span text:style-name="T2">1.高雄市亀心商圈永續發展協會「台浮緣日：青年品牌跨域連結」，以主題式策展將地方特色物產轉化商品風格，並辦理國際交流，結合日本文化與青年創業精神，創造嶄新的跨國文化形象。</text:span><text:span text:style-name="T2"/></text:p>
      <text:p text:style-name="P23"><text:span text:style-name="T2">2.樹德科技大學「2026藝管月《內在之域》歡騰之境、安歌之境」，透過多元形式之文化活動與實作參與，培養青年創新應用能力，強化文化產業人才培育。</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fo:font-size="16pt" style:font-name-asian="標楷體1" style:font-family-asian="標楷體" style:font-family-generic-asian="system" style:font-pitch-asian="variable" style:font-size-asian="16pt" style:font-size-complex="10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size-complex="10pt"/>
    </style:style>
    <style:style style:name="Body_20_Text_20_Indent_20_2" style:display-name="Body Text Indent 2" style:family="paragraph" style:parent-style-name="Standard">
      <style:paragraph-properties fo:margin-left="0.847cm" fo:margin-top="0cm" fo:margin-bottom="0.212cm" style:contextual-spacing="false" fo:line-height="200%"/>
      <style:text-properties style:font-size-complex="10pt"/>
    </style:style>
    <style:style style:name="Body_20_Text_20_Indent_20_3" style:display-name="Body Text Indent 3" style:family="paragraph" style:parent-style-name="Standard">
      <style:paragraph-properties fo:margin-left="3.951cm" fo:line-height="0.917cm"/>
      <style:text-properties fo:font-size="16pt" style:font-name-asian="標楷體1" style:font-family-asian="標楷體" style:font-family-generic-asian="system" style:font-pitch-asian="variable" style:font-size-asian="16pt"/>
    </style:style>
    <style:style style:name="說明" style:family="paragraph" style:parent-style-name="Standard">
      <style:paragraph-properties fo:margin-left="1cm" fo:text-indent="-1cm" style:auto-text-indent="false" style:snap-to-layout-grid="false"/>
      <style:text-properties fo:font-size="16pt" style:font-name-asian="標楷體1" style:font-family-asian="標楷體" style:font-family-generic-asian="system" style:font-pitch-asian="variable" style:font-size-asian="16pt"/>
    </style:style>
    <style:style style:name="Text_20_body_20_indent" style:display-name="Text body indent" style:family="paragraph" style:parent-style-name="Standard"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ody_20_Text_20_2" style:display-name="Body Text 2" style:family="paragraph" style:parent-style-name="Standard">
      <style:text-properties fo:font-size="18pt" style:font-name-asian="標楷體1" style:font-family-asian="標楷體" style:font-family-generic-asian="system" style:font-pitch-asian="variable" style:font-size-asian="18pt"/>
    </style:style>
    <style:style style:name="主旨" style:family="paragraph" style:parent-style-name="Standard">
      <style:paragraph-properties style:snap-to-layout-grid="false"/>
      <style:text-properties fo:font-size="16pt" style:font-name-asian="標楷體1" style:font-family-asian="標楷體" style:font-family-generic-asian="system" style:font-pitch-asian="variable" style:font-size-asian="16pt"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4pt"/>
    </style:style>
    <style:style style:name="annotation_20_text" style:display-name="annotation text" style:family="paragraph" style:parent-style-name="Standard">
      <style:text-properties fo:font-size="16pt" style:font-name-asian="標楷體1" style:font-family-asian="標楷體" style:font-family-generic-asian="system" style:font-pitch-asian="variable" style:font-size-asian="16pt" style:font-size-complex="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字元2"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Document_20_Map_20__28_WW_29_" style:display-name="Document Map (WW)" style:family="paragraph" style:parent-style-name="Standard">
      <loext:graphic-properties draw:fill="solid" draw:fill-color="#000080"/>
      <style:paragraph-properties fo:background-color="#000080"/>
      <style:text-properties style:font-name="Arial" fo:font-family="Arial" style:font-family-generic="roman" style:font-pitch="variabl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paragraph-properties fo:margin-left="0.847cm"/>
      <style:text-properties style:font-name="Calibri" fo:font-family="Calibri" style:font-family-generic="roman" style:font-pitch="variable" style:font-size-complex="11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vertical-align="baselin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Salutation" style:family="paragraph" style:parent-style-name="Standard" style:next-style-name="Standard"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style>
    <style:style style:name="_28_1_29_0標題" style:display-name="(1)0標題" style:family="paragraph" style:parent-style-name="Standard">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1.全部標題" style:display-name="001.全部標題" style:family="paragraph" style:parent-style-name="Standard">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40_大標" style:display-name="@大標" style:family="paragraph" style:parent-style-name="Text_20_body">
      <style:paragraph-properties fo:margin-top="0.212cm" fo:margin-bottom="0.212cm" style:contextual-spacing="false" fo:line-height="0.635cm"/>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Cordia New" style:font-family-complex="'Cordia New'" style:font-family-generic-complex="system" style:font-pitch-complex="variable" style:font-size-complex="20pt"/>
    </style:style>
    <style:style style:name="_40_中標" style:display-name="@中標" style:family="paragraph" style:parent-style-name="Text_20_body">
      <style:paragraph-properties fo:line-height="0.635cm"/>
      <style:text-properties style:font-name="標楷體" fo:font-family="標楷體" style:font-family-generic="roman" style:font-pitch="variable" fo:font-size="14pt" fo:font-weight="bold" style:font-size-asian="14pt" style:font-weight-asian="bold" style:font-name-complex="Cordia New" style:font-family-complex="'Cordia New'" style:font-family-generic-complex="system" style:font-pitch-complex="variable" style:font-size-complex="14pt"/>
    </style:style>
    <style:style style:name="_40_小標" style:display-name="@小標" style:family="paragraph" style:parent-style-name="Text_20_body">
      <style:paragraph-properties fo:margin-left="0.423cm" fo:margin-right="0.176cm" fo:line-height="0.635cm"/>
      <style:text-properties style:font-name="標楷體" fo:font-family="標楷體" style:font-family-generic="roman" style:font-pitch="variable" fo:font-size="14pt" style:font-size-asian="14pt" style:font-name-complex="Cordia New" style:font-family-complex="'Cordia New'" style:font-family-generic-complex="system" style:font-pitch-complex="variable" style:font-size-complex="14pt"/>
    </style:style>
    <style:style style:name="_30_02-1." style:display-name="002-1." style:family="paragraph" style:parent-style-name="Standard">
      <style:paragraph-properties fo:margin-left="0.653cm" fo:margin-right="0.229cm" fo:line-height="0.564cm" fo:text-align="justify" style:justify-single-word="false" fo:text-indent="-0.423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size-complex="14pt"/>
    </style:style>
    <style:style style:name="_40_大大標" style:display-name="@大大標" style:family="paragraph" style:parent-style-name="Standard">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annotation_20_subject" style:display-name="annotation subject" style:family="paragraph" style:parent-style-name="annotation_20_text" style:next-style-name="annotation_20_text">
      <style:text-properties fo:font-size="12pt" fo:font-weight="bold" style:font-name-asian="新細明體1" style:font-family-asian="新細明體" style:font-family-generic-asian="system" style:font-pitch-asian="variable" style:font-size-asian="12pt" style:font-weight-asian="bold" style:font-size-complex="12pt" style:font-weight-complex="bold"/>
    </style:style>
    <style:style style:name="Revision" style:family="paragraph">
      <style:paragraph-properties fo:margin-top="0cm" fo:margin-bottom="0cm" style:contextual-spacing="false" fo:text-align="start" style:justify-single-word="false" fo:orphans="2" fo:widows="2" style:vertical-align="baseline" style:writing-mode="lr-tb"/>
      <style:text-properties fo:font-size="12pt" style:letter-kerning="true" style:font-size-asian="12pt" style:font-size-complex="12pt"/>
    </style:style>
    <style:style style:name="Normal_20__28_Web_29_" style:display-name="Normal (Web)" style:family="paragraph" style:parent-style-name="Standard"/>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font-size-asian="8pt" style:font-size-complex="8pt"/>
    </style:style>
    <style:style style:name="tlh108_20_mb" style:display-name="tlh108 mb" style:family="text" style:parent-style-name="Default_20_Paragraph_20_Font_20__28_WW_29_"/>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apple-converted-space" style:family="text" style:parent-style-name="Default_20_Paragraph_20_Font_20__28_WW_29_"/>
    <style:style style:name="頁尾_20_字元" style:display-name="頁尾 字元" style:family="text">
      <style:text-properties style:letter-kerning="true"/>
    </style:style>
    <style:style style:name="Emphasis" style:family="text">
      <style:text-properties fo:color="#dd4b39" loext:opacity="100%"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6pt" style:letter-kerning="true" style:font-name-asian="標楷體1" style:font-family-asian="標楷體" style:font-family-generic-asian="system" style:font-pitch-asian="variable" style:font-size-asian="16pt" style:font-size-complex="16pt"/>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01.全部標題_20_字元" style:display-name="001.全部標題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40_小標_20_字元" style:display-name="@小標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大標_20_字元" style:display-name="@大標 字元" style:family="text">
      <style:text-properties style:font-name="新細明體" fo:font-family="新細明體" style:font-family-generic="roman" style:font-pitch="variable" fo:font-size="20pt" fo:font-weight="bold" style:letter-kerning="true" style:font-size-asian="20pt" style:font-weight-asian="bold" style:font-name-complex="Cordia New" style:font-family-complex="'Cordia New'" style:font-family-generic-complex="system" style:font-pitch-complex="variable" style:font-size-complex="20pt"/>
    </style:style>
    <style:style style:name="annotation_20_reference" style:display-name="annotation reference" style:family="text">
      <style:text-properties fo:font-size="9pt" style:font-size-asian="9pt" style:font-size-complex="9pt"/>
    </style:style>
    <style:style style:name="註解文字_20_字元1" style:display-name="註解文字 字元1" style:family="text">
      <style:text-properties fo:font-size="16pt" style:letter-kerning="true" style:font-name-asian="標楷體1" style:font-family-asian="標楷體" style:font-family-generic-asian="system" style:font-pitch-asian="variable" style:font-size-asian="16pt" style:font-size-complex="16pt"/>
    </style:style>
    <style:style style:name="註解主旨_20_字元" style:display-name="註解主旨 字元" style:family="text">
      <style:text-properties fo:font-size="12pt" fo:font-weight="bold" style:letter-kerning="true" style:font-name-asian="標楷體1" style:font-family-asian="標楷體" style:font-family-generic-asian="system" style:font-pitch-asian="variable" style:font-size-asian="12pt" style:font-weight-asian="bold" style:font-size-complex="12pt"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1">
        <style:list-level-properties text:list-level-position-and-space-mode="label-alignment">
          <style:list-level-label-alignment text:label-followed-by="listtab" fo:text-indent="-1.27cm" fo:margin-left="4.2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4.69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5.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6.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7.234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8.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8.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9.774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10.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4cm" fo:margin-bottom="0.9cm" fo:margin-left="3.101cm" fo:margin-right="3.101cm" style:writing-mode="lr-tb" style:layout-grid-color="#c0c0c0" style:layout-grid-lines="30" style:layout-grid-base-height="0.803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4cm" fo:margin-left="0cm" fo:margin-right="0cm" fo:margin-top="1.5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376</text:page-number></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user</meta:initial-creator>
    <dc:creator>芳如 林</dc:creator>
    <meta:editing-cycles>4</meta:editing-cycles>
    <meta:print-date>2026-06-30T02:09:00</meta:print-date>
    <meta:creation-date>2026-07-02T05:53:00</meta:creation-date>
    <dc:date>2026-07-09T14:48:00</dc:date>
    <meta:editing-duration>PT3M</meta:editing-duration>
    <meta:generator>LibreOffice/7.6.5.2$Windows_x86 LibreOffice_project/38d5f62f85355c192ef5f1dd47c5c0c0c6d6598b</meta:generator>
    <meta:document-statistic meta:table-count="0" meta:image-count="0" meta:object-count="0" meta:page-count="15" meta:paragraph-count="125" meta:word-count="12001" meta:character-count="12808" meta:non-whitespace-character-count="12766"/>
    <meta:user-defined meta:name="AppVersion">16.0000</meta:user-defined>
    <meta:template xlink:type="simple" xlink:actuate="onRequest" xlink:title="Normal" xlink:href=""/>
  </office:meta>
</office:document-meta>
</file>