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orphans="2" fo:widows="2"/>
    </style:style>
    <style:style style:name="P2" style:family="paragraph" style:parent-style-name="Standard">
      <style:paragraph-properties fo:line-height="0.706cm" fo:orphans="2" fo:widows="2" fo:text-indent="0.998cm" style:auto-text-indent="false"/>
    </style:style>
    <style:style style:name="P3" style:family="paragraph" style:parent-style-name="Standard">
      <style:paragraph-properties fo:line-height="0.706cm" fo:orphans="2" fo:widows="2" fo:text-indent="1.247cm" style:auto-text-indent="false"/>
    </style:style>
    <style:style style:name="T1" style:family="text">
      <style:text-properties style:font-name="標楷體" fo:font-size="20pt" fo:font-weight="bold" style:letter-kerning="false" style:font-name-asian="標楷體1" style:font-size-asian="20pt" style:font-weight-asian="bold" style:font-name-complex="新細明體" style:font-size-complex="20pt" style:font-weight-complex="bold"/>
    </style:style>
    <style:style style:name="T2" style:family="text">
      <style:text-properties style:font-name="標楷體" fo:font-size="20pt" style:letter-kerning="false" style:font-name-asian="標楷體1" style:font-size-asian="20pt" style:font-name-complex="新細明體" style:font-size-complex="20pt"/>
    </style:style>
    <style:style style:name="T3" style:family="text">
      <style:text-properties style:font-name="標楷體" fo:font-size="16pt" style:letter-kerning="false" style:font-name-asian="標楷體1" style:font-size-asian="16pt" style:font-name-complex="新細明體" style:font-size-complex="16pt"/>
    </style:style>
    <style:style style:name="T4" style:family="text">
      <style:text-properties fo:color="#ff0066" loext:opacity="100%" style:font-name="標楷體" fo:font-size="16pt" style:letter-kerning="false" style:font-name-asian="標楷體1" style:font-size-asian="16pt" style:font-name-complex="新細明體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span text:style-name="T1">各位議員女士、先生：</text:span><text:span text:style-name="T1"/></text:p>
      <text:p text:style-name="P2" loext:marker-style-name="T3"><text:span text:style-name="T3">欣逢貴會第4屆第8次大會召開，謹代表本府全體同仁，敬祝各位議員女士、先生們身體安康、會議圓滿順利！</text:span><text:span text:style-name="T3"/></text:p>
      <text:p text:style-name="P2" loext:marker-style-name="T3"><text:span text:style-name="T3">回顧近期施政，很榮幸高雄市在2026年《遠見雜誌》縣市長施政滿意度調查中，連續第三年榮獲「五星市長」肯定，施政滿意度高達75.9%，為六都唯一五星市長，且在經濟就業、觀光休閒、醫療衛生、道路交通、教育及警政治安等六項指標均高居六都第一，這份榮耀屬於全體市民與市府團隊！</text:span><text:span text:style-name="T3"/></text:p>
      <text:p text:style-name="P3" loext:marker-style-name="T4"><text:span text:style-name="T3">高雄持續推動「淨零x科技」雙軸轉型，導入AI智慧治理，累計招商引資已突破新臺幣1.2兆元。台積電高雄P1廠2奈米(N2)技術已進入量產，P2廠-P5廠按預定時程順利推進，成為躍升全球半導體最先進製程關鍵聚落的實力；高雄也與輝達、鴻海合作「智慧城市燈塔計畫」，積極發展Physical AI，並規</text:span><text:bookmark text:name="_GoBack"/><text:span text:style-name="T3">劃導入Robotaxi與虛實整合等創新服務。在宜居與財政治理方面，堅守財政紀律，連五年達成「零舉債」，累計減債達305億元，奠定城市發展穩健基礎；在幸福高雄面，提升就業與居住品質，本市失業率續為六都最低。賡續實踐居住正義，社會住宅目前已推動23,055戶（完工營運中3,615戶、興建中含已決標19,440戶），更全國首創將社宅</text:span><text:soft-page-break/><text:span text:style-name="T3">保留40%作為「婚育宅」，支持青年安心成家。此外，輕軌成圓後運量大幅成長86%，114年總運量突破1,333萬人次創新高，已蛻變為市民倚重的綠色全民運具。魅力高雄持續以「演唱會經濟」及特色觀光閃耀國際，115上半年共舉辦逾70場國內外大型演唱會，吸引近80萬人次，創造超過27億元觀光產值。此外，「2026冬日遊樂園」更首度攜手日本知名IP「超人力霸王」降臨愛河灣，活動期間吸引超過731萬參觀人次，創造高達126億元觀光產值，成功帶動周邊商圈夜市人流與夜經濟買氣，展現港都無限的觀光魅力與行銷實力。</text:span><text:span text:style-name="T4"/></text:p>
      <text:p text:style-name="P3" loext:marker-style-name="T3"><text:span text:style-name="T3">謹將本府近期施政成果，依民政、財政、教育、經濟發展、海洋事務、農業、觀光、都市發展、工務、水利、社政、勞工、警政、消防、衛生、環境保護、捷運工程、文化、交通、法制、地政、新聞、毒品防制、運動發展、青年事務、國際事務、研考、原住民事務、客家事務、主計、人事、政風、市立空大等33個項目，彙編成本施政報告書，祈請指正！</text:span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_20__28_WW_29_" style:display-name="Default Paragraph Font (WW)" style:family="text"/>
    <style:style style:name="annotation_20_reference" style:display-name="annotation reference" style:family="text" style:parent-style-name="Default_20_Paragraph_20_Font_20__28_WW_29_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_20__28_WW_29_" loext:linked-style-name="annotation_20_text"/>
    <style:style style:name="註解主旨_20_字元" style:display-name="註解主旨 字元" style:family="text" style:parent-style-name="註解文字_20_字元" loext:linked-style-name="annotation_20_subject">
      <style:text-properties fo:font-weight="bold" style:font-weight-asian="bold" style:font-weight-complex="bold"/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2.748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姿含</meta:initial-creator>
    <dc:creator>陳姿含</dc:creator>
    <meta:editing-cycles>14</meta:editing-cycles>
    <meta:creation-date>2026-06-17T01:06:00</meta:creation-date>
    <dc:date>2026-07-08T08:07:00</dc:date>
    <meta:editing-duration>PT5H20M</meta:editing-duration>
    <meta:generator>LibreOffice/7.6.5.2$Windows_x86 LibreOffice_project/38d5f62f85355c192ef5f1dd47c5c0c0c6d6598b</meta:generator>
    <meta:document-statistic meta:table-count="0" meta:image-count="0" meta:object-count="0" meta:page-count="2" meta:paragraph-count="5" meta:word-count="838" meta:character-count="911" meta:non-whitespace-character-count="910"/>
    <meta:user-defined meta:name="AppVersion">14.0000</meta:user-defined>
    <meta:template xlink:type="simple" xlink:actuate="onRequest" xlink:title="Normal" xlink:href=""/>
  </office:meta>
</office:document-meta>
</file>