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No_20_Spacing">
      <style:paragraph-properties fo:text-align="center" style:justify-single-word="false"/>
    </style:style>
    <style:style style:name="P2" style:family="paragraph" style:parent-style-name="Standard">
      <style:paragraph-properties fo:line-height="0.706cm" fo:text-align="end" style:justify-single-word="false"/>
    </style:style>
    <style:style style:name="P3" style:family="paragraph" style:parent-style-name="Standard">
      <style:paragraph-properties fo:line-height="0.706cm" fo:text-align="justify" style:justify-single-word="false"/>
    </style:style>
    <style:style style:name="P4" style:family="paragraph" style:parent-style-name="Standard">
      <style:paragraph-properties fo:line-height="0.706cm" fo:text-align="justify" fo:text-align-last="justify" style:justify-single-word="false"/>
    </style:style>
    <style:style style:name="T1" style:family="text">
      <style:text-properties style:font-name="標楷體" fo:font-size="20pt" style:font-name-asian="標楷體1" style:font-size-asian="20pt" style:font-size-complex="20pt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style:font-name="標楷體" fo:font-size="14pt" fo:letter-spacing="0.004cm" style:font-name-asian="標楷體1" style:font-size-asian="14pt" style:font-size-complex="14pt"/>
    </style:style>
    <style:style style:name="T4" style:family="text">
      <style:text-properties style:font-name="標楷體" fo:font-size="14pt" fo:letter-spacing="-0.007cm" style:font-name-asian="標楷體1" style:font-size-asian="14pt" style:font-size-complex="14pt"/>
    </style:style>
    <style:style style:name="T5" style:family="text">
      <style:text-properties style:font-name="標楷體" fo:font-size="14pt" fo:letter-spacing="0.007cm" style:font-name-asian="標楷體1" style:font-size-asian="14pt" style:font-size-complex="14pt"/>
    </style:style>
    <style:style style:name="T6" style:family="text">
      <style:text-properties style:font-name="標楷體" fo:font-size="14pt" fo:letter-spacing="0.018cm" style:font-name-asian="標楷體1" style:font-size-asian="14pt" style:font-size-complex="14pt"/>
    </style:style>
    <style:style style:name="T7" style:family="text">
      <style:text-properties style:font-name="標楷體" fo:font-size="14pt" fo:letter-spacing="0.014cm" style:font-name-asian="標楷體1" style:font-size-asian="14pt" style:font-size-complex="14pt"/>
    </style:style>
    <style:style style:name="T8" style:family="text">
      <style:text-properties style:font-name="標楷體" fo:font-size="14pt" fo:letter-spacing="-0.004cm" style:font-name-asian="標楷體1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高雄市政府施政報告目錄</text:span><text:span text:style-name="T1"/></text:p>
      <text:p text:style-name="P2" loext:marker-style-name="T2"><text:span text:style-name="T2">壹、民政…………………………</text:span><text:span text:style-name="T3">………………………………………</text:span><text:span text:style-name="T2">1</text:span></text:p>
      <text:p text:style-name="P2" loext:marker-style-name="T2"><text:span text:style-name="T2">貳、財政</text:span><text:span text:style-name="T4">……………………………………………</text:span><text:span text:style-name="T3">…</text:span><text:span text:style-name="T5">……</text:span><text:span text:style-name="T3">……………</text:span><text:span text:style-name="T2">11</text:span></text:p>
      <text:p text:style-name="P2" loext:marker-style-name="T2"><text:span text:style-name="T2">參、教育</text:span><text:span text:style-name="T4">……………………………………………</text:span><text:span text:style-name="T3">…</text:span><text:span text:style-name="T5">……</text:span><text:span text:style-name="T3">……………</text:span><text:span text:style-name="T2">16</text:span></text:p>
      <text:p text:style-name="P3" loext:marker-style-name="T2"><text:span text:style-name="T2">肆、經濟發展………………………</text:span><text:span text:style-name="T4">………………………………</text:span><text:span text:style-name="T5">……</text:span><text:span text:style-name="T2">53</text:span></text:p>
      <text:p text:style-name="P2" loext:marker-style-name="T2"><text:span text:style-name="T2">伍、海洋事務………………………</text:span><text:span text:style-name="T4">………………………………</text:span><text:span text:style-name="T5">……</text:span><text:span text:style-name="T2">81</text:span></text:p>
      <text:p text:style-name="P3" loext:marker-style-name="T2"><text:span text:style-name="T2">陸、農業</text:span><text:span text:style-name="T6">……………………………………………………………</text:span><text:span text:style-name="T2">87</text:span></text:p>
      <text:p text:style-name="P4" loext:marker-style-name="T2"><text:span text:style-name="T2">柒、觀光</text:span><text:span text:style-name="T7">……………………………………………………………</text:span><text:span text:style-name="T2">105</text:span></text:p>
      <text:p text:style-name="P2" loext:marker-style-name="T2"><text:span text:style-name="T2">捌、都市發展</text:span><text:span text:style-name="T4">……………………………………………………………</text:span><text:span text:style-name="T2">124</text:span></text:p>
      <text:p text:style-name="P2" loext:marker-style-name="T2"><text:span text:style-name="T2">玖、工務</text:span><text:span text:style-name="T7">……………………………………………………………</text:span><text:span text:style-name="T2">131</text:span></text:p>
      <text:p text:style-name="P2" loext:marker-style-name="T2"><text:span text:style-name="T2">拾、水利</text:span><text:span text:style-name="T7">……………………………………………………………</text:span><text:span text:style-name="T2">151</text:span></text:p>
      <text:p text:style-name="P2" loext:marker-style-name="T2"><text:span text:style-name="T2">拾壹、社政</text:span><text:span text:style-name="T8">…………………</text:span><text:span text:style-name="T3">…………………………………………</text:span><text:span text:style-name="T2">168</text:span></text:p>
      <text:p text:style-name="P2" loext:marker-style-name="T2"><text:span text:style-name="T2">拾貳、勞工</text:span><text:span text:style-name="T8">…………………</text:span><text:span text:style-name="T3">…………………………………………</text:span><text:span text:style-name="T2">191</text:span></text:p>
      <text:p text:style-name="P2" loext:marker-style-name="T2"><text:span text:style-name="T2">拾參、警政</text:span><text:span text:style-name="T8">…………………</text:span><text:span text:style-name="T3">…………………………………………</text:span><text:span text:style-name="T2">204</text:span></text:p>
      <text:p text:style-name="P2" loext:marker-style-name="T2"><text:span text:style-name="T2">拾肆、消防</text:span><text:span text:style-name="T8">…………………</text:span><text:span text:style-name="T3">…………………………………………</text:span><text:span text:style-name="T2">216</text:span></text:p>
      <text:p text:style-name="P2" loext:marker-style-name="T2"><text:span text:style-name="T2">拾伍、衛生</text:span><text:span text:style-name="T8">…………………</text:span><text:span text:style-name="T3">…………………………………………</text:span><text:span text:style-name="T2">230</text:span></text:p>
      <text:p text:style-name="P2" loext:marker-style-name="T2"><text:span text:style-name="T2">拾陸、環境保護</text:span><text:span text:style-name="T8">…………………</text:span><text:span text:style-name="T3">……………………………………</text:span><text:span text:style-name="T2">257</text:span></text:p>
      <text:p text:style-name="P2" loext:marker-style-name="T2"><text:span text:style-name="T2">拾柒、捷運工程</text:span><text:span text:style-name="T8">…………………</text:span><text:span text:style-name="T3">……………………………………</text:span><text:span text:style-name="T2">276</text:span></text:p>
      <text:p text:style-name="P2" loext:marker-style-name="T2"><text:span text:style-name="T2">拾捌、文化</text:span><text:span text:style-name="T8">…………………</text:span><text:span text:style-name="T3">…………………………………………</text:span><text:span text:style-name="T2">285</text:span></text:p>
      <text:p text:style-name="P2" loext:marker-style-name="T2"><text:span text:style-name="T2">拾玖、交通</text:span><text:span text:style-name="T8">…………………</text:span><text:span text:style-name="T3">…………………………………………</text:span><text:span text:style-name="T2">304</text:span></text:p>
      <text:p text:style-name="P2" loext:marker-style-name="T2"><text:span text:style-name="T2">貳拾、法制</text:span><text:span text:style-name="T8">…………………</text:span><text:span text:style-name="T3">…………………………………………</text:span><text:span text:style-name="T2">314</text:span></text:p>
      <text:p text:style-name="P2" loext:marker-style-name="T2"><text:span text:style-name="T2">貳拾壹、地政</text:span><text:span text:style-name="T8">………………</text:span><text:span text:style-name="T3">…………………………………………</text:span><text:span text:style-name="T2">315</text:span></text:p>
      <text:p text:style-name="P2" loext:marker-style-name="T2"><text:span text:style-name="T2">貳拾貳、新聞</text:span><text:span text:style-name="T8">………………</text:span><text:span text:style-name="T3">…………………………………………</text:span><text:span text:style-name="T2">328</text:span></text:p>
      <text:p text:style-name="P2" loext:marker-style-name="T2"><text:span text:style-name="T2">貳拾參、毒品防制</text:span><text:span text:style-name="T8">………………</text:span><text:span text:style-name="T3">……………………………………</text:span><text:span text:style-name="T2">339</text:span></text:p>
      <text:p text:style-name="P2" loext:marker-style-name="T2"><text:span text:style-name="T2">貳拾肆、運動發展</text:span><text:span text:style-name="T8">………………</text:span><text:span text:style-name="T3">……………………………………</text:span><text:span text:style-name="T2">348</text:span></text:p>
      <text:p text:style-name="P2" loext:marker-style-name="T2"><text:span text:style-name="T2">貳拾伍、青年事務</text:span><text:span text:style-name="T8">………………</text:span><text:span text:style-name="T3">……………………………………</text:span><text:span text:style-name="T2">362</text:span></text:p>
      <text:p text:style-name="P2" loext:marker-style-name="T2"><text:span text:style-name="T2">貳拾陸、國際事務</text:span><text:span text:style-name="T8">………………</text:span><text:span text:style-name="T3">……………………………………</text:span><text:span text:style-name="T2">376</text:span></text:p>
      <text:p text:style-name="P2" loext:marker-style-name="T2"><text:span text:style-name="T2">貳拾柒、研考</text:span><text:span text:style-name="T8">………………</text:span><text:span text:style-name="T3">…………………………………………</text:span><text:span text:style-name="T2">387</text:span></text:p>
      <text:p text:style-name="P2" loext:marker-style-name="T2"><text:span text:style-name="T2">貳拾捌、原住民事務</text:span><text:span text:style-name="T8">………………</text:span><text:span text:style-name="T3">…………………………………</text:span><text:span text:style-name="T2">393</text:span></text:p>
      <text:p text:style-name="P2" loext:marker-style-name="T2"><text:span text:style-name="T2">貳拾玖、客家事務</text:span><text:span text:style-name="T8">………………</text:span><text:span text:style-name="T3">……………………………………</text:span><text:span text:style-name="T2">400</text:span></text:p>
      <text:p text:style-name="P2" loext:marker-style-name="T2"><text:span text:style-name="T2">參 <text:s/>拾、主計</text:span><text:span text:style-name="T8">………………</text:span><text:span text:style-name="T3">…………………………………………</text:span><text:span text:style-name="T2">406</text:span></text:p>
      <text:p text:style-name="P2" loext:marker-style-name="T2"><text:span text:style-name="T2">參拾壹、人事</text:span><text:span text:style-name="T8">………………</text:span><text:span text:style-name="T3">…………………………………………</text:span><text:span text:style-name="T2">410</text:span></text:p>
      <text:p text:style-name="P2" loext:marker-style-name="T2"><text:soft-page-break/><text:span text:style-name="T2">參拾貳、政風</text:span><text:span text:style-name="T8">………………</text:span><text:span text:style-name="T3">…………………………………………</text:span><text:span text:style-name="T2">419</text:span></text:p>
      <text:p text:style-name="P2" loext:marker-style-name="T2"><text:span text:style-name="T2">參拾參、市立空大</text:span><text:span text:style-name="T8">………………</text:span><text:span text:style-name="T3">……………………………………</text:span><text:span text:style-name="T2">422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0.847cm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0" loext:num-list-format="%2%、" style:num-suffix="、" style:num-format="壱, 弐, 参, ..." text:start-value="5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芳如 林</dc:creator>
    <meta:editing-cycles>19</meta:editing-cycles>
    <meta:creation-date>2024-08-12T03:47:00</meta:creation-date>
    <dc:date>2026-07-10T04:42:00</dc:date>
    <meta:editing-duration>PT38M</meta:editing-duration>
    <meta:generator>LibreOffice/7.6.5.2$Windows_x86 LibreOffice_project/38d5f62f85355c192ef5f1dd47c5c0c0c6d6598b</meta:generator>
    <meta:document-statistic meta:table-count="0" meta:image-count="0" meta:object-count="0" meta:page-count="2" meta:paragraph-count="34" meta:word-count="269" meta:character-count="1030" meta:non-whitespace-character-count="1028"/>
    <meta:user-defined meta:name="AppVersion">16.0000</meta:user-defined>
    <meta:template xlink:type="simple" xlink:actuate="onRequest" xlink:title="Normal" xlink:href=""/>
  </office:meta>
</office:document-meta>
</file>