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1" svg:font-family="Cambria" style:font-family-generic="system" style:font-pitch="variable"/>
    <style:font-face style:name="Cordia New" svg:font-family="'Cordia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ucida Sans" svg:font-family="'Lucida Sans'" style:font-family-generic="system" style:font-pitch="variable"/>
    <style:font-face style:name="MS Mincho" svg:font-family="'MS Mincho'" style:font-family-generic="roman" style:font-pitch="variable"/>
    <style:font-face style:name="MS Mincho1" svg:font-family="'MS Mincho'"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style:page-number="376"/>
    </style:style>
    <style:style style:name="P2" style:family="paragraph" style:parent-style-name="Footer">
      <style:paragraph-properties fo:text-align="center" style:justify-single-word="false"/>
    </style:style>
    <style:style style:name="P3" style:family="paragraph" style:parent-style-name="List_20_Paragraph" style:list-style-name="WWNum1">
      <style:paragraph-properties fo:margin-left="2.302cm" fo:margin-top="0cm" fo:margin-bottom="0cm" style:contextual-spacing="false" fo:line-height="0.564cm" fo:text-align="justify" style:justify-single-word="false" fo:orphans="0" fo:widows="0" fo:text-indent="-1.501cm" style:auto-text-indent="false" style:vertical-align="auto"/>
    </style:style>
    <style:style style:name="P4" style:family="paragraph" style:parent-style-name="List_20_Paragraph" style:list-style-name="WWNum2">
      <style:paragraph-properties fo:margin-left="2.251cm" fo:margin-top="0cm" fo:margin-bottom="0cm" style:contextual-spacing="false" fo:line-height="0.564cm" fo:text-align="justify" style:justify-single-word="false" fo:orphans="0" fo:widows="0" fo:text-indent="-2.501cm" style:auto-text-indent="false" style:vertical-align="auto"/>
    </style:style>
    <style:style style:name="P5" style:family="paragraph" style:parent-style-name="List_20_Paragraph">
      <style:paragraph-properties fo:margin-left="2.251cm" fo:margin-top="0cm" fo:margin-bottom="0cm" style:contextual-spacing="false" fo:line-height="0.564cm" fo:text-align="justify" style:justify-single-word="false" fo:orphans="0" fo:widows="0" style:vertical-align="auto"/>
    </style:style>
    <style:style style:name="P6" style:family="paragraph" style:parent-style-name="List_20_Paragraph">
      <style:paragraph-properties fo:margin-left="2.251cm" fo:margin-top="0cm" fo:margin-bottom="0cm" style:contextual-spacing="false" fo:line-height="0.554cm" fo:text-align="justify" style:justify-single-word="false" fo:orphans="0" fo:widows="0" style:vertical-align="auto"/>
    </style:style>
    <style:style style:name="P7" style:family="paragraph" style:parent-style-name="List_20_Paragraph" style:list-style-name="WWNum1">
      <style:paragraph-properties fo:margin-left="2.251cm" fo:margin-top="0cm" fo:margin-bottom="0cm" style:contextual-spacing="false" fo:line-height="0.554cm" fo:text-align="justify" style:justify-single-word="false" fo:orphans="0" fo:widows="0" fo:text-indent="-2cm" style:auto-text-indent="false" style:vertical-align="auto"/>
    </style:style>
    <style:style style:name="P8" style:family="paragraph" style:parent-style-name="List_20_Paragraph" style:list-style-name="WWNum2">
      <style:paragraph-properties fo:margin-left="2.251cm" fo:margin-top="0cm" fo:margin-bottom="0cm" style:contextual-spacing="false" fo:line-height="0.554cm" fo:text-align="justify" style:justify-single-word="false" fo:orphans="0" fo:widows="0" fo:text-indent="-1.499cm" style:auto-text-indent="false" style:vertical-align="auto"/>
    </style:style>
    <style:style style:name="P9" style:family="paragraph" style:parent-style-name="List_20_Paragraph" style:list-style-name="WWNum2">
      <style:paragraph-properties fo:margin-left="2.251cm" fo:margin-top="0cm" fo:margin-bottom="0cm" style:contextual-spacing="false" fo:line-height="0.554cm" fo:text-align="justify" style:justify-single-word="false" fo:orphans="0" fo:widows="0" fo:text-indent="-2cm" style:auto-text-indent="false" style:vertical-align="auto"/>
    </style:style>
    <style:style style:name="P10" style:family="paragraph" style:parent-style-name="List_20_Paragraph" style:list-style-name="WWNum2">
      <style:paragraph-properties fo:margin-left="2.251cm" fo:margin-top="0cm" fo:margin-bottom="0cm" style:contextual-spacing="false" fo:line-height="0.554cm" fo:text-align="justify" style:justify-single-word="false" fo:orphans="0" fo:widows="0" fo:text-indent="-2.501cm" style:auto-text-indent="false" style:vertical-align="auto"/>
    </style:style>
    <style:style style:name="P11" style:family="paragraph" style:parent-style-name="List_20_Paragraph" style:list-style-name="WWNum1">
      <style:paragraph-properties fo:margin-left="2.251cm" fo:margin-top="0cm" fo:margin-bottom="0cm" style:contextual-spacing="false" fo:line-height="0.572cm" fo:text-align="justify" style:justify-single-word="false" fo:orphans="0" fo:widows="0" fo:text-indent="-2.501cm" style:auto-text-indent="false" style:vertical-align="auto"/>
    </style:style>
    <style:style style:name="P12" style:family="paragraph" style:parent-style-name="List_20_Paragraph">
      <style:paragraph-properties fo:margin-left="2.251cm" fo:margin-top="0cm" fo:margin-bottom="0cm" style:contextual-spacing="false" fo:line-height="0.572cm" fo:text-align="justify" style:justify-single-word="false" fo:orphans="0" fo:widows="0" style:vertical-align="auto"/>
    </style:style>
    <style:style style:name="P13" style:family="paragraph" style:parent-style-name="List_20_Paragraph" style:list-style-name="WWNum2">
      <style:paragraph-properties fo:margin-left="2.251cm" fo:margin-top="0cm" fo:margin-bottom="0cm" style:contextual-spacing="false" fo:line-height="0.547cm" fo:text-align="justify" style:justify-single-word="false" fo:orphans="0" fo:widows="0" fo:text-indent="-1.499cm" style:auto-text-indent="false" style:vertical-align="auto"/>
    </style:style>
    <style:style style:name="P14" style:family="paragraph" style:parent-style-name="List_20_Paragraph" style:list-style-name="WWNum2">
      <style:paragraph-properties fo:margin-left="2.251cm" fo:margin-top="0cm" fo:margin-bottom="0cm" style:contextual-spacing="false" fo:line-height="0.547cm" fo:text-align="justify" style:justify-single-word="false" fo:orphans="0" fo:widows="0" fo:text-indent="-2cm" style:auto-text-indent="false" style:vertical-align="auto"/>
    </style:style>
    <style:style style:name="P15" style:family="paragraph" style:parent-style-name="List_20_Paragraph" style:list-style-name="WWNum2">
      <style:paragraph-properties fo:margin-left="2.251cm" fo:margin-top="0cm" fo:margin-bottom="0cm" style:contextual-spacing="false" fo:line-height="0.561cm" fo:text-align="justify" style:justify-single-word="false" fo:orphans="0" fo:widows="0" fo:text-indent="-1.499cm" style:auto-text-indent="false" style:vertical-align="auto"/>
    </style:style>
    <style:style style:name="P16" style:family="paragraph" style:parent-style-name="List_20_Paragraph" style:list-style-name="WWNum2">
      <style:paragraph-properties fo:margin-left="2.251cm" fo:margin-top="0cm" fo:margin-bottom="0cm" style:contextual-spacing="false" fo:line-height="0.561cm" fo:text-align="justify" style:justify-single-word="false" fo:orphans="0" fo:widows="0" fo:text-indent="-2cm" style:auto-text-indent="false" style:vertical-align="auto"/>
    </style:style>
    <style:style style:name="P17" style:family="paragraph" style:parent-style-name="List_20_Paragraph" style:list-style-name="WWNum2">
      <style:paragraph-properties fo:margin-left="2.251cm" fo:margin-top="0cm" fo:margin-bottom="0cm" style:contextual-spacing="false" fo:line-height="0.568cm" fo:text-align="justify" style:justify-single-word="false" fo:orphans="0" fo:widows="0" fo:text-indent="-2cm" style:auto-text-indent="false" style:vertical-align="auto"/>
    </style:style>
    <style:style style:name="P18" style:family="paragraph" style:parent-style-name="List_20_Paragraph" style:list-style-name="WWNum2">
      <style:paragraph-properties fo:margin-left="2.251cm" fo:margin-top="0cm" fo:margin-bottom="0cm" style:contextual-spacing="false" fo:line-height="0.568cm" fo:text-align="justify" style:justify-single-word="false" fo:orphans="0" fo:widows="0" fo:text-indent="-2.501cm" style:auto-text-indent="false" style:vertical-align="auto"/>
    </style:style>
    <style:style style:name="P19" style:family="paragraph" style:parent-style-name="List_20_Paragraph">
      <style:paragraph-properties fo:margin-left="2.251cm" fo:margin-top="0cm" fo:margin-bottom="0cm" style:contextual-spacing="false" fo:line-height="0.568cm" fo:text-align="justify" style:justify-single-word="false" fo:orphans="0" fo:widows="0" style:vertical-align="auto"/>
    </style:style>
    <style:style style:name="P20" style:family="paragraph" style:parent-style-name="List_20_Paragraph" style:list-style-name="WWNum2">
      <style:paragraph-properties fo:margin-left="2.251cm" fo:margin-top="0cm" fo:margin-bottom="0cm" style:contextual-spacing="false" fo:line-height="0.575cm" fo:text-align="justify" style:justify-single-word="false" fo:orphans="0" fo:widows="0" fo:text-indent="-2.501cm" style:auto-text-indent="false" style:vertical-align="auto"/>
    </style:style>
    <style:style style:name="P21" style:family="paragraph" style:parent-style-name="List_20_Paragraph" style:list-style-name="WWNum2">
      <style:paragraph-properties fo:margin-left="2.251cm" fo:margin-top="0cm" fo:margin-bottom="0cm" style:contextual-spacing="false" fo:line-height="0.582cm" fo:text-align="justify" style:justify-single-word="false" fo:orphans="0" fo:widows="0" fo:text-indent="-2.501cm" style:auto-text-indent="false" style:vertical-align="auto"/>
    </style:style>
    <style:style style:name="P22" style:family="paragraph" style:parent-style-name="List_20_Paragraph" style:list-style-name="WWNum2">
      <style:paragraph-properties fo:margin-left="2.251cm" fo:margin-top="0cm" fo:margin-bottom="0cm" style:contextual-spacing="false" fo:line-height="0.579cm" fo:text-align="justify" style:justify-single-word="false" fo:orphans="0" fo:widows="0" fo:text-indent="-2.501cm" style:auto-text-indent="false" style:vertical-align="auto"/>
    </style:style>
    <style:style style:name="P23" style:family="paragraph" style:parent-style-name="List_20_Paragraph">
      <style:paragraph-properties fo:margin-left="2.251cm" fo:margin-top="0cm" fo:margin-bottom="0cm" style:contextual-spacing="false" fo:line-height="0.579cm" fo:text-align="justify" style:justify-single-word="false" fo:orphans="0" fo:widows="0" style:vertical-align="auto"/>
    </style:style>
    <style:style style:name="P24" style:family="paragraph" style:parent-style-name="Standard">
      <style:paragraph-properties fo:margin-left="2.3cm" fo:line-height="0.564cm" fo:text-align="justify" style:justify-single-word="false" fo:orphans="2" fo:widows="2" style:punctuation-wrap="hanging" style:snap-to-layout-grid="false"/>
    </style:style>
    <style:style style:name="P25" style:family="paragraph" style:parent-style-name="Standard">
      <style:paragraph-properties fo:margin-left="2.3cm" fo:line-height="0.554cm" fo:text-align="justify" style:justify-single-word="false" fo:orphans="2" fo:widows="2" style:punctuation-wrap="hanging" style:snap-to-layout-grid="false"/>
    </style:style>
    <style:style style:name="P26" style:family="paragraph" style:parent-style-name="Standard">
      <style:paragraph-properties fo:margin-left="2.3cm" fo:line-height="0.572cm" fo:text-align="justify" style:justify-single-word="false" fo:orphans="2" fo:widows="2" style:punctuation-wrap="hanging" style:snap-to-layout-grid="false"/>
    </style:style>
    <style:style style:name="P27" style:family="paragraph" style:parent-style-name="Standard">
      <style:paragraph-properties fo:margin-left="2.3cm" fo:line-height="0.561cm" fo:text-align="justify" style:justify-single-word="false" fo:orphans="2" fo:widows="2" style:punctuation-wrap="hanging" style:snap-to-layout-grid="false"/>
    </style:style>
    <style:style style:name="P28" style:family="paragraph" style:parent-style-name="Standard">
      <style:paragraph-properties fo:margin-left="2.3cm" fo:line-height="0.568cm" fo:text-align="justify" style:justify-single-word="false" fo:orphans="2" fo:widows="2" style:punctuation-wrap="hanging" style:snap-to-layout-grid="false"/>
    </style:style>
    <style:style style:name="P29" style:family="paragraph" style:parent-style-name="Standard">
      <style:paragraph-properties fo:margin-left="2.3cm" fo:line-height="0.575cm" fo:text-align="justify" style:justify-single-word="false" fo:orphans="2" fo:widows="2" style:punctuation-wrap="hanging" style:snap-to-layout-grid="false"/>
    </style:style>
    <style:style style:name="P30" style:family="paragraph" style:parent-style-name="Standard">
      <style:paragraph-properties fo:margin-left="2.3cm" fo:line-height="0.582cm" fo:text-align="justify" style:justify-single-word="false" fo:orphans="2" fo:widows="2" style:punctuation-wrap="hanging" style:snap-to-layout-grid="false"/>
    </style:style>
    <style:style style:name="P31" style:family="paragraph" style:parent-style-name="Standard">
      <style:paragraph-properties fo:margin-left="2.3cm" fo:line-height="0.579cm" fo:text-align="justify" style:justify-single-word="false" fo:orphans="2" fo:widows="2" style:punctuation-wrap="hanging" style:snap-to-layout-grid="false"/>
    </style:style>
    <style:style style:name="P32" style:family="paragraph" style:parent-style-name="annotation_20_text">
      <style:paragraph-properties fo:line-height="0.564cm" fo:text-align="justify" style:justify-single-word="false" fo:orphans="2" fo:widows="2" style:punctuation-wrap="hanging" style:snap-to-layout-grid="false"/>
    </style:style>
    <style:style style:name="T1" style:family="text">
      <style:text-properties fo:font-size="27pt" style:font-size-asian="27pt" style:font-size-complex="27pt" style:font-weight-complex="bold"/>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標楷體" fo:font-size="14pt" style:font-name-asian="標楷體1" style:font-size-asian="14pt" style:font-name-complex="Times New Roman1" style:font-size-complex="14pt" style:font-weight-complex="bold"/>
    </style:style>
    <style:style style:name="T4" style:family="text">
      <style:text-properties style:font-name="標楷體" fo:font-size="14pt" style:font-name-asian="標楷體1" style:font-size-asian="14pt" style:font-size-complex="14pt" style:font-weight-complex="bold"/>
    </style:style>
    <style:style style:name="T5" style:family="text">
      <style:text-properties style:font-name="標楷體" fo:font-size="14pt" style:font-name-asian="標楷體1" style:font-size-asian="14pt" style:language-asian="ja" style:country-asian="JP" style:font-name-complex="Times New Roman1" style:font-size-complex="14pt" style:font-weight-complex="bold"/>
    </style:style>
    <style:style style:name="T6" style:family="text">
      <style:text-properties style:font-name="標楷體" fo:font-size="14pt" style:font-name-asian="標楷體1" style:font-size-asian="14pt" style:language-asian="ja" style:country-asian="JP" style:font-size-complex="14pt" style:font-weight-complex="bold"/>
    </style:style>
    <style:style style:name="T7" style:family="text">
      <style:text-properties style:font-name="標楷體" fo:font-size="14pt" style:letter-kerning="true" style:font-name-asian="標楷體1" style:font-size-asian="14pt" style:font-name-complex="Times New Roman1" style:font-size-complex="14pt" style:font-weight-complex="bold"/>
    </style:style>
    <style:style style:name="T8" style:family="text">
      <style:text-properties style:font-name="Cambria" fo:font-size="14pt" style:font-name-asian="標楷體1" style:font-size-asian="14pt" style:font-name-complex="Cambria1" style:font-size-complex="14pt" style:font-weight-complex="bold"/>
    </style:style>
    <style:style style:name="T9" style:family="text">
      <style:text-properties style:font-name="MS Mincho" fo:font-size="14pt" style:font-name-asian="MS Mincho1" style:font-size-asian="14pt" style:font-name-complex="MS Mincho1" style:font-size-complex="14pt" style:font-weight-complex="bold"/>
    </style:style>
    <style:style style:name="T10"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貳拾陸、國際事務</text:span><text:span text:style-name="T1"/></text:p>
      <text:p text:style-name="P32" loext:marker-style-name="T2"><text:span text:style-name="T2">一、姊妹市及友好夥伴城市國際交流近況</text:span><text:span text:style-name="T2"/></text:p>
      <text:list text:style-name="WWNum1">
        <text:list-item>
          <text:p text:style-name="P3"><text:span text:style-name="T3">美國西雅圖高雄姊妹市協會王絹珠副會長拜會</text:span><text:span text:style-name="T4">本府</text:span><text:span text:style-name="T3">行國處</text:span></text:p>
        </text:list-item>
      </text:list>
      <text:p text:style-name="P24" loext:marker-style-name="T4"><text:span text:style-name="T4">115年1月8日，西雅圖高雄姊妹市協會王絹珠副會長拜會本府行國處，就5月份籌組美國華盛頓州商務團訪台及教育交流等議題交換意見，並邀請高雄市派團出訪西雅圖海洋節。</text:span><text:span text:style-name="T4"/></text:p>
      <text:list text:continue-numbering="true" text:style-name="WWNum1">
        <text:list-item>
          <text:p text:style-name="P3" loext:marker-style-name="T3"><text:span text:style-name="T3">日本熊本市國際課松下修二郎課長拜會本府行國處</text:span><text:span text:style-name="T3"/></text:p>
        </text:list-item>
      </text:list>
      <text:p text:style-name="P24" loext:marker-style-name="T4"><text:span text:style-name="T4">115年1月30日，日本熊本市國際課松下修二郎課長拜會本府行國處，就城市交流及姊妹校交流等議題交換意見。</text:span><text:span text:style-name="T4"/></text:p>
      <text:list text:continue-numbering="true" text:style-name="WWNum1">
        <text:list-item>
          <text:p text:style-name="P3" loext:marker-style-name="T3"><text:span text:style-name="T3">日本熊本市「熊本城迎賓武將隊」助陣高雄燈會</text:span><text:span text:style-name="T3"/></text:p>
        </text:list-item>
      </text:list>
      <text:p text:style-name="P24" loext:marker-style-name="T4"><text:span text:style-name="T4">115年2月7日至8日，日本熊本市「熊本城迎賓武將隊」第6度赴高雄演出，由加藤清正、細川忠興、島津義弘等武將角色與吉祥物「肥後丸」帶來精彩互動表演，展現熊本歷史文化魅力，也再度彰顯高雄與熊本深厚的城市情誼。</text:span><text:span text:style-name="T4"/></text:p>
      <text:list text:continue-numbering="true" text:style-name="WWNum1">
        <text:list-item>
          <text:p text:style-name="P3" loext:marker-style-name="T3"><text:span text:style-name="T3">日本熊本縣議會「熊本與台灣交流促進會」拜會</text:span><text:span text:style-name="T3"/></text:p>
        </text:list-item>
      </text:list>
      <text:p text:style-name="P24" loext:marker-style-name="T4"><text:span text:style-name="T4">115年2月12日，熊本縣議會「熊本與台灣交流促進會」會長藤川隆夫率議員團拜會陳其邁市長，就半導體、智慧交通與環境治理等議題交換意見。</text:span><text:span text:style-name="T4"/></text:p>
      <text:list text:continue-numbering="true" text:style-name="WWNum1">
        <text:list-item>
          <text:p text:style-name="P3" loext:marker-style-name="T3"><text:span text:style-name="T3">日本東京都八王子市副市長植原康浩拜會</text:span><text:span text:style-name="T3"/></text:p>
        </text:list-item>
      </text:list>
      <text:p text:style-name="P24" loext:marker-style-name="T4"><text:span text:style-name="T4">115年2月21日至23日，日本東京都八王子市副市長植原康浩率團首度訪高拜會羅達生副市長，就教育、文化、農業與青年交流等多元合作進行交流。東京都立大學男子啦啦隊MAXONS亦受邀參與「高雄燈會冬日遊樂園」演出，隊伍以高難度拋接與活力舞台表現於21、22日連續兩天登場。</text:span><text:span text:style-name="T4"/></text:p>
      <text:list text:continue-numbering="true" text:style-name="WWNum1">
        <text:list-item>
          <text:p text:style-name="P3" loext:marker-style-name="T3"><text:span text:style-name="T3">2026高雄冬日遊樂園姊妹市及友好夥伴城市接待</text:span><text:span text:style-name="T3"/></text:p>
        </text:list-item>
      </text:list>
      <text:p text:style-name="P24" loext:marker-style-name="T4"><text:span text:style-name="T4">115年2月27日至3月1日，邀請韓國姊妹市釜山廣域市、友好城市大田廣域市、美國姊妹市波特蘭市、日本友好城市八王子市及MOU城市秋田縣訪高，其中日本秋田縣於燈會期間設攤，推廣秋田特色文化及物產。期間亦安排訪團參訪日光小林社區、</text:span><text:soft-page-break/><text:span text:style-name="T4">哈瑪星鐵道文化園區、內惟藝術中心與鳳山黃埔新村並搭乘輕軌，瞭解高雄城市轉型及綠色運輸等市政建設。</text:span><text:span text:style-name="T4"/></text:p>
      <text:list text:continue-numbering="true" text:style-name="WWNum1">
        <text:list-item>
          <text:p text:style-name="P3"><text:span text:style-name="T3">美國波特蘭市議員丹瑞安拜會</text:span></text:p>
        </text:list-item>
      </text:list>
      <text:p text:style-name="P6" loext:marker-style-name="T3"><text:span text:style-name="T3">115年3月1日，波特蘭姊妹市由丹瑞安（Dan Ryan）議員率波特蘭－高雄姊妹市協會、波特蘭玫瑰節基金會及皇家玫瑰協會等單位來訪參與本市2026高雄燈會並拜會羅達生副市長，波特蘭－高雄姊妹市協會與本市高雄女中研議6月前往波特蘭玫瑰節演出事宜，盼延續雙方長期交流成果，深化兩市情誼。</text:span><text:span text:style-name="T3"/></text:p>
      <text:list text:continue-numbering="true" text:style-name="WWNum1">
        <text:list-item>
          <text:p text:style-name="P3" loext:marker-style-name="T3"><text:span text:style-name="T3">與美國關島簽署姊妹市協定</text:span><text:span text:style-name="T3"/></text:p>
        </text:list-item>
      </text:list>
      <text:p text:style-name="P25" loext:marker-style-name="T4"><text:span text:style-name="T4">115年3月5日，美國關島古蕾露（Hon. Lourdes A. Leon Guerrero）總督率團來訪，拜會陳其邁市長與本市簽署姊妹市協定，並參與2026日光海島生活節開幕式，未來將共同推動觀光、文化、教育及農漁業等領域交流。</text:span><text:span text:style-name="T4"/></text:p>
      <text:list text:continue-numbering="true" text:style-name="WWNum1">
        <text:list-item>
          <text:p text:style-name="P3"><text:span text:style-name="T5">帛琉科羅州艾約斯・魯迪姆</text:span><text:span text:style-name="T4">奇</text:span><text:span text:style-name="T5">州長拜會</text:span></text:p>
        </text:list-item>
      </text:list>
      <text:p text:style-name="P25" loext:marker-style-name="T4"><text:span text:style-name="T4">115年3月6日，帛琉科羅州艾約斯・魯迪姆奇（Eyos Rudimch）州長率團拜會陳其邁市長，雙方就觀光交流、海洋永續、氣候變遷及城市建設等議題深入交換意見，並於同日參加「2026日光海島生活節」開幕式。訪團於3月5日至8日訪高，訪高期間，亦參訪前鎮漁港及高雄小林社區原住民文化相關景點。</text:span><text:span text:style-name="T4"/></text:p>
      <text:list text:continue-numbering="true" text:style-name="WWNum1">
        <text:list-item>
          <text:p text:style-name="P3" loext:marker-style-name="T3"><text:span text:style-name="T3">日本陸奧商工會議所內田大輔會長訪高</text:span><text:span text:style-name="T3"/></text:p>
        </text:list-item>
      </text:list>
      <text:p text:style-name="P25" loext:marker-style-name="T4"><text:span text:style-name="T4">115年3月12日，日本陸奧商工會議所內田大輔會長訪高，與本府行國處張硯卿處長針對雙邊城市交流及合作交換意見。</text:span><text:span text:style-name="T4"/></text:p>
      <text:list text:continue-numbering="true" text:style-name="WWNum1">
        <text:list-item>
          <text:p text:style-name="P7" loext:marker-style-name="T3"><text:span text:style-name="T3">與日本熊本縣竹內信義副知事攜手出訪美國</text:span><text:span text:style-name="T3"/></text:p>
        </text:list-item>
      </text:list>
      <text:p text:style-name="P25" loext:marker-style-name="T4"><text:span text:style-name="T4">115年3月，陳其邁市長與日本熊本縣竹內信義副知事首度組成「台日城市聯合訪美團」，共同赴美與亞利桑那州產官學界進</text:span><text:soft-page-break/><text:span text:style-name="T4">行交流，針對半導體、智慧城市發展及跨國專業人才交流等議題，深化三方合作。訪美期間除拜會亞利桑那州長凱蒂·霍布斯（Katie Hobbs），共同簽署高雄市、日本熊本縣及美國亞利桑那州「三方經濟交流促進備忘錄（MOU）」外；訪團亦拜會亞利桑那州商務廳總裁珊卓·華森（Sandra Watson），並偕同中山大學及工研院代表出席「亞利桑那州產業圓桌論壇」，並促成本府、亞利桑那州商務廳、皮馬郡府、土桑市政府、亞利桑那大學（University of Arizona）、國立中山大學共同簽署「六方半導體生態系與全球人才夥伴合作備忘錄（MOU）」，進一步強化台美日三方在半導體供應鏈、科技創新、人才培育及產學合作等領域之合作夥伴關係，為高雄推動國際產業鏈結及城市外交奠定重要基礎。</text:span><text:span text:style-name="T4"/></text:p>
      <text:list text:continue-numbering="true" text:style-name="WWNum1">
        <text:list-item>
          <text:p text:style-name="P7" loext:marker-style-name="T4"><text:span text:style-name="T4">「2026高雄智慧城市展」國際貴賓接待</text:span><text:span text:style-name="T4"/></text:p>
        </text:list-item>
      </text:list>
      <text:p text:style-name="P6" loext:marker-style-name="T4"><text:span text:style-name="T4">115年3月20日至22日，本府行國處協助資訊處辦理「2026高雄智慧城市展」國際貴賓接待，協助大會邀請外賓擔任論壇講者，更邀請國際城市於展場中設攤。訪高之城市有：美國聖安東尼市、日本熊本市、北九州市、德國德勒斯登市、波蘭卡托維茲市、波茲南市、格丁尼亞市、格但斯克市、加拿大國會議員及本拿比市與納奈莫市代理市長、烏克蘭六座城市組成的聯合訪團與荷蘭海牙市、芬蘭國會友台小組跨黨派議員訪團官方單位齊聚高雄，駐台機構包括馬紹爾群島共和國大使館、波蘭臺北辦事處及荷蘭在台辦事處等，共計9國23國際單位參與。</text:span><text:span text:style-name="T4"/></text:p>
      <text:list text:continue-numbering="true" text:style-name="WWNum1">
        <text:list-item>
          <text:p text:style-name="P7" loext:marker-style-name="T4"><text:span text:style-name="T4">波蘭格丁尼亞市回訪，並進行雙港及五校簽約儀式</text:span><text:span text:style-name="T4"/></text:p>
        </text:list-item>
      </text:list>
      <text:p text:style-name="P25" loext:marker-style-name="T4"><text:soft-page-break/><text:span text:style-name="T4">115年3月20日，格丁尼亞市奧古斯蒂尼亞克（Tomasz Augustyniak）副市長率團回訪拜會羅達生副市長，出席2026高雄智慧城市展，並進行雙港及五校簽約儀式。兩市緊密合作迅速升級，不僅推動高雄港與格丁尼亞港合作，延續去年簽署的教育合作備忘錄，推動高雄市立林園高中、前鎮高中、瑞祥高中、高雄高工及中正高工等學校，分別與格丁尼亞第五、第二、第三中學及行政暨經濟、冷凍暨電子學校群等五所學校簽署教育交流意向書，兩市合作從城市層級延伸至港口產業與教育的實質領域。</text:span><text:span text:style-name="T4"/></text:p>
      <text:list text:continue-numbering="true" text:style-name="WWNum1">
        <text:list-item>
          <text:p text:style-name="P7" loext:marker-style-name="T4"><text:span text:style-name="T4">與美國聖安東尼市及日本熊本市簽署三方新創產業合作備忘錄</text:span><text:span text:style-name="T4"/></text:p>
        </text:list-item>
      </text:list>
      <text:p text:style-name="P25" loext:marker-style-name="T4"><text:span text:style-name="T4">115年3月20日，陳其邁市長、美國聖安東尼市吉娜‧奧提斯‧瓊斯（Gina Ortiz Jones）市長、日本熊本市大西一史市長，三位首長共同簽署新創產業合作備忘錄，未來將攜手推動科技創新與產業交流。美國在台協會高雄分處政治組長黃彤威、日本台灣交流協會高雄事務所長奧正史出席見證。三方未來將一同推動新創產業及中小企業交流合作，也象徵高雄成功將國際合作從「半導體供應鏈韌性」延伸至「新創生態系對接」，展現高雄推動產業轉型與國際接軌的強大動能，1個月後熊本市再訪簽署新創基地MOU。</text:span><text:span text:style-name="T4"/></text:p>
      <text:list text:continue-numbering="true" text:style-name="WWNum1">
        <text:list-item>
          <text:p text:style-name="P7" loext:marker-style-name="T4"><text:span text:style-name="T4">與波蘭卡托維茲市締結姊妹市</text:span><text:span text:style-name="T4"/></text:p>
        </text:list-item>
      </text:list>
      <text:p text:style-name="P25"><text:span text:style-name="T4">115年3月21日，波蘭卡托維茲市馬欽・克魯帕（Marcin Krupa）市長偕同博科夫斯基（</text:span><text:span text:style-name="T8">Ł</text:span><text:span text:style-name="T4">ukasz Borkowski）議長率團於20至23日訪問高雄，並於21日拜會陳其邁市長簽署姊妹市協定，為台波城市外交再添重要里程碑。</text:span></text:p>
      <text:list text:continue-numbering="true" text:style-name="WWNum1">
        <text:list-item>
          <text:p text:style-name="P7" loext:marker-style-name="T4"><text:span text:style-name="T4">與國立高雄大學共同主辦「雙星城市論壇：高科技驅動的城市轉型—大田市與高雄市的經驗分享」</text:span><text:span text:style-name="T4"/></text:p>
        </text:list-item>
      </text:list>
      <text:p text:style-name="P25" loext:marker-style-name="T4"><text:span text:style-name="T4">115年3月26日，本府行國處與國立高雄大學共同主辦「雙星城市論壇」，並於25日至28日接待韓國大田市政府及國立韓巴大學訪團訪高。大田市政府由交通政策組組長金旼貞率團，國立韓巴大學由校長吳聳俊率團來訪。論壇期間安排雙方就城市治理、高等教育、青年交流及智慧城市等議題交換意見，並參訪交通局智慧運輸中心、駁二藝術特區、大港橋及內惟藝術中心等，以增進訪團對高雄城市發展成果之瞭解，持續深化本市與韓國大田市之友好交流關係。</text:span><text:span text:style-name="T4"/></text:p>
      <text:list text:continue-numbering="true" text:style-name="WWNum1">
        <text:list-item>
          <text:p text:style-name="P7" loext:marker-style-name="T4"><text:span text:style-name="T4">日本熊本市經濟觀光局拜會</text:span><text:span text:style-name="T4"/></text:p>
        </text:list-item>
      </text:list>
      <text:p text:style-name="P25" loext:marker-style-name="T4"><text:soft-page-break/><text:span text:style-name="T4">115年4月10日，日本熊本市經濟觀光局率領新創團隊拜會市府，與青年局、行國處及經發局進行交流。高雄新創基地「Pinway」亦與日本熊本市新創基地「XOSS POINT.」簽署「新創成長協作合作備忘錄」。</text:span><text:span text:style-name="T4"/></text:p>
      <text:list text:continue-numbering="true" text:style-name="WWNum1">
        <text:list-item>
          <text:p text:style-name="P7" loext:marker-style-name="T3"><text:span text:style-name="T3">本府行國處與日本青森縣、陸奧市三方視訊會議</text:span><text:span text:style-name="T3"/></text:p>
        </text:list-item>
      </text:list>
      <text:p text:style-name="P25" loext:marker-style-name="T4"><text:span text:style-name="T4">115年5月7日，本府行國處與日本青森縣觀光交流推進部及陸奧市商工觀光部進行三方視訊會議，就115年青森出訪、觀光合作及教育交流等計畫進行意見交換。</text:span><text:span text:style-name="T4"/></text:p>
      <text:list text:continue-numbering="true" text:style-name="WWNum1">
        <text:list-item>
          <text:p text:style-name="P7" loext:marker-style-name="T3"><text:span text:style-name="T3">日本青森縣國際誘</text:span><text:span text:style-name="T4">客</text:span><text:span text:style-name="T3">交流課拜會本府行國處</text:span></text:p>
        </text:list-item>
      </text:list>
      <text:p text:style-name="P25" loext:marker-style-name="T4"><text:span text:style-name="T4">115年5月15日，日本青森縣國際誘客交流課課長代理小路口武史一行拜會本府行國處，就雙邊觀光合作及教育交流等議題進行意見交換。</text:span><text:span text:style-name="T4"/></text:p>
      <text:list text:continue-numbering="true" text:style-name="WWNum1">
        <text:list-item>
          <text:p text:style-name="P7"><text:span text:style-name="T3">日本</text:span><text:span text:style-name="T4">陸奧商工會議所內田大輔會長訪高交流</text:span></text:p>
        </text:list-item>
      </text:list>
      <text:p text:style-name="P25" loext:marker-style-name="T4"><text:span text:style-name="T4">115年5月19日，日本陸奧商工會議所內田大輔會長一行與本府行國處張硯卿處長及教育局吳立森局長進行會晤，就深化雙邊教育合作交流交換意見。</text:span><text:span text:style-name="T4"/></text:p>
      <text:list text:continue-numbering="true" text:style-name="WWNum1">
        <text:list-item>
          <text:p text:style-name="P11"><text:span text:style-name="T4">與美國</text:span><text:span text:style-name="T3">亞利桑那州皮馬郡、土桑市締結姊妹市，簽署三方教育交流MOU</text:span></text:p>
        </text:list-item>
      </text:list>
      <text:p text:style-name="P26" loext:marker-style-name="T4"><text:span text:style-name="T4">115年5月30日至6月1日，美國亞利桑那州商務廳總裁珊卓・華森（Sandra Watson）偕同皮馬郡監事會副主席馬特・海因茲（Matt Heinz）、土桑市長雷吉娜・羅梅羅（Regina Romero）組團訪問高雄，並於5月31日拜會陳其邁市長。本市與皮馬郡、土桑市於當日簽署姊妹市協定，攜手推動半導體、新創、智慧城市及人才培育等領域合作，三方並簽署教育交流備忘錄，深化雙邊文教鏈結。</text:span><text:span text:style-name="T4"/></text:p>
      <text:list text:continue-numbering="true" text:style-name="WWNum1">
        <text:list-item>
          <text:p text:style-name="P11" loext:marker-style-name="T4"><text:span text:style-name="T4">2026波特蘭玫瑰節</text:span><text:span text:style-name="T4"/></text:p>
        </text:list-item>
      </text:list>
      <text:p text:style-name="P26" loext:marker-style-name="T4"><text:span text:style-name="T4">115年6月4日至7日，由本府行國處張恩成副處長及教育局吳文靜副局長共同組團參加2026波特蘭玫瑰節。</text:span><text:span text:style-name="T4"/></text:p>
      <text:list text:continue-numbering="true" text:style-name="WWNum1">
        <text:list-item>
          <text:p text:style-name="P11" loext:marker-style-name="T4"><text:span text:style-name="T4">本府行國處拜會聖克里斯多福及尼維斯范東亞大使</text:span><text:span text:style-name="T4"/></text:p>
        </text:list-item>
      </text:list>
      <text:p text:style-name="P26" loext:marker-style-name="T4"><text:span text:style-name="T4">115年6月5日，張硯卿處長拜會聖克里斯多福及尼維斯范東亞大使。今年適逢克國巴士底市與高雄市締結姊妹市第3年</text:span><text:soft-page-break/><text:span text:style-name="T4">（2024年6月25日）、克國獨立紀念日（9月19日）及台克建交43周年（1983年10月9日），就周年紀念點燈合作事宜進行討論。</text:span><text:span text:style-name="T4"/></text:p>
      <text:list text:continue-numbering="true" text:style-name="WWNum1">
        <text:list-item>
          <text:p text:style-name="P11" loext:marker-style-name="T4"><text:span text:style-name="T4">本府行國處拜會關島總督府教育交流窗口</text:span><text:span text:style-name="T4"/></text:p>
        </text:list-item>
      </text:list>
      <text:p text:style-name="P12" loext:marker-style-name="T4"><text:span text:style-name="T4">115年6月15日，張硯卿處長拜訪關島總督府教育交流窗口Leah Beth Naholowaa博士，就高雄及關島教育交流討論合作方向。</text:span><text:span text:style-name="T4"/></text:p>
      <text:list text:continue-numbering="true" text:style-name="WWNum1">
        <text:list-item>
          <text:p text:style-name="P11" loext:marker-style-name="T4"><text:span text:style-name="T4">日本東京都八王子市前市長黑須隆一訪高演講</text:span><text:span text:style-name="T4"/></text:p>
        </text:list-item>
      </text:list>
      <text:p text:style-name="P12" loext:marker-style-name="T4"><text:span text:style-name="T4">115年6月15日，高雄市立圖書館邀請日本東京都八王子市前市長黑須隆一訪高演講，分享推動高雄與八王子市交流20年的珍貴歷程，本府行國處張硯卿處長出席致意。</text:span><text:span text:style-name="T4"/></text:p>
      <text:list text:continue-numbering="true" text:style-name="WWNum1">
        <text:list-item>
          <text:p text:style-name="P11" loext:marker-style-name="T4"><text:span text:style-name="T4">2026高雄端午嘉年華暨龍舟錦標賽國際訪賓接待</text:span><text:span text:style-name="T4"/></text:p>
        </text:list-item>
      </text:list>
      <text:p text:style-name="P26" loext:marker-style-name="T4"><text:span text:style-name="T4">115年6月19日至21日，本府行國處協助運發局辦理「2026高雄端午嘉年華暨龍舟錦標賽」，協助接待來自日本之熊本縣、熊本市、陸奧市、八王子市及北九州市等5個國際城市，其中八王子市由市長親自率團訪高參加活動；美國在台協會高雄分處（AITK）、日本台灣交流協會高雄事務所、馬尼拉經濟文化辦事處高雄分處及泰國貿易經濟辦事處高雄勞工處等4個駐高機構，亦組隊共襄盛舉國際友誼賽。</text:span><text:span text:style-name="T4"/></text:p>
      <text:list text:continue-numbering="true" text:style-name="WWNum1">
        <text:list-item>
          <text:p text:style-name="P11"><text:span text:style-name="T3">日本東京都八王子市長</text:span><text:span text:style-name="T4">拜會</text:span><text:span text:style-name="T3">暨出席端午龍舟相關活動</text:span></text:p>
        </text:list-item>
      </text:list>
      <text:p text:style-name="P12" loext:marker-style-name="T3"><text:span text:style-name="T3">115年6月19日至21日，東京都八王子市初宿和夫市長上任後首次訪高出席端午龍舟相關活動，並於20日拜會陳其邁市長，</text:span><text:soft-page-break/><text:span text:style-name="T3">就未來城市交流合作方向進行意見交換，並共同簽署圖書館合作備忘錄；訪高期間參訪高雄市立圖書總館、高雄流行音樂中心等。</text:span><text:span text:style-name="T3"/></text:p>
      <text:list text:continue-numbering="true" text:style-name="WWNum1">
        <text:list-item>
          <text:p text:style-name="P11" loext:marker-style-name="T3"><text:span text:style-name="T3">本府與高雄大學聯合出訪日本熊本縣市</text:span><text:span text:style-name="T3"/></text:p>
        </text:list-item>
      </text:list>
      <text:p text:style-name="P26" loext:marker-style-name="T4"><text:span text:style-name="T4">115年6月29日至7月1日，本府行國處及教育局與高雄大學聯合拜會熊本市教育委員會及熊本大學，另拜會熊本縣教育委員會、熊本縣廳及熊本市役所，就8月出訪簽署教育合作備忘錄及深化城市交流進行意見交換。</text:span><text:span text:style-name="T4"/></text:p>
      <text:p text:style-name="P32" loext:marker-style-name="T2"><text:span text:style-name="T2">二、重要國際訪賓接待及活動辦理</text:span><text:span text:style-name="T2"/></text:p>
      <text:list text:style-name="WWNum2">
        <text:list-item>
          <text:p text:style-name="P13" loext:marker-style-name="T3"><text:span text:style-name="T3">與日本和歌山市共同規劃「城市照片特展」</text:span><text:span text:style-name="T3"/></text:p>
        </text:list-item>
      </text:list>
      <text:p text:style-name="P25" loext:marker-style-name="T4"><text:span text:style-name="T4">115年1月5日至2月1日，以雙城互展方式呈現兩地城市風貌，高雄場於本府四維行政中心一樓中庭展出，精選由和歌山市民親自拍攝的城市影像；和歌山市亦於1月20日至25日展出高雄城市照片展，透過影像交流，讓兩地市民跨越國界，從日常生活視角認識彼此城市文化與生活樣貌。</text:span><text:span text:style-name="T4"/></text:p>
      <text:list text:continue-numbering="true" text:style-name="WWNum2">
        <text:list-item>
          <text:p text:style-name="P8" loext:marker-style-name="T3"><text:span text:style-name="T3">日本北九州市武內和久市長訪台參加2026CWEF天下經濟論壇</text:span><text:span text:style-name="T3"/></text:p>
        </text:list-item>
      </text:list>
      <text:p text:style-name="P25" loext:marker-style-name="T4"><text:span text:style-name="T4">115年1月21日，日本北九州市武內和久市長率團訪台參加2026 CWEF天下經濟論壇，陳其邁市長受邀出席對談。</text:span><text:span text:style-name="T4"/></text:p>
      <text:list text:continue-numbering="true" text:style-name="WWNum2">
        <text:list-item>
          <text:p text:style-name="P8" loext:marker-style-name="T3"><text:span text:style-name="T3">德國薩克森邦訪團拜會</text:span><text:span text:style-name="T3"/></text:p>
        </text:list-item>
      </text:list>
      <text:p text:style-name="P25" loext:marker-style-name="T4"><text:span text:style-name="T4">115年1月22日，德國聯邦議會議員克爾伯（Carsten Körber）率薩克森邦訪團拜會陳其邁市長，雙方就半導體產業發展及投資合作情形，以及台德教育與學術研究等合作議題進行交流。</text:span><text:span text:style-name="T4"/></text:p>
      <text:list text:continue-numbering="true" text:style-name="WWNum2">
        <text:list-item>
          <text:p text:style-name="P8" loext:marker-style-name="T3"><text:span text:style-name="T3">澳洲昆士蘭州貿易暨投資辦事處長費裘娜拜會</text:span><text:span text:style-name="T3"/></text:p>
        </text:list-item>
      </text:list>
      <text:p text:style-name="P25" loext:marker-style-name="T4"><text:span text:style-name="T4">115年1月22日，澳洲昆士蘭州貿易暨投資辦事處處長費裘娜（Juna Ferrett）率團拜會，由王啓川副秘書長代表接待，雙方就姊妹市合作、城市治理、產業發展、智慧城市及演唱會經濟等議題交流意見。</text:span><text:span text:style-name="T4"/></text:p>
      <text:list text:continue-numbering="true" text:style-name="WWNum2">
        <text:list-item>
          <text:p text:style-name="P8" loext:marker-style-name="T3"><text:soft-page-break/><text:span text:style-name="T3">日本富山縣冰見市菊地正寬市長拜會</text:span><text:span text:style-name="T3"/></text:p>
        </text:list-item>
      </text:list>
      <text:p text:style-name="P25"><text:span text:style-name="T6">115年1月27日，日本富山縣冰見市菊地正寬市長率團拜會陳其邁市長，就文化與教育等議題進行交流，並於28日與淺野總一郎翁事蹟顯彰會台灣・高雄支部合辦「冰見寒鰤懇親會」</text:span><text:span text:style-name="T4">，</text:span><text:span text:style-name="T6">促進兩市交流，羅達生副市長代表本府出席。</text:span></text:p>
      <text:list text:continue-numbering="true" text:style-name="WWNum2">
        <text:list-item>
          <text:p text:style-name="P8" loext:marker-style-name="T3"><text:span text:style-name="T3">波蘭台北辦事處處長畢爾斯基首次訪高拜會</text:span><text:span text:style-name="T3"/></text:p>
        </text:list-item>
      </text:list>
      <text:p text:style-name="P25"><text:span text:style-name="T4">115年2月2日，波蘭台北辦事處處長畢爾斯基（Janusz Bilski）在波蘭投資貿易局台北辦事處首席代表吾志遠（</text:span><text:span text:style-name="T8">Ł</text:span><text:span text:style-name="T4">ukasz Lanski）陪同下首度拜會陳其邁市長，雙方就經貿、文化與教育等領域交流交換意見，並回顧去年羅達生副市長訪波與格丁尼亞市締結姊妹市、與波茲南市簽署合作備忘錄、與卡托維茲市簽署友好宣言，以及波蘭方兩度與高雄合作邀請爵士歌手Anna Maria Jopek來高雄演出等成果，展現台波友好關係穩健發展。</text:span></text:p>
      <text:list text:continue-numbering="true" text:style-name="WWNum2">
        <text:list-item>
          <text:p text:style-name="P8" loext:marker-style-name="T3"><text:span text:style-name="T3">日本沖繩縣副知事大城肇首次訪高拜會</text:span><text:span text:style-name="T3"/></text:p>
        </text:list-item>
      </text:list>
      <text:p text:style-name="P25" loext:marker-style-name="T4"><text:span text:style-name="T4">115年2月4日，日本沖繩縣副知事大城肇首度率團訪問高雄拜會羅達生副市長，就智慧城市應用、亞洲新灣區開發及新創生態系等議題深入交流。訪團亦參訪高雄交通局智慧運輸中心與輕軌系統，實地體驗高雄智慧治理成果，雙方期待在觀光、經貿、企業招商及教育等面向深化合作。</text:span><text:span text:style-name="T4"/></text:p>
      <text:list text:continue-numbering="true" text:style-name="WWNum2">
        <text:list-item>
          <text:p text:style-name="P8" loext:marker-style-name="T3"><text:span text:style-name="T3">歐盟「國際城市夥伴計畫」（IURC）代表團訪高</text:span><text:span text:style-name="T3"/></text:p>
        </text:list-item>
      </text:list>
      <text:p text:style-name="P27" loext:marker-style-name="T4"><text:span text:style-name="T4">115年2月6日，歐盟「國際城市夥伴計畫」（IURC）代表團由歐盟對外政策署第一參事暨亞太區域團隊主管安德烈亞斯・勒特格（Andreas Röttger）率團訪問高雄，與本府行國處、交通局、研考會及資訊處就智慧運輸與智慧醫療等議題交流。訪團參訪高雄智慧運輸中心、展示城市即時交通監控與資料整合應用，並實地瞭解高雄運用AI與數位科技提升公共服務效能等成果，亦參觀社區健康照護服務與在地文化場域，盼透過IURC平台與歐洲及亞太城市深化城市治理合作與交流。</text:span><text:span text:style-name="T4"/></text:p>
      <text:list text:continue-numbering="true" text:style-name="WWNum2">
        <text:list-item>
          <text:p text:style-name="P15" loext:marker-style-name="T3"><text:span text:style-name="T3">日本埼玉縣日台友好議員聯盟訪高拜會</text:span><text:span text:style-name="T3"/></text:p>
        </text:list-item>
      </text:list>
      <text:p text:style-name="P27" loext:marker-style-name="T4"><text:span text:style-name="T4">115年2月10日，日本埼玉縣議會日台友好議員聯盟會長鈴木正人率團拜會羅達生副市長，就智慧城市發展及災害應變等議題交換意見。另高雄燈會以日本經典IP《超人力霸王》為主題獲熱烈迴響。</text:span><text:span text:style-name="T4"/></text:p>
      <text:list text:continue-numbering="true" text:style-name="WWNum2">
        <text:list-item>
          <text:p text:style-name="P15" loext:marker-style-name="T3"><text:soft-page-break/><text:span text:style-name="T3">印度台北協會德寧瀚會長訪高</text:span><text:span text:style-name="T3"/></text:p>
        </text:list-item>
      </text:list>
      <text:p text:style-name="P27" loext:marker-style-name="T4"><text:span text:style-name="T4">115年2月26日，印度台北協會德寧瀚會長率團參訪智慧運輸中心及凱旋醫院，就智慧運輸及智慧醫療等議題進行交流。</text:span><text:span text:style-name="T4"/></text:p>
      <text:list text:continue-numbering="true" text:style-name="WWNum2">
        <text:list-item>
          <text:p text:style-name="P16" loext:marker-style-name="T3"><text:span text:style-name="T3">英國在台辦事處包瓊郁代表訪高拜會</text:span><text:span text:style-name="T3"/></text:p>
        </text:list-item>
      </text:list>
      <text:p text:style-name="P27" loext:marker-style-name="T4"><text:span text:style-name="T4">115年3月3日，英國在台辦事處包瓊郁（Ruth Bradley-Jones）代表拜會陳其邁市長，就高科技產業發展、教育及文化等議題交換意見。</text:span><text:span text:style-name="T4"/></text:p>
      <text:list text:continue-numbering="true" text:style-name="WWNum2">
        <text:list-item>
          <text:p text:style-name="P16" loext:marker-style-name="T3"><text:span text:style-name="T3">參與英國在台辦事處南台灣感恩茶會</text:span><text:span text:style-name="T3"/></text:p>
        </text:list-item>
      </text:list>
      <text:p text:style-name="P27" loext:marker-style-name="T4"><text:span text:style-name="T4">115年3月4日，英國在台辦事處搭配大英博物館與奇美博物館共同策劃之《埃及之王：法老》特展，於奇美博物館舉辦南台灣感恩茶會，由林欽榮副市長代表出席，活動當日安排貴賓專屬導覽，欣賞來自大英博物館之珍貴文物。</text:span><text:span text:style-name="T4"/></text:p>
      <text:list text:continue-numbering="true" text:style-name="WWNum2">
        <text:list-item>
          <text:p text:style-name="P16" loext:marker-style-name="T3"><text:span text:style-name="T3">與駐台機構再次合作辦理「2026日光海島生活節」</text:span><text:span text:style-name="T3"/></text:p>
        </text:list-item>
      </text:list>
      <text:p text:style-name="P27" loext:marker-style-name="T4"><text:span text:style-name="T4">115年3月6日至8日，本府再次與美國在台協會高雄分處、日本台灣交流協會高雄事務所、馬尼拉經濟文化辦事處高雄分處、泰國貿易經濟辦事處合作舉辦「2026日光海島生活節」。本屆活動規模升級為三天，於中央公園及高雄車站下沉式廣場雙場域同步登場，活動內容包括各國美食市集、8國人氣卡司音樂表演、文化講座、互動攝影展、運動體驗，透過跨國交流推展高雄結合新住民多元文化的城市面貌，提升民眾對新住民及移工之理解，促進台灣與各國互動，深化文化、觀光等領域之交流效益，活動三天逾22萬人次共襄盛舉。</text:span><text:span text:style-name="T4"/></text:p>
      <text:list text:continue-numbering="true" text:style-name="WWNum2">
        <text:list-item>
          <text:p text:style-name="P16" loext:marker-style-name="T3"><text:span text:style-name="T3">德國德勒斯登希柏特市長回訪高雄</text:span><text:span text:style-name="T3"/></text:p>
        </text:list-item>
      </text:list>
      <text:p text:style-name="P27" loext:marker-style-name="T4"><text:span text:style-name="T4">115年3月16日，德國德勒斯登希柏特（Dirk Hilbert）市長率領市議會及市政團隊回訪高雄拜會林欽榮副市長。雙方聚焦半導體產業鏈、智慧城市及人才教育合作，展現兩市致力發展夥伴關係。訪團也前往參訪高雄智慧運輸中心及體驗無人自駕車，瞭解即時交通監控與跨系統資訊整合運作模式，以及透過數據治理提升城市交通與公共安全管理，並觀摩高雄運用創新技術導入港灣場域以及結合智慧運輸發展的成果。</text:span><text:span text:style-name="T4"/></text:p>
      <text:list text:continue-numbering="true" text:style-name="WWNum2">
        <text:list-item>
          <text:p text:style-name="P16" loext:marker-style-name="T3"><text:span text:style-name="T3">日本三重縣一見勝之知事訪高</text:span><text:span text:style-name="T3"/></text:p>
        </text:list-item>
      </text:list>
      <text:p text:style-name="P27" loext:marker-style-name="T4"><text:span text:style-name="T4">115年3月17日，日本三重縣一見勝之知事率團訪高拜會李懷仁副市長，成員包含志摩市橋爪政吉市長等人，雙方就教育、</text:span><text:soft-page-break/><text:span text:style-name="T4">防災、觀光及產業交流等議題交換意見，展現台日持續深化合作的友好關係。</text:span><text:span text:style-name="T4"/></text:p>
      <text:list text:continue-numbering="true" text:style-name="WWNum2">
        <text:list-item>
          <text:p text:style-name="P17" loext:marker-style-name="T3"><text:span text:style-name="T3">日本北九州市政策局官民連携山本遼太郎總監訪高</text:span><text:span text:style-name="T3"/></text:p>
        </text:list-item>
      </text:list>
      <text:p text:style-name="P28" loext:marker-style-name="T4"><text:span text:style-name="T4">115年3月19日至22日，日本北九州市政策局官民連携山本遼太郎總監率團訪高，21日拜會都發局、22日拜會資訊處，訪高期間，訪團搭乘輕軌參與導覽，並參訪駁二共創基地、中鋼、高雄市立圖書館總館、高雄港區土地開發公司、高雄流行音樂中心及參加大港開唱。</text:span><text:span text:style-name="T4"/></text:p>
      <text:list text:continue-numbering="true" text:style-name="WWNum2">
        <text:list-item>
          <text:p text:style-name="P17" loext:marker-style-name="T3"><text:span text:style-name="T3">芬蘭國會代表團訪高</text:span><text:span text:style-name="T3"/></text:p>
        </text:list-item>
      </text:list>
      <text:p text:style-name="P19"><text:span text:style-name="T3">115年3月21日，史上規模最大的芬蘭國會代表團在駐芬蘭代表林昶佐的安排下，於3月20日至22日首度造訪高雄。友台小組主席暨情報監督委員會主席勒馬茨（Mats Löfström）21日率團拜會陳其邁市長，雙方針對文化教育、城市產業轉型等議題深入交流。訪高期間，訪團參加高雄智慧城市展，實地考察位於前金國小的「高雄芬蘭國際外僑學校」設校進度，並前往大港開唱，欣賞芬蘭人氣歌手Käärijä在舞台上的熱情演出，此外，訪團亦走訪高雄市立圖書館總館，並對總館國際繪本中心典藏之各國童書展現高度興趣。</text:span></text:p>
      <text:list text:continue-numbering="true" text:style-name="WWNum2">
        <text:list-item>
          <text:p text:style-name="P17" loext:marker-style-name="T3"><text:span text:style-name="T3">加拿大國會議員暨2城市訪團拜會</text:span><text:span text:style-name="T3"/></text:p>
        </text:list-item>
      </text:list>
      <text:p text:style-name="P28" loext:marker-style-name="T4"><text:span text:style-name="T4">115年3月21日，加拿大聯邦區澤光 (Chak Au)眾議員、本拿比市李燦明 (Richard T. Lee)代理市長及納奈莫市保羅・曼利 (Paul Manly)代理市長拜會羅達生副市長，就智慧城市、港務</text:span><text:soft-page-break/><text:span text:style-name="T4">發展、淨零轉型及產業合作等議題進行深入交流，並參加高雄智慧城市展。</text:span><text:span text:style-name="T4"/></text:p>
      <text:list text:continue-numbering="true" text:style-name="WWNum2">
        <text:list-item>
          <text:p text:style-name="P17" loext:marker-style-name="T3"><text:span text:style-name="T3">波蘭波茲南市長訪團及烏克蘭城市訪團聯合拜會</text:span><text:span text:style-name="T3"/></text:p>
        </text:list-item>
      </text:list>
      <text:p text:style-name="P28"><text:span text:style-name="T4">115年3月21日，波蘭波茲南市雅斯寇維亞克（Jacek Ja</text:span><text:span text:style-name="T8">ś</text:span><text:span text:style-name="T4">kowiak）市長及烏克蘭6城市代表訪團聯合拜會陳其邁市長，討論雙邊未來締盟及合作方向，以及城市安全、資訊、安全、醫療觀光、人工智慧於醫療診斷之應用、學生交換及教育合作等議題。波茲南市雅斯寇維亞克（Jacek Ja</text:span><text:span text:style-name="T8">ś</text:span><text:span text:style-name="T4">kowiak）市長再度參加高雄智慧城市展並擔任論壇講者；另烏克蘭6城市代表團由外交部安排來台並參與智慧城市論壇暨展覽。</text:span></text:p>
      <text:list text:continue-numbering="true" text:style-name="WWNum2">
        <text:list-item>
          <text:p text:style-name="P17" loext:marker-style-name="T3"><text:span text:style-name="T3">西班牙商務辦事處長上任後首度訪高</text:span><text:span text:style-name="T3"/></text:p>
        </text:list-item>
      </text:list>
      <text:p text:style-name="P28" loext:marker-style-name="T4"><text:span text:style-name="T4">115年4月7日，西班牙商務辦事處Germán Bejarano處長拜會陳其邁市長，雙方就城市基礎建設、產業合作、智慧城市及觀光推廣等議題深入交換意見，期盼在既有交流基礎上，持續深化高雄與西班牙的多元合作。</text:span><text:span text:style-name="T4"/></text:p>
      <text:list text:continue-numbering="true" text:style-name="WWNum2">
        <text:list-item>
          <text:p text:style-name="P18" loext:marker-style-name="T3"><text:span text:style-name="T3">首度派員赴韓國高陽特例市參與「Korea Heart to Heart（K2H）職員交流計畫」</text:span><text:span text:style-name="T3"/></text:p>
        </text:list-item>
      </text:list>
      <text:p text:style-name="P28" loext:marker-style-name="T4"><text:span text:style-name="T4">115年4月，本府首度參與「Korea Heart to Heart（K2H）職員交流計畫」，由研考會助理研究員楊雅婷於4月啟程赴韓國高陽特例市，展開為期約6個月的交流研習。此次高雄首次獲邀參與K2H計畫，亦象徵兩市在簽署合作備忘錄後，從智慧城市與會展交流，進一步延伸至公務體系的人才交流，持續拓展多元合作。</text:span><text:span text:style-name="T4"/></text:p>
      <text:list text:continue-numbering="true" text:style-name="WWNum2">
        <text:list-item>
          <text:p text:style-name="P20" loext:marker-style-name="T3"><text:span text:style-name="T3">澳大利亞塔斯馬尼亞州財政廳長拜會</text:span><text:span text:style-name="T3"/></text:p>
        </text:list-item>
      </text:list>
      <text:p text:style-name="P29" loext:marker-style-name="T4"><text:span text:style-name="T4">115年4月9日，澳大利亞塔斯馬尼亞州財政廳長阿貝慈（Eric Abetz）及澳大利亞國際事務協會維多利亞州分會理事卡柏（Nicholas Coppel）訪團拜會陳其邁市長，雙方就產業發展及經貿合作等議題深入交換意見。</text:span><text:span text:style-name="T4"/></text:p>
      <text:list text:continue-numbering="true" text:style-name="WWNum2">
        <text:list-item>
          <text:p text:style-name="P20" loext:marker-style-name="T3"><text:span text:style-name="T3">法國在台協會龍燁主任拜會</text:span><text:span text:style-name="T3"/></text:p>
        </text:list-item>
      </text:list>
      <text:p text:style-name="P29" loext:marker-style-name="T4"><text:span text:style-name="T4">115年4月9日，法國在台協會龍燁（Franck Paris）主任拜會陳其邁市長，討論「2026法國生活節在高雄」活動，並就法國國際學校、雙邊運動及產業發展等面向交換意見。</text:span><text:span text:style-name="T4"/></text:p>
      <text:list text:continue-numbering="true" text:style-name="WWNum2">
        <text:list-item>
          <text:p text:style-name="P20" loext:marker-style-name="T3"><text:soft-page-break/><text:span text:style-name="T3">歐盟「國際城市夥伴計畫」（IURC）線上會議</text:span><text:span text:style-name="T3"/></text:p>
        </text:list-item>
      </text:list>
      <text:p text:style-name="P29" loext:marker-style-name="T4"><text:span text:style-name="T4">115年4月15日，本府交通局、資訊處及行國處出席IURC計畫實踐社群數位策略深度交流線上會議，會中由德國漢堡市分享其數位AI策略，以「以人為本」為核心，透過城市資料平台整合資料並提供標準化API，並發展數位孿生應用於交通與城市模擬，強調跨城市合作與公私協力。日本大阪市分享其城市數位轉型經驗，強調數據驅動決策，並規劃建置城市資料共享平台，整合跨部門資料，並運用AI工具支援行政作業，數位孿生應用於防災與城市管理等面向。</text:span><text:span text:style-name="T4"/></text:p>
      <text:list text:continue-numbering="true" text:style-name="WWNum2">
        <text:list-item>
          <text:p text:style-name="P20" loext:marker-style-name="T3"><text:span text:style-name="T3">本府行國處與德國茨維考縣視訊會議</text:span><text:span text:style-name="T3"/></text:p>
        </text:list-item>
      </text:list>
      <text:p text:style-name="P29" loext:marker-style-name="T4"><text:span text:style-name="T4">115年4月21日，張硯卿處長與德國茨維考縣進行視訊會議，與茨維考縣規劃、學校及教育處長托比亞斯・哈伯曼（Tobias Habermann）、茨維考縣新聞暨經濟發展經濟促進專員塞巴諾曼・特科奇（Norman Tkotsch），以及薩克森國際學校執行董事呂迪格・舒爾（Rüdiger School）、莎布莉娜・西姆欽・舒伯特（Sabrina Simchen-Schubert）等代表交流。雙方就學生交流、語言教育、線上與實體互訪及產學合作經驗進行討論，期透過教育體系與城市資源結合，深化台德人才培育與發展潛在城市合作關係。</text:span><text:span text:style-name="T4"/></text:p>
      <text:list text:continue-numbering="true" text:style-name="WWNum2">
        <text:list-item>
          <text:p text:style-name="P20" loext:marker-style-name="T3"><text:span text:style-name="T3">本府行國處拜會高雄日僑學校</text:span><text:span text:style-name="T3"/></text:p>
        </text:list-item>
      </text:list>
      <text:p text:style-name="P29" loext:marker-style-name="T4"><text:span text:style-name="T4">115年4月21日，張硯卿處長與教育局吳立森局長及日本台灣交流協會高雄事務所奧正史所長拜會高雄市日僑學校，瞭解該校招生情形及需本府協助事項。</text:span><text:span text:style-name="T4"/></text:p>
      <text:list text:continue-numbering="true" text:style-name="WWNum2">
        <text:list-item>
          <text:p text:style-name="P20" loext:marker-style-name="T3"><text:span text:style-name="T3">荷蘭在台辦事處邀請參加「2026國王節酒會」</text:span><text:span text:style-name="T3"/></text:p>
        </text:list-item>
      </text:list>
      <text:p text:style-name="P29" loext:marker-style-name="T4"><text:span text:style-name="T4">115年4月22日，荷蘭在台辦事處於瓶蓋工廠台北製造所舉辦「2026國王節酒會」，本府亦派代表出席活動進行交流。</text:span><text:span text:style-name="T4"/></text:p>
      <text:list text:continue-numbering="true" text:style-name="WWNum2">
        <text:list-item>
          <text:p text:style-name="P20" loext:marker-style-name="T3"><text:span text:style-name="T3">本府行國處與德國開姆尼茨市視訊會議</text:span><text:span text:style-name="T3"/></text:p>
        </text:list-item>
      </text:list>
      <text:p text:style-name="P29" loext:marker-style-name="T4"><text:span text:style-name="T4">115年4月24日，本府行國處張硯卿處長與德國開姆尼茨市進行視訊會議，介紹高雄整體發展現況及與國際城市交流概況，並就未來合作方向進行意見交換。</text:span><text:span text:style-name="T4"/></text:p>
      <text:list text:continue-numbering="true" text:style-name="WWNum2">
        <text:list-item>
          <text:p text:style-name="P20" loext:marker-style-name="T3"><text:span text:style-name="T3">拜會日本台灣交流協會台北事務所</text:span><text:span text:style-name="T3"/></text:p>
        </text:list-item>
      </text:list>
      <text:p text:style-name="P29" loext:marker-style-name="T4"><text:soft-page-break/><text:span text:style-name="T4">115年4月30日，本府行國處張硯卿處長拜會日本台灣交流協會台北事務所，討論2026台日大港水果祭活動合作相關事宜。</text:span><text:span text:style-name="T4"/></text:p>
      <text:list text:continue-numbering="true" text:style-name="WWNum2">
        <text:list-item>
          <text:p text:style-name="P14" loext:marker-style-name="T3"><text:span text:style-name="T3">拜會德國薩克森邦駐台科技辦事處金郁夫處長</text:span><text:span text:style-name="T3"/></text:p>
        </text:list-item>
      </text:list>
      <text:p text:style-name="P24" loext:marker-style-name="T4"><text:span text:style-name="T4">115年4月30日，本府行國處張硯卿處長拜會德國薩克森邦駐台科技辦事處金郁夫處長，說明高雄推動半導體、智慧城市與淨零轉型等發展，並介紹國際交流概況。雙方就台德合作、教育、人才培育及產學鏈結交換意見，盼藉由辦事處協助，開啟更多與德國城市及學研機構之合作機會，深化高雄與薩克森邦交流網絡與合作關係。</text:span><text:span text:style-name="T4"/></text:p>
      <text:list text:continue-numbering="true" text:style-name="WWNum2">
        <text:list-item>
          <text:p text:style-name="P4" loext:marker-style-name="T3"><text:span text:style-name="T3">市長出席歐洲日系列音樂會</text:span><text:span text:style-name="T3"/></text:p>
        </text:list-item>
      </text:list>
      <text:p text:style-name="P30" loext:marker-style-name="T4"><text:span text:style-name="T4">115年5月3日，歐洲經貿辦事處於衛武營國家藝術文化中心辦理「2026歐洲日系列音樂會」，邀請陳其邁市長及本府行國處張硯卿處長出席活動，並請市長擔任致詞嘉賓。市長特別感謝歐洲經貿辦事處將歐洲頂尖的音樂饗宴帶來高雄，深化台歐文化底蘊，也讓國際交流在高雄持續深化。</text:span><text:span text:style-name="T4"/></text:p>
      <text:list text:continue-numbering="true" text:style-name="WWNum2">
        <text:list-item>
          <text:p text:style-name="P21" loext:marker-style-name="T3"><text:span text:style-name="T3">波蘭台北辦事處邀請參加音樂會</text:span><text:span text:style-name="T3"/></text:p>
        </text:list-item>
      </text:list>
      <text:p text:style-name="P30" loext:marker-style-name="T4"><text:span text:style-name="T4">115年5月3日，波蘭台北辦事處於高雄駁二藝術特區Banana音樂館舉行Poland-Taiwan jazz cooperation- Kaohsiung Programme，本府亦出席活動致意及交流。</text:span><text:span text:style-name="T4"/></text:p>
      <text:list text:continue-numbering="true" text:style-name="WWNum2">
        <text:list-item>
          <text:p text:style-name="P21" loext:marker-style-name="T3"><text:span text:style-name="T3">新加坡駐台北商務辦事處符秀麗代表拜會</text:span><text:span text:style-name="T3"/></text:p>
        </text:list-item>
      </text:list>
      <text:p text:style-name="P30" loext:marker-style-name="T4"><text:span text:style-name="T4">115年5月8日，新加坡駐台北商務辦事處符秀麗代表上任後首次訪高拜會本府，由李懷仁副市長代表接見，雙方就城市交流、新創產業及高雄市經濟發展等議題交換意見，符秀麗代表亦拜會經發局及參訪高雄市立歷史博物館。</text:span><text:span text:style-name="T4"/></text:p>
      <text:list text:continue-numbering="true" text:style-name="WWNum2">
        <text:list-item>
          <text:p text:style-name="P21"><text:span text:style-name="T3">安倍</text:span><text:span text:style-name="T4">昭惠</text:span><text:span text:style-name="T3">夫人率團參訪保安堂</text:span></text:p>
        </text:list-item>
      </text:list>
      <text:p text:style-name="P30" loext:marker-style-name="T4"><text:span text:style-name="T4">115年5月9日，安倍昭惠夫人訪團前往保安堂向前日本首相安倍晉三銅像獻花致意，台灣日本關係協會謝長廷會長、海委會管碧玲主委、前內政部長余政憲、康裕成議長及陳其邁市長皆出席交流。致意儀式後，訪團於保安堂進行餐敘，本府由郭添貴秘書長代表出席。</text:span><text:span text:style-name="T4"/></text:p>
      <text:list text:continue-numbering="true" text:style-name="WWNum2">
        <text:list-item>
          <text:p text:style-name="P21" loext:marker-style-name="T4"><text:span text:style-name="T4">本府行國處與日本神戶市淺井美佳議員視訊會議</text:span><text:span text:style-name="T4"/></text:p>
        </text:list-item>
      </text:list>
      <text:p text:style-name="P30" loext:marker-style-name="T4"><text:soft-page-break/><text:span text:style-name="T4">115年5月12日，日本神戶市淺井美佳議員與本府行國處進行線上交流會議，就推動雙邊教育、體育、AI領域及醫療等領域之合作進行交流。</text:span><text:span text:style-name="T4"/></text:p>
      <text:list text:continue-numbering="true" text:style-name="WWNum2">
        <text:list-item>
          <text:p text:style-name="P21" loext:marker-style-name="T4"><text:span text:style-name="T4">美國智庫「全球安全聯盟（Alliance for Global Security, AGS）」訪團拜會本府</text:span><text:span text:style-name="T4"/></text:p>
        </text:list-item>
      </text:list>
      <text:p text:style-name="P30" loext:marker-style-name="T4"><text:span text:style-name="T4">115年5月14日，美國智庫「全球安全聯盟（Alliance for Global Security, AGS）」訪團二度拜會本府，由張家興副秘書長代表接見，雙方就資訊安全、災防緊急應變、關鍵基礎設施防護及市政擘畫等議題交換意見。</text:span><text:span text:style-name="T4"/></text:p>
      <text:list text:continue-numbering="true" text:style-name="WWNum2">
        <text:list-item>
          <text:p text:style-name="P21" loext:marker-style-name="T4"><text:span text:style-name="T4">日本靜岡縣沼津市小澤隆議員拜會</text:span><text:span text:style-name="T4"/></text:p>
        </text:list-item>
      </text:list>
      <text:p text:style-name="P30"><text:span text:style-name="T4">115年5月16日，日本靜岡縣沼津市小澤隆議員與本府行國處張硯卿處長會晤交流，就觀光互惠、教育交流及台日大港水果祭等進行意見交換。</text:span><text:span text:style-name="T9">​</text:span></text:p>
      <text:list text:continue-numbering="true" text:style-name="WWNum2">
        <text:list-item>
          <text:p text:style-name="P21" loext:marker-style-name="T4"><text:span text:style-name="T4">日本沖繩縣產業振興公社台北事務所拜會</text:span><text:span text:style-name="T4"/></text:p>
        </text:list-item>
      </text:list>
      <text:p text:style-name="P30" loext:marker-style-name="T4"><text:span text:style-name="T4">115年5月21日，日本沖繩縣產業振興公社台北事務所安次嶺修所長拜會本府行國處，就石垣島觀光推廣、沖繩物產行銷、雙邊觀光合作等議題交換意見。</text:span><text:span text:style-name="T4"/></text:p>
      <text:list text:continue-numbering="true" text:style-name="WWNum2">
        <text:list-item>
          <text:p text:style-name="P21" loext:marker-style-name="T4"><text:span text:style-name="T4">2026法國生活節在高雄</text:span><text:span text:style-name="T4"/></text:p>
        </text:list-item>
      </text:list>
      <text:p text:style-name="P30" loext:marker-style-name="T4"><text:span text:style-name="T4">115年5月22日至24日，由本府行國處、法國在台協會及台灣法國人協會第三度攜手合作，今年首度移師衛武營國家藝術文化中心及衛武營都會公園擴大場域及規模，活動結合藝文展演、戶外電影、台法市集、文化講座、思辨夜市、運動體驗到 Cosplay 互動，展現多元領域整合成果，三天累計逾30萬人次參與。</text:span><text:span text:style-name="T4"/></text:p>
      <text:list text:continue-numbering="true" text:style-name="WWNum2">
        <text:list-item>
          <text:p text:style-name="P9" loext:marker-style-name="T4"><text:span text:style-name="T4">法國</text:span><text:span text:style-name="T3">國民</text:span><text:span text:style-name="T4">議會友台小組訪團來訪</text:span></text:p>
        </text:list-item>
      </text:list>
      <text:p text:style-name="P31" loext:marker-style-name="T4"><text:span text:style-name="T4">115年5月24日，法國國民議會友台小組主席帕媞斯黛（Marie-Noëlle Battistel）率6位法國國民議會跨黨派議員訪高並參與2026法國生活節在高雄，對於高雄與法國在文化及教育的深入交流表達高度肯定。</text:span><text:span text:style-name="T4"/></text:p>
      <text:list text:continue-numbering="true" text:style-name="WWNum2">
        <text:list-item>
          <text:p text:style-name="P22" loext:marker-style-name="T4"><text:span text:style-name="T4">美國亞利桑那大學率領學術界、皮馬郡及土桑市代表回訪高雄</text:span><text:span text:style-name="T4"/></text:p>
        </text:list-item>
      </text:list>
      <text:p text:style-name="P23"><text:soft-page-break/><text:span text:style-name="T7">115年5月26日至27日，</text:span><text:span text:style-name="T4">亞利桑那大學研究與合作事務資深副校長托馬斯・迪亞斯・德拉魯比亞</text:span><text:span text:style-name="T7">博士（Tomás Diaz de la Rubia）於26日率領學術界、皮馬郡及土桑市代表回訪高雄，與陳其邁市長及</text:span><text:span text:style-name="T4">市府團隊就半導體產業、人才培育及跨國研發合作等議題深入交流，並前往國立中山大學及日月光拜會，盼持續深化台美半導體與高科技產業合作。</text:span></text:p>
      <text:list text:continue-numbering="true" text:style-name="WWNum2">
        <text:list-item>
          <text:p text:style-name="P22" loext:marker-style-name="T4"><text:span text:style-name="T4">美國在台協會谷立言處長拜會及邀請市長出席國慶酒會</text:span><text:span text:style-name="T4"/></text:p>
        </text:list-item>
      </text:list>
      <text:p text:style-name="P23" loext:marker-style-name="T7"><text:span text:style-name="T7">115年5月28日，美國在台協會谷立言處長拜會陳其邁市長，就時局看法、南台灣發展及未來可推動之合作方向等議題進行交流。晚間並邀請市長一同參與美國在台協會高雄分處舉辦之美國國慶酒會，與各界貴賓共同慶祝美國建國250週年之重要里程碑，深化台美情誼。</text:span><text:span text:style-name="T7"/></text:p>
      <text:list text:continue-numbering="true" text:style-name="WWNum2">
        <text:list-item>
          <text:p text:style-name="P22" loext:marker-style-name="T4"><text:span text:style-name="T4">日本山形縣副知事高橋徹率團訪高</text:span><text:span text:style-name="T4"/></text:p>
        </text:list-item>
      </text:list>
      <text:p text:style-name="P23" loext:marker-style-name="T7"><text:span text:style-name="T7">115年6月2日，日本山形縣高橋徹副知事拜會市府，由羅達生副市長代表接見，雙方就觀光互惠、經貿商務連結及雙方教育進行交流。</text:span><text:span text:style-name="T7"/></text:p>
      <text:list text:continue-numbering="true" text:style-name="WWNum2">
        <text:list-item>
          <text:p text:style-name="P22" loext:marker-style-name="T4"><text:soft-page-break/><text:span text:style-name="T4">韓人會趙美連會長拜會</text:span><text:span text:style-name="T4"/></text:p>
        </text:list-item>
      </text:list>
      <text:p text:style-name="P23"><text:span text:style-name="T7">115年6月3日，韓人會趙美連會長拜會張硯卿處長，因韓人會已完成會長及理監事改選，藉此次拜會機會與本府行國處互相認識並建立聯繫，就未來韓人會相關活動規劃及韓國與高雄交流合作方向等議題交換意見。</text:span></text:p>
      <text:list text:continue-numbering="true" text:style-name="WWNum2">
        <text:list-item>
          <text:p text:style-name="P22" loext:marker-style-name="T4"><text:span text:style-name="T4">高雄日僑學校渡邊等校長拜會</text:span><text:span text:style-name="T4"/></text:p>
        </text:list-item>
      </text:list>
      <text:p text:style-name="P23" loext:marker-style-name="T7"><text:span text:style-name="T7">115年6月8日，高雄市日僑學校渡邊等校長拜會教育局吳立森局長，張硯卿處長及日本台灣交流協會高雄事務所奧正史所長一同與會，就4月份拜會日僑學校時所討論之招生情形及需市府協助事項等議題進行交流。</text:span><text:span text:style-name="T7"/></text:p>
      <text:list text:continue-numbering="true" text:style-name="WWNum2">
        <text:list-item>
          <text:p text:style-name="P22" loext:marker-style-name="T4"><text:span text:style-name="T4">韓國跨黨派國會議員訪高拜會</text:span><text:span text:style-name="T4"/></text:p>
        </text:list-item>
      </text:list>
      <text:p text:style-name="P23" loext:marker-style-name="T4"><text:span text:style-name="T4">115年6月9日，韓國國會議員朴洙瑩、郭相彥及金載原等三位拜會王啓川副秘書長，雙方就半導體產業、智慧城市發展及文化交流等議題深入交換意見，期盼持續深化台韓城市夥伴關係。</text:span><text:span text:style-name="T4"/></text:p>
      <text:list text:continue-numbering="true" text:style-name="WWNum2">
        <text:list-item>
          <text:p text:style-name="P22" loext:marker-style-name="T4"><text:span text:style-name="T4">IURC CoP城市訪高</text:span><text:span text:style-name="T4"/></text:p>
        </text:list-item>
      </text:list>
      <text:p text:style-name="P23" loext:marker-style-name="T4"><text:span text:style-name="T4">115年6月10日至12日，IURC CoP參與城市西班牙巴塞隆納大</text:span><text:soft-page-break/><text:span text:style-name="T4">都會區（AMB）參訪本市IURC CoP計畫相關場域。訪高期間安排參訪智慧運輸中心、鴻海高雄軟體研發中心、水情中心及棧貳庫Pier-2，藉以深入瞭解高雄在智慧運輸應用、主權AI、數位孿生平台、城市治理及AI應用等領域之推動成果。</text:span><text:span text:style-name="T4"/></text:p>
      <text:list text:continue-numbering="true" text:style-name="WWNum2">
        <text:list-item>
          <text:p text:style-name="P22" loext:marker-style-name="T4"><text:span text:style-name="T4">與美國在台協會高雄分處張子霖處長會晤交流</text:span><text:span text:style-name="T4"/></text:p>
        </text:list-item>
      </text:list>
      <text:p text:style-name="P31" loext:marker-style-name="T4"><text:span text:style-name="T4">115年6月12日，美國在台協會高雄分處張子霖處長於6月離任，與陳其邁市長會晤辭行，並就台美相關議題交流意見。</text:span><text:span text:style-name="T4"/></text:p>
      <text:list text:continue-numbering="true" text:style-name="WWNum2">
        <text:list-item>
          <text:p text:style-name="P10" loext:marker-style-name="T4"><text:span text:style-name="T4">本府訪新加坡參加世界城市高峰會及IURC交流活動</text:span><text:span text:style-name="T4"/></text:p>
        </text:list-item>
      </text:list>
      <text:p text:style-name="P24" loext:marker-style-name="T4"><text:span text:style-name="T4">115年6月13日至17日，王啓川副秘書長率本府交通局及行國處赴新加坡出席世界城市高峰會及IURC全球主題交流工作坊。行程參與主論壇、主題專題演講等活動，並透過IURC實踐社群（CoP）交流機制，與歐洲、亞洲及澳洲城市分享數位治理、資料應用及智慧城市推動經驗，深化合作構想並促進跨城市夥伴連結，進一步拓展國際合作網絡，強化高雄國際能見度與城市外交連結。</text:span><text:span text:style-name="T4"/></text:p>
      <text:list text:continue-numbering="true" text:style-name="WWNum2">
        <text:list-item>
          <text:p text:style-name="P10" loext:marker-style-name="T4"><text:span text:style-name="T4">本府行國處拜會美國夏威夷州政府駐台北辦事處主任</text:span><text:span text:style-name="T4"/></text:p>
        </text:list-item>
      </text:list>
      <text:p text:style-name="P24" loext:marker-style-name="T4"><text:span text:style-name="T4">115年6月15日，本府行國處張硯卿處長拜訪美國夏威夷州政府駐台北辦事處許正昌主任，討論高雄及檀香山姊妹市交流方向，期盼持續拓展未來互動合作。</text:span><text:span text:style-name="T4"/></text:p>
      <text:list text:continue-numbering="true" text:style-name="WWNum2">
        <text:list-item>
          <text:p text:style-name="P10" loext:marker-style-name="T4"><text:span text:style-name="T4">日本北九州市山本遼太郎總監及吉田智子部長拜會</text:span><text:span text:style-name="T4"/></text:p>
        </text:list-item>
      </text:list>
      <text:p text:style-name="P5" loext:marker-style-name="T4"><text:span text:style-name="T4">115年6月20日至23日，日本北九州市山本遼太郎總監及全球挑戰部吉田智子部長訪高出席端午龍舟相關活動，並於22日偕北九州市立高校增田順校長拜會行國處及教育局，以及拜訪9</text:span><text:soft-page-break/><text:span text:style-name="T4">月後安排交換學生計畫的小港高中與仁武高中。</text:span><text:span text:style-name="T4"/></text:p>
      <text:list text:continue-numbering="true" text:style-name="WWNum2">
        <text:list-item>
          <text:p text:style-name="P4" loext:marker-style-name="T4"><text:span text:style-name="T4">日本神戶市經濟觀光局拜會本府行國處</text:span><text:span text:style-name="T4"/></text:p>
        </text:list-item>
      </text:list>
      <text:p text:style-name="P5" loext:marker-style-name="T4"><text:span text:style-name="T4">115年6月25日，日本神戶市經濟觀光局永峰正規部長拜會張硯卿處長，就兩市教育、體育、觀光等合作議題交換意見。</text:span><text:span text:style-name="T4"/></text:p>
      <text:list text:continue-numbering="true" text:style-name="WWNum2">
        <text:list-item>
          <text:p text:style-name="P4" loext:marker-style-name="T4"><text:span text:style-name="T4">日本台灣交流協會片山和之代表拜會</text:span><text:span text:style-name="T4"/></text:p>
        </text:list-item>
      </text:list>
      <text:p text:style-name="P5" loext:marker-style-name="T4"><text:span text:style-name="T4">115年6月29日，日本台灣交流協會片山和之代表拜會陳其邁市長及拍攝2026台日大港水果祭宣傳影片。</text:span><text:span text:style-name="T4"/></text:p>
      <text:list text:continue-numbering="true" text:style-name="WWNum2">
        <text:list-item>
          <text:p text:style-name="P4" loext:marker-style-name="T4"><text:span text:style-name="T4">高雄日僑學校渡邊等校長拜會</text:span><text:span text:style-name="T4"/></text:p>
        </text:list-item>
      </text:list>
      <text:p text:style-name="P5" loext:marker-style-name="T4"><text:span text:style-name="T4">115年6月29日，高雄市日僑學校渡邊等校長偕同日本台灣交流協會高雄事務所奧正史所長拜會教育局吳立森局長及行國處張硯卿處長，就日僑學校轉型及招生等議題進行討論。</text:span><text:span text:style-name="T4"/></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1" svg:font-family="Cambria" style:font-family-generic="system" style:font-pitch="variable"/>
    <style:font-face style:name="Cordia New" svg:font-family="'Cordia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ucida Sans" svg:font-family="'Lucida Sans'" style:font-family-generic="system" style:font-pitch="variable"/>
    <style:font-face style:name="MS Mincho" svg:font-family="'MS Mincho'" style:font-family-generic="roman" style:font-pitch="variable"/>
    <style:font-face style:name="MS Mincho1" svg:font-family="'MS Mincho'"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Standard"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ystem" style:font-pitch-complex="variable"/>
    </style:style>
    <style:style style:name="Heading_20_3" style:display-name="Heading 3" style:family="paragraph" style:parent-style-name="Text_20_body" style:next-style-name="Text_20_body" style:default-outline-level="3" style:list-style-name="" style:class="text">
      <style:paragraph-properties fo:margin-top="0.494cm" fo:margin-bottom="0.494cm" style:contextual-spacing="false" fo:orphans="2" fo:widows="2"/>
      <style:text-properties style:font-name="新細明體" fo:font-family="新細明體" style:font-family-generic="roman" style:font-pitch="variable" fo:font-size="13.5pt" fo:font-weight="bold" style:letter-kerning="false" style:font-size-asian="13.5pt" style:font-weight-asian="bold" style:font-name-complex="新細明體1" style:font-family-complex="新細明體" style:font-family-generic-complex="system" style:font-pitch-complex="variable" style:font-size-complex="13.5pt" style:language-complex="ta" style:country-complex="IN" style:font-weight-complex="bold"/>
    </style:style>
    <style:style style:name="Title" style:family="paragraph" style:parent-style-name="Text_20_body"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caption" style:family="paragraph" style:parent-style-name="Standard">
      <style:paragraph-properties fo:margin-top="0.212cm" fo:margin-bottom="0.212cm" style:contextual-spacing="false" text:number-lines="false" text:line-number="0"/>
      <style:text-properties fo:font-style="italic" style:font-style-asian="italic" style:font-name-complex="Lucida Sans" style:font-family-complex="'Lucida Sans'" style:font-family-generic-complex="system" style:font-pitch-complex="variable" style:font-style-complex="italic"/>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_28_1_29_內文" style:display-name="(1)內文" style:family="paragraph" style:parent-style-name="Standard">
      <style:paragraph-properties fo:margin-left="3.683cm" fo:text-align="justify" style:justify-single-word="false" fo:text-indent="1.1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_28_文字_29__20__28_文字_29_" style:display-name="(文字) (文字)"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font-name-complex="Tahoma1" style:font-family-complex="Tahoma" style:font-family-generic-complex="system" style:font-pitch-complex="variable" style:font-size-complex="10pt"/>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a0內" style:family="paragraph" style:parent-style-name="Standard">
      <style:paragraph-properties fo:margin-left="4.447cm" fo:text-align="justify" style:justify-single-word="false" fo:text-indent="-0.00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name-complex="Arial2" style:font-family-complex="Arial" style:font-family-generic-complex="system" style:font-pitch-complex="variable" style:font-size-complex="9pt"/>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List_20_Paragraph" style:display-name="List Paragraph" style:family="paragraph" style:parent-style-name="Standard">
      <style:paragraph-properties fo:margin-left="1.27cm" fo:margin-top="0cm" fo:margin-bottom="0.353cm" style:contextual-spacing="false" fo:line-height="115%" fo:orphans="2" fo:widows="2"/>
      <style:text-properties style:font-name="Calibri" fo:font-family="Calibri" style:font-family-generic="roman" style:font-pitch="variable" fo:font-size="11pt" style:letter-kerning="false" style:font-size-asian="11pt" style:font-name-complex="Calibri1" style:font-family-complex="Calibri" style:font-family-generic-complex="system" style:font-pitch-complex="variable" style:font-size-complex="11pt"/>
    </style:style>
    <style:style style:name="_28_一_29_0全部標題" style:display-name="(一)0全部標題" style:family="paragraph" style:parent-style-name="Standard">
      <style:paragraph-properties fo:margin-left="2.32cm" fo:text-align="justify" style:justify-single-word="false" fo:text-indent="-1.131cm" style:auto-text-indent="false" style:snap-to-layout-grid="false"/>
      <style:text-properties fo:color="#0000ff" loext:opacity="100%"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標楷體1" style:font-family-complex="標楷體" style:font-family-generic-complex="system" style:font-pitch-complex="variable" style:font-size-complex="16pt"/>
    </style:style>
    <style:style style:name="Date" style:family="paragraph" style:parent-style-name="Standard" style:next-style-name="Text_20_body">
      <style:paragraph-properties fo:text-align="end" style:justify-single-word="false"/>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Revision" style:family="paragraph">
      <style:paragraph-properties fo:margin-top="0cm" fo:margin-bottom="0cm" style:contextual-spacing="false"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_40_大標" style:display-name="@大標" style:family="paragraph" style:parent-style-name="Standard">
      <style:paragraph-properties fo:margin-top="0.212cm" fo:margin-bottom="0.212cm" style:contextual-spacing="false" fo:line-height="0.635cm" style:vertical-align="auto"/>
      <style:text-properties style:font-name="新細明體" fo:font-family="新細明體"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style:style>
    <style:style style:name="annotation_20_subject" style:display-name="annotation subject" style:family="paragraph" style:parent-style-name="Standard" style:next-style-name="annotation_20_text">
      <style:text-properties fo:font-weight="bold" style:font-weight-asian="bold" style:font-weight-complex="bold"/>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Default_20_Paragraph_20_Font_20__28_WW_29_" style:display-name="Default Paragraph Font (WW)"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fo:font-size="16pt" fo:language="en" fo:country="US" style:font-size-asian="16pt" style:font-size-complex="16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apple-converted-space" style:family="text" style:parent-style-name="Default_20_Paragraph_20_Font_20__28_WW_29_"/>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mailheadertext1" style:family="text" style:parent-style-name="Default_20_Paragraph_20_Font_20__28_WW_29_"/>
    <style:style style:name="page_20_number" style:display-name="page number" style:family="text" style:parent-style-name="Default_20_Paragraph_20_Font_20__28_WW_29_"/>
    <style:style style:name="_30_01.全部標題_20_字元" style:display-name="001.全部標題 字元" style:family="text">
      <style:text-properties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name-complex="標楷體1" style:font-family-complex="標楷體" style:font-family-generic-complex="system" style:font-pitch-complex="variable" style:font-size-complex="16pt" style:language-complex="ar" style:country-complex="SA"/>
    </style:style>
    <style:style style:name="a0內_20_字元" style:display-name="a0內 字元" style:family="text">
      <style:text-properties fo:color="#0000ff"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name-complex="標楷體1" style:font-family-complex="標楷體" style:font-family-generic-complex="system" style:font-pitch-complex="variable" style:font-size-complex="16pt" style:language-complex="ar" style:country-complex="SA"/>
    </style:style>
    <style:style style:name="日期_20_字元" style:display-name="日期 字元" style:family="text">
      <style:text-properties fo:font-size="12pt" style:letter-kerning="true" style:font-size-asian="12pt" style:font-size-complex="12pt"/>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Numbering_20_Symbols" style:display-name="Numbering Symbols" style:family="text"/>
    <style:style style:name="_40_大標_20_字元" style:display-name="@大標 字元" style:family="text">
      <style:text-properties style:font-name="新細明體" fo:font-family="新細明體" style:font-family-generic="roman" style:font-pitch="variable" fo:font-size="20pt" fo:font-weight="bold" style:letter-kerning="true" style:font-size-asian="20pt" style:font-weight-asian="bold" style:font-name-complex="Cordia New" style:font-family-complex="'Cordia New'" style:font-family-generic-complex="system" style:font-pitch-complex="variable" style:font-size-complex="20pt"/>
    </style:style>
    <style:style style:name="annotation_20_reference" style:display-name="annotation reference" style:family="text">
      <style:text-properties fo:font-size="9pt" style:font-size-asian="9pt" style:font-size-complex="9pt"/>
    </style:style>
    <style:style style:name="本文_20_字元" style:display-name="本文 字元" style:family="text">
      <style:text-properties fo:font-size="12pt" style:letter-kerning="true" style:font-size-asian="12pt" style:font-size-complex="12pt"/>
    </style:style>
    <style:style style:name="註解文字_20_字元1" style:display-name="註解文字 字元1" style:family="text">
      <style:text-properties fo:font-size="16pt" style:letter-kerning="true" style:font-name-asian="標楷體1" style:font-family-asian="標楷體" style:font-family-generic-asian="system" style:font-pitch-asian="variable" style:font-size-asian="16pt" style:font-size-complex="16pt"/>
    </style:style>
    <style:style style:name="註解主旨_20_字元" style:display-name="註解主旨 字元" style:family="text">
      <style:text-properties fo:font-size="12pt" fo:font-weight="bold" style:letter-kerning="true" style:font-name-asian="標楷體1" style:font-family-asian="標楷體" style:font-family-generic-asian="system" style:font-pitch-asian="variable" style:font-size-asian="12pt" style:font-weight-asian="bold" style:font-size-complex="12pt" style:font-weight-complex="bold"/>
    </style:style>
    <style:style style:name="ListLabel_20_1" style:display-name="ListLabel 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 style:display-name="ListLabel 2" style:family="text">
      <style:text-properties fo:language="en" fo:country="US" fo:font-weight="normal" style:font-weight-asian="normal"/>
    </style:style>
    <style:style style:name="ListLabel_20_3" style:display-name="ListLabel 3" style:family="text"/>
    <style:style style:name="ListLabel_20_4" style:display-name="ListLabel 4"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1" style:display-name="ListLabel 11" style:family="text">
      <style:text-properties fo:language="en" fo:country="US" fo:font-weight="normal" style:font-weight-asian="normal"/>
    </style:style>
    <style:style style:name="ListLabel_20_12" style:display-name="ListLabel 12" style:family="text"/>
    <style:style style:name="ListLabel_20_13" style:display-name="ListLabel 13"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一, 二, 三, ...">
        <style:list-level-properties text:list-level-position-and-space-mode="label-alignment">
          <style:list-level-label-alignment text:label-followed-by="listtab" fo:text-indent="-0.847cm" fo:margin-left="3.35cm"/>
        </style:list-level-properties>
      </text:list-level-style-number>
      <text:list-level-style-number text:level="2" text:style-name="ListLabel_20_2" loext:num-list-format="(%2%)" style:num-prefix="(" style:num-suffix=")" style:num-format="一, 二, 三, ...">
        <style:list-level-properties text:list-level-position-and-space-mode="label-alignment">
          <style:list-level-label-alignment text:label-followed-by="listtab" fo:text-indent="-0.847cm" fo:margin-left="2.096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3.29cm"/>
        </style:list-level-properties>
      </text:list-level-style-number>
      <text:list-level-style-number text:level="4" text:style-name="ListLabel_20_4" loext:num-list-format="（%4%）" style:num-prefix="（" style:num-suffix="）" style:num-format="一, 二, 三, ...">
        <style:list-level-properties text:list-level-position-and-space-mode="label-alignment">
          <style:list-level-label-alignment text:label-followed-by="listtab" fo:text-indent="-0.847cm" fo:margin-left="4.136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98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83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6.676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7.52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8.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0.847cm" fo:margin-left="6.1cm"/>
        </style:list-level-properties>
      </text:list-level-style-number>
      <text:list-level-style-number text:level="2" text:style-name="ListLabel_20_11" loext:num-list-format="(%2%)" style:num-prefix="(" style:num-suffix=")" style:num-format="一, 二, 三, ...">
        <style:list-level-properties text:list-level-position-and-space-mode="label-alignment">
          <style:list-level-label-alignment text:label-followed-by="listtab" fo:text-indent="-0.847cm" fo:margin-left="2.096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3.29cm"/>
        </style:list-level-properties>
      </text:list-level-style-number>
      <text:list-level-style-number text:level="4" text:style-name="ListLabel_20_13" loext:num-list-format="（%4%）" style:num-prefix="（" style:num-suffix="）" style:num-format="一, 二, 三, ...">
        <style:list-level-properties text:list-level-position-and-space-mode="label-alignment">
          <style:list-level-label-alignment text:label-followed-by="listtab" fo:text-indent="-0.847cm" fo:margin-left="4.136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98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83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676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52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16" style:layout-grid-base-height="1.51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393</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貳拾肆、國際事務</dc:title>
    <meta:initial-creator>s1</meta:initial-creator>
    <dc:creator>芳如 林</dc:creator>
    <meta:editing-cycles>4</meta:editing-cycles>
    <meta:print-date>2026-06-04T09:43:00</meta:print-date>
    <meta:creation-date>2026-07-06T03:31:00</meta:creation-date>
    <dc:date>2026-07-09T14:51:00</dc:date>
    <meta:editing-duration>PT3M</meta:editing-duration>
    <meta:generator>LibreOffice/7.6.5.2$Windows_x86 LibreOffice_project/38d5f62f85355c192ef5f1dd47c5c0c0c6d6598b</meta:generator>
    <meta:document-statistic meta:table-count="0" meta:image-count="0" meta:object-count="0" meta:page-count="18" meta:paragraph-count="168" meta:word-count="10867" meta:character-count="11948" meta:non-whitespace-character-count="11870"/>
    <meta:user-defined meta:name="AppVersion">16.0000</meta:user-defined>
    <meta:template xlink:type="simple" xlink:actuate="onRequest" xlink:title="Normal" xlink:href=""/>
  </office:meta>
</office:document-meta>
</file>