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ExtB" svg:font-family="新細明體-ExtB" style:font-family-generic="roman" style:font-pitch="variable"/>
    <style:font-face style:name="新細明體-ExtB1" svg:font-family="新細明體-ExtB" style:font-family-generic="system"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Standard" style:master-page-name="Standard">
      <style:paragraph-properties fo:margin-top="0cm" fo:margin-bottom="0.635cm" style:contextual-spacing="false" fo:text-align="center" style:justify-single-word="false" fo:hyphenation-ladder-count="no-limit" style:page-number="400"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3" style:family="paragraph" style:parent-style-name="Text_20_body_20__28_WW_29_">
      <style:paragraph-properties fo:margin-left="0.801cm" fo:line-height="0.575cm" fo:text-align="justify" style:justify-single-word="false" style:punctuation-wrap="hanging" style:vertical-align="baseline" style:snap-to-layout-grid="false"/>
    </style:style>
    <style:style style:name="P4" style:family="paragraph" style:parent-style-name="Text_20_body_20__28_WW_29_">
      <style:paragraph-properties fo:margin-left="2.902cm" fo:line-height="0.575cm" fo:text-align="justify" style:justify-single-word="false" fo:text-indent="-0.501cm" style:auto-text-indent="false" style:punctuation-wrap="hanging" style:vertical-align="baseline" style:snap-to-layout-grid="false"/>
    </style:style>
    <style:style style:name="P5" style:family="paragraph" style:parent-style-name="Text_20_body_20__28_WW_29_">
      <style:paragraph-properties fo:margin-left="2.9cm" fo:line-height="0.575cm" fo:text-align="justify" style:justify-single-word="false" style:punctuation-wrap="hanging" style:vertical-align="baseline" style:snap-to-layout-grid="false"/>
    </style:style>
    <style:style style:name="P6" style:family="paragraph" style:parent-style-name="Text_20_body_20__28_WW_29_">
      <style:paragraph-properties fo:margin-left="2.3cm" fo:line-height="0.575cm" fo:text-align="justify" style:justify-single-word="false" style:punctuation-wrap="hanging" style:vertical-align="baseline" style:snap-to-layout-grid="false"/>
    </style:style>
    <style:style style:name="P7" style:family="paragraph" style:parent-style-name="Text_20_body_20__28_WW_29_">
      <style:paragraph-properties fo:margin-left="2.902cm" fo:line-height="0.575cm" fo:text-align="justify" style:justify-single-word="false" style:punctuation-wrap="hanging" style:vertical-align="baseline" style:snap-to-layout-grid="false"/>
    </style:style>
    <style:style style:name="P8" style:family="paragraph" style:parent-style-name="Text_20_body_20__28_WW_29_">
      <style:paragraph-properties fo:margin-left="0.801cm" fo:line-height="0.582cm" fo:text-align="justify" style:justify-single-word="false" style:punctuation-wrap="hanging" style:vertical-align="baseline" style:snap-to-layout-grid="false"/>
    </style:style>
    <style:style style:name="P9" style:family="paragraph" style:parent-style-name="Text_20_body_20__28_WW_29_">
      <style:paragraph-properties fo:margin-left="2.3cm" fo:line-height="0.582cm" fo:text-align="justify" style:justify-single-word="false" style:punctuation-wrap="hanging" style:vertical-align="baseline" style:snap-to-layout-grid="false"/>
    </style:style>
    <style:style style:name="P10" style:family="paragraph" style:parent-style-name="Text_20_body_20__28_WW_29_">
      <style:paragraph-properties fo:margin-left="2.23cm" fo:line-height="0.582cm" fo:text-align="justify" style:justify-single-word="false" fo:text-indent="-1.383cm" style:auto-text-indent="false" style:punctuation-wrap="hanging" style:vertical-align="baseline" style:snap-to-layout-grid="false"/>
    </style:style>
    <style:style style:name="P11" style:family="paragraph" style:parent-style-name="Text_20_body_20__28_WW_29_">
      <style:paragraph-properties fo:margin-left="2.187cm" fo:line-height="0.582cm" fo:text-align="justify" style:justify-single-word="false" fo:text-indent="-1.482cm" style:auto-text-indent="false" style:punctuation-wrap="hanging" style:vertical-align="baseline" style:snap-to-layout-grid="false"/>
    </style:style>
    <style:style style:name="P12" style:family="paragraph" style:parent-style-name="Text_20_body_20__28_WW_29_">
      <style:paragraph-properties fo:margin-left="0.85cm" fo:line-height="0.582cm" fo:text-align="justify" style:justify-single-word="false" fo:text-indent="-0.049cm" style:auto-text-indent="false" style:punctuation-wrap="hanging" style:vertical-align="baseline" style:snap-to-layout-grid="false"/>
    </style:style>
    <style:style style:name="P13" style:family="paragraph" style:parent-style-name="Text_20_body_20__28_WW_29_">
      <style:paragraph-properties fo:margin-left="2.35cm" fo:line-height="0.582cm" fo:text-align="justify" style:justify-single-word="false" fo:text-indent="-0.049cm" style:auto-text-indent="false" style:punctuation-wrap="hanging" style:vertical-align="baseline" style:snap-to-layout-grid="false"/>
    </style:style>
    <style:style style:name="P14" style:family="paragraph" style:parent-style-name="Text_20_body_20__28_WW_29_">
      <style:paragraph-properties fo:margin-left="0.801cm" fo:line-height="0.543cm" fo:text-align="justify" style:justify-single-word="false" style:punctuation-wrap="hanging" style:vertical-align="baseline" style:snap-to-layout-grid="false"/>
    </style:style>
    <style:style style:name="P15" style:family="paragraph" style:parent-style-name="Text_20_body_20__28_WW_29_">
      <style:paragraph-properties fo:margin-left="2.3cm" fo:line-height="0.543cm" fo:text-align="justify" style:justify-single-word="false" style:punctuation-wrap="hanging" style:vertical-align="baseline" style:snap-to-layout-grid="false"/>
    </style:style>
    <style:style style:name="P16" style:family="paragraph" style:parent-style-name="Text_20_body_20__28_WW_29_">
      <style:paragraph-properties fo:margin-left="2.309cm" fo:line-height="0.543cm" fo:text-align="justify" style:justify-single-word="false" style:punctuation-wrap="hanging" style:vertical-align="baseline" style:snap-to-layout-grid="false"/>
    </style:style>
    <style:style style:name="P17" style:family="paragraph" style:parent-style-name="Text_20_body_20__28_WW_29_">
      <style:paragraph-properties fo:margin-left="2.54cm" fo:line-height="0.543cm" fo:text-align="justify" style:justify-single-word="false" style:punctuation-wrap="hanging" style:vertical-align="baseline" style:snap-to-layout-grid="false"/>
    </style:style>
    <style:style style:name="P18" style:family="paragraph" style:parent-style-name="Text_20_body_20__28_WW_29_" style:list-style-name="WWNum3">
      <style:paragraph-properties fo:line-height="0.543cm" fo:text-align="justify" style:justify-single-word="false" style:punctuation-wrap="hanging" style:vertical-align="baseline" style:snap-to-layout-grid="false"/>
    </style:style>
    <style:style style:name="P19" style:family="paragraph" style:parent-style-name="Text_20_body_20__28_WW_29_">
      <style:paragraph-properties fo:margin-left="2.3cm" fo:line-height="0.547cm" fo:text-align="justify" style:justify-single-word="false" style:punctuation-wrap="hanging" style:vertical-align="baseline" style:snap-to-layout-grid="false"/>
    </style:style>
    <style:style style:name="P20" style:family="paragraph" style:parent-style-name="Text_20_body_20__28_WW_29_">
      <style:paragraph-properties fo:margin-left="0.801cm" fo:line-height="0.547cm" fo:text-align="justify" style:justify-single-word="false" style:punctuation-wrap="hanging" style:vertical-align="baseline" style:snap-to-layout-grid="false"/>
    </style:style>
    <style:style style:name="P21" style:family="paragraph" style:parent-style-name="Text_20_body_20__28_WW_29_">
      <style:paragraph-properties fo:margin-left="2.212cm" fo:line-height="0.547cm" fo:text-align="justify" style:justify-single-word="false" style:punctuation-wrap="hanging" style:vertical-align="baseline" style:snap-to-layout-grid="false"/>
    </style:style>
    <style:style style:name="P22" style:family="paragraph" style:parent-style-name="Text_20_body_20__28_WW_29_">
      <style:paragraph-properties fo:margin-left="2.902cm" fo:line-height="0.547cm" fo:text-align="justify" style:justify-single-word="false" fo:text-indent="-0.501cm" style:auto-text-indent="false" style:punctuation-wrap="hanging" style:vertical-align="baseline" style:snap-to-layout-grid="false"/>
    </style:style>
    <style:style style:name="P23" style:family="paragraph" style:parent-style-name="Text_20_body_20__28_WW_29_">
      <style:paragraph-properties fo:margin-left="0.801cm" fo:line-height="0.561cm" fo:text-align="justify" style:justify-single-word="false" style:punctuation-wrap="hanging" style:vertical-align="baseline" style:snap-to-layout-grid="false"/>
    </style:style>
    <style:style style:name="P24" style:family="paragraph" style:parent-style-name="Text_20_body_20__28_WW_29_">
      <style:paragraph-properties fo:margin-left="2.902cm" fo:line-height="0.561cm" fo:text-align="justify" style:justify-single-word="false" fo:text-indent="-0.501cm" style:auto-text-indent="false" style:punctuation-wrap="hanging" style:vertical-align="baseline" style:snap-to-layout-grid="false"/>
    </style:style>
    <style:style style:name="P25" style:family="paragraph" style:parent-style-name="Text_20_body_20__28_WW_29_">
      <style:paragraph-properties fo:margin-left="2.3cm" fo:line-height="0.561cm" fo:text-align="justify" style:justify-single-word="false" style:punctuation-wrap="hanging" style:vertical-align="baseline" style:snap-to-layout-grid="false"/>
    </style:style>
    <style:style style:name="P26" style:family="paragraph" style:parent-style-name="Text_20_body_20__28_WW_29_">
      <style:paragraph-properties fo:margin-left="2.187cm" fo:line-height="0.561cm" fo:text-align="justify" style:justify-single-word="false" fo:text-indent="-1.482cm" style:auto-text-indent="false" style:punctuation-wrap="hanging" style:vertical-align="baseline" style:snap-to-layout-grid="false"/>
    </style:style>
    <style:style style:name="P27" style:family="paragraph" style:parent-style-name="Text_20_body_20__28_WW_29_">
      <style:paragraph-properties fo:margin-left="1.27cm" fo:line-height="0.561cm" fo:text-align="justify" style:justify-single-word="false" style:snap-to-layout-grid="false"/>
      <style:text-properties style:font-name="標楷體" fo:font-size="14pt" style:letter-kerning="true" style:font-name-asian="標楷體1" style:font-size-asian="14pt" style:font-size-complex="14pt" style:font-weight-complex="bold"/>
    </style:style>
    <style:style style:name="P28" style:family="paragraph" style:parent-style-name="Text_20_body_20__28_WW_29_">
      <style:paragraph-properties fo:line-height="0.561cm" fo:text-align="justify" style:justify-single-word="false" style:punctuation-wrap="hanging" style:vertical-align="baseline" style:snap-to-layout-grid="false"/>
      <style:text-properties style:text-line-through-style="solid" style:text-line-through-type="single" fo:font-size="14pt" style:font-size-asian="14pt" style:font-size-complex="14pt"/>
    </style:style>
    <style:style style:name="P29" style:family="paragraph" style:parent-style-name="annotation_20_text">
      <style:paragraph-properties fo:line-height="0.575cm" fo:text-align="justify" style:justify-single-word="false" fo:orphans="2" fo:widows="2" style:punctuation-wrap="hanging" style:vertical-align="baseline" style:snap-to-layout-grid="false"/>
    </style:style>
    <style:style style:name="P30" style:family="paragraph" style:parent-style-name="annotation_20_text">
      <style:paragraph-properties fo:line-height="0.582cm" fo:text-align="justify" style:justify-single-word="false" fo:orphans="2" fo:widows="2"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annotation_20_text">
      <style:paragraph-properties fo:line-height="0.543cm" fo:text-align="justify" style:justify-single-word="false" fo:orphans="2" fo:widows="2" style:punctuation-wrap="hanging" style:vertical-align="baseline" style:snap-to-layout-grid="false"/>
    </style:style>
    <style:style style:name="P32" style:family="paragraph" style:parent-style-name="annotation_20_text">
      <style:paragraph-properties fo:line-height="0.547cm" fo:text-align="justify" style:justify-single-word="false" fo:orphans="2" fo:widows="2" style:punctuation-wrap="hanging" style:vertical-align="baseline" style:snap-to-layout-grid="false"/>
    </style:style>
    <style:style style:name="P33" style:family="paragraph" style:parent-style-name="annotation_20_text">
      <style:paragraph-properties fo:line-height="0.561cm" fo:text-align="justify" style:justify-single-word="false" fo:orphans="2" fo:widows="2" style:punctuation-wrap="hanging" style:vertical-align="baseline" style:snap-to-layout-grid="false"/>
    </style:style>
    <style:style style:name="T1" style:family="text">
      <style:text-properties style:font-name="標楷體" fo:font-size="27pt" fo:font-weight="bold" style:font-name-asian="標楷體1" style:font-size-asian="27pt" style:font-weight-asian="bold" style:font-size-complex="27pt" style:font-weight-complex="bold"/>
    </style:style>
    <style:style style:name="T2" style:family="text">
      <style:text-properties style:font-name="標楷體" fo:font-size="14pt" style:font-name-asian="標楷體1" style:font-size-asian="14pt"/>
    </style:style>
    <style:style style:name="T3" style:family="text">
      <style:text-properties style:font-name="標楷體" fo:font-size="14pt" style:font-name-asian="標楷體1" style:font-size-asian="14pt" style:font-size-complex="14pt"/>
    </style:style>
    <style:style style:name="T4" style:family="text">
      <style:text-properties style:font-name="標楷體" fo:font-size="14pt" style:font-name-asian="標楷體1" style:font-size-asian="14pt" style:font-size-complex="14pt" style:font-weight-complex="bold"/>
    </style:style>
    <style:style style:name="T5" style:family="text">
      <style:text-properties style:font-name="標楷體" fo:font-size="14pt" style:font-name-asian="標楷體1" style:font-size-asian="14pt" style:font-size-complex="14pt" fo:background-color="#ffff00"/>
    </style:style>
    <style:style style:name="T6" style:family="text">
      <style:text-properties style:font-name="標楷體" fo:font-size="14pt" style:font-name-asian="標楷體1" style:font-size-asian="14pt" style:language-asian="zh" style:country-asian="HK" style:font-size-complex="14pt" style:font-weight-complex="bold"/>
    </style:style>
    <style:style style:name="T7" style:family="text">
      <style:text-properties style:font-name="標楷體" fo:font-size="14pt" style:font-name-asian="標楷體1" style:font-size-asian="14pt" style:language-asian="zh" style:country-asian="HK" style:font-name-complex="標楷體1" style:font-size-complex="14pt" style:font-weight-complex="bold"/>
    </style:style>
    <style:style style:name="T8" style:family="text">
      <style:text-properties style:font-name="標楷體" fo:font-size="14pt" style:font-name-asian="標楷體1" style:font-size-asian="14pt" style:font-name-complex="標楷體1" style:font-size-complex="14pt"/>
    </style:style>
    <style:style style:name="T9" style:family="text">
      <style:text-properties style:font-name="標楷體" fo:font-size="14pt" style:font-name-asian="標楷體1" style:font-size-asian="14pt" style:font-name-complex="標楷體1" style:font-size-complex="14pt" style:font-weight-complex="bold"/>
    </style:style>
    <style:style style:name="T10" style:family="text">
      <style:text-properties style:font-name="標楷體" fo:font-size="14pt" style:font-name-asian="標楷體1" style:font-size-asian="14pt" style:font-name-complex="?????(P)" style:font-size-complex="14pt"/>
    </style:style>
    <style:style style:name="T11" style:family="text">
      <style:text-properties style:font-name="標楷體" fo:font-size="14pt" style:font-name-asian="標楷體1" style:font-size-asian="14pt" style:font-name-complex="?????(P)" style:font-size-complex="14pt" style:font-weight-complex="bold"/>
    </style:style>
    <style:style style:name="T12" style:family="text">
      <style:text-properties style:font-name="標楷體" fo:font-size="14pt" fo:letter-spacing="0.007cm" style:font-name-asian="標楷體1" style:font-size-asian="14pt" style:font-size-complex="14pt" style:font-weight-complex="bold"/>
    </style:style>
    <style:style style:name="T13" style:family="text">
      <style:text-properties style:font-name="標楷體" fo:font-size="14pt" style:letter-kerning="true" style:font-name-asian="標楷體1" style:font-size-asian="14pt" style:font-size-complex="14pt" style:font-weight-complex="bold"/>
    </style:style>
    <style:style style:name="T14"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15" style:family="text">
      <style:text-properties style:font-name="新細明體" fo:font-size="14pt" style:font-size-asian="14pt" style:font-size-complex="14pt" style:font-weight-complex="bold"/>
    </style:style>
    <style:style style:name="T16" style:family="text">
      <style:text-properties style:text-line-through-style="solid" style:text-line-through-type="single" style:font-name="標楷體" fo:font-size="14pt" fo:background-color="#d8d8d8" loext:char-shading-value="38" style:font-name-asian="標楷體1" style:font-size-asian="14pt" style:font-size-complex="14pt" style:font-weight-complex="bold"/>
    </style:style>
    <style:style style:name="T17" style:family="text">
      <style:text-properties style:text-line-through-style="solid" style:text-line-through-type="single" style:font-name="標楷體" fo:font-size="14pt" style:font-name-asian="標楷體1" style:font-size-asian="14pt" style:font-size-complex="14pt" style:font-weight-complex="bold"/>
    </style:style>
    <style:style style:name="T18" style:family="text">
      <style:text-properties style:text-line-through-style="solid" style:text-line-through-type="single" fo:font-size="14pt" style:font-size-asian="14pt" style:font-size-complex="14pt"/>
    </style:style>
    <style:style style:name="T19" style:family="text">
      <style:text-properties style:font-name="新細明體-ExtB" fo:font-size="14pt" style:font-name-asian="新細明體-ExtB1" style:font-size-asian="14pt" style:font-name-complex="新細明體-ExtB1" style:font-size-complex="14pt" style:font-weight-complex="bold"/>
    </style:style>
    <style:style style:name="T20" style:family="text">
      <style:text-properties fo:font-weight="bold" style:font-weight-asian="bold"/>
    </style:style>
    <style:style style:name="T21"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loext:marker-style-name="T1"><text:span text:style-name="T1">貳拾玖、客家事務</text:span><text:span text:style-name="T1"/></text:p>
      <text:p text:style-name="P29" loext:marker-style-name="T14"><text:span text:style-name="T14">一、積極推廣客語學習，落實客語扎根</text:span><text:span text:style-name="T14"/></text:p>
      <text:p text:style-name="P3" loext:marker-style-name="T4"><text:span text:style-name="T4">（一）客語教學因地制宜多元化</text:span><text:span text:style-name="T4"/></text:p>
      <text:p text:style-name="P4" loext:marker-style-name="T4"><text:span text:style-name="T4">1.生活客語教學</text:span><text:span text:style-name="T4"/></text:p>
      <text:p text:style-name="P5" loext:marker-style-name="T12"><text:span text:style-name="T12">輔導本府各級學校開辦客語課程及客家文化活動，全力提供教學所需師資、補助教師鐘點費，115年計有1所國中、28所國小、14所幼兒園開辦客語教學課程或活動，參與人數國中64人次、國小942人次、幼兒園1,009人次。</text:span><text:span text:style-name="T12"/></text:p>
      <text:p text:style-name="P4" loext:marker-style-name="T4"><text:span text:style-name="T4">2.辦理「幼教客語沉浸教學」</text:span><text:span text:style-name="T4"/></text:p>
      <text:p text:style-name="P5" loext:marker-style-name="T12"><text:span text:style-name="T12">114學年度輔導8園所12班12位教師173位學童參與實施「幼教客語沉浸教學」，將規劃引進專業團隊，藉由師培、訪視及專案輔導精進提升教師幼教客語教學專業能力，115年1月至6月間辦理9場次增能師培研習及2場雙語標竿學習交流活動。</text:span><text:span text:style-name="T12"/></text:p>
      <text:p text:style-name="P4" loext:marker-style-name="T4"><text:span text:style-name="T4">3.辦理「國中、小客華雙語教學計畫」</text:span><text:span text:style-name="T4"/></text:p>
      <text:p text:style-name="P5"><text:span text:style-name="T12">114學年度輔導國小11校37班計34位教師及600位學生、國中3校17班計7位教師及317位學生參加「國中、小客華雙語教學計畫」，另針對教師專業需求於115年1月至6月間辦理9場次增能師培研習及1場雙語標竿學習交流活動。</text:span></text:p>
      <text:p text:style-name="P3" loext:marker-style-name="T4"><text:span text:style-name="T4">（二）提高客語認證獎勵</text:span><text:span text:style-name="T4"/></text:p>
      <text:p text:style-name="P6" loext:marker-style-name="T16"><text:span text:style-name="T4">113年12月16日函頒修正「高雄市政府客家事務委員會客語能力認證合格獎勵要點」，提高獎勵金額為700元至5,000元、延長申請期限、獎勵對象新增任職本府所屬公教人員、簡化申請及核發作業等。113年計核發359人，114年計核發410人（初級331人、中級61人、中高級17人、高級1人），成長率達14</text:span><text:span text:style-name="T15">%</text:span><text:span text:style-name="T4">，顯示修正獎勵要點可提升民眾參與客語能力認證意願，並發揮實質鼓勵成效。115年6月9日止已核發214人(初級160人、中級39人、中高級15人)。</text:span></text:p>
      <text:p text:style-name="P3" loext:marker-style-name="T4"><text:span text:style-name="T4">（三）辦理「高雄市客語深根服務計畫」</text:span><text:span text:style-name="T4"/></text:p>
      <text:p text:style-name="P4" loext:marker-style-name="T4"><text:span text:style-name="T4">1.客語認證課程</text:span><text:span text:style-name="T4"/></text:p>
      <text:p text:style-name="P5" loext:marker-style-name="T4"><text:span text:style-name="T4">為強化公教人員及民眾客語會話能力，115年1月至6月已開辦9班客語認證班，約337人參加。</text:span><text:span text:style-name="T4"/></text:p>
      <text:p text:style-name="P4" loext:marker-style-name="T4"><text:bookmark-start text:name="_Hlk139630235"/><text:span text:style-name="T4">2.教保人員客語班</text:span><text:span text:style-name="T4"/></text:p>
      <text:p text:style-name="P7" loext:marker-style-name="T4"><text:span text:style-name="T4">提升教保人員將客語融入嬰幼兒日常照護與作息之能力，促進客語學習環境的營造與語言傳承，115年預計開辦2班。</text:span><text:span text:style-name="T4"/></text:p>
      <text:p text:style-name="P4" loext:marker-style-name="T4"><text:span text:style-name="T4">3.客語薪傳師進修培訓課程</text:span><text:span text:style-name="T4"/></text:p>
      <text:p text:style-name="P7" loext:marker-style-name="T4"><text:soft-page-break/><text:span text:style-name="T4">從藝術、音樂、文學、繪本、數位導入教學設計等面向規劃課程，提升客語教師專業素養與創新教學能力，115年預計開辦36節課。</text:span><text:span text:style-name="T4"/></text:p>
      <text:p text:style-name="P4" loext:marker-style-name="T4"><text:span text:style-name="T4">4.客話講故事</text:span><text:span text:style-name="T4"/></text:p>
      <text:p text:style-name="P4" loext:marker-style-name="T4"><text:span text:style-name="T4"><text:s text:c="2"/>規劃招募故事志工、辦理6日增能培訓課程，並與本市美濃、甲仙、杉林3區公所合作，115年預計辦理22場客話講故事活動。</text:span><text:bookmark-end text:name="_Hlk139630235"/><text:span text:style-name="T4"/></text:p>
      <text:p text:style-name="P8"><text:span text:style-name="T4">（四）鼓勵</text:span><text:span text:style-name="T6">公私立單位</text:span><text:span text:style-name="T4">提供客語服務</text:span></text:p>
      <text:p text:style-name="P9"><text:span text:style-name="T9">為營造社區客語生活圈，鼓勵本市商家、社區及公務單位提供客語服務，並張貼「</text:span><text:span text:style-name="T19">𠊎</text:span><text:span text:style-name="T9">講客」貼紙供民眾辨識，截至115年6月已有690個公私立單位加入營造客語友善環境行列</text:span><text:span text:style-name="T4">。</text:span></text:p>
      <text:p text:style-name="P8" loext:marker-style-name="T4"><text:span text:style-name="T4">（五）營造客語無障礙環境</text:span><text:span text:style-name="T4"/></text:p>
      <text:p text:style-name="P9"><text:span text:style-name="T9">為有效運用社會人力資源，型塑客語無障礙環境，於三民區公所、新客家文化園區文物館及美濃客家文物館等重要公共場所，設置「客語服務窗口」，提升客語使用率，115年計103名志工投入志願服務工作，115年1-6月累計服務達95,277人次</text:span><text:span text:style-name="T4">。</text:span></text:p>
      <text:p text:style-name="P9"/>
      <text:p text:style-name="P30" loext:marker-style-name="T14"><text:span text:style-name="T14">二、行銷客庄產業及觀光，提振地方經濟</text:span><text:span text:style-name="T14"/></text:p>
      <text:p text:style-name="P14"><text:span text:style-name="T10">（一）配合推動「重返客庄地方創生移居計畫」</text:span></text:p>
      <text:p text:style-name="P15" loext:marker-style-name="T10"><text:span text:style-name="T11">配合客家委員會「</text:span><text:span text:style-name="T10">重返客庄地方創生移居計畫」，本市計26案提出申請送客委會審查，其中7件(美濃6件、杉林1件)創意提案從209件申請案中脫穎而出，展現出客庄青年的熱情與實踐力，各計畫陸續舉辦多場藝文活動或於客庄開店營運。</text:span></text:p>
      <text:list text:style-name="WWNum3">
        <text:list-item>
          <text:p text:style-name="P18"><text:span text:style-name="T10">配合推動客家幣計畫</text:span></text:p>
        </text:list-item>
      </text:list>
      <text:p text:style-name="P16"><text:span text:style-name="T11">配合客家委員會「客家幣合作店家」招募政策，積極協助本市4個客家文化重點發展區具稅籍、行動裝置及網路訊號之店家參與，以提升客庄社區經濟消費動能，本市目前計81家店家參與。115年「客家幣2.0」擴大招募非客庄地區店家參與，發放對象除通過客語能力認證及中央表揚之客語家庭成員外，並新增高中以下學生參與客語課程及授課教師，強化客語推廣與客庄經濟效益。</text:span></text:p>
      <text:p text:style-name="P17"/>
      <text:p text:style-name="P31" loext:marker-style-name="T14"><text:span text:style-name="T14">三、推廣客家特色文化，促進文化傳承與發展</text:span><text:span text:style-name="T14"/></text:p>
      <text:p text:style-name="P14" loext:marker-style-name="T10"><text:span text:style-name="T10">（一）2026瀰濃永安庄伯公福廠入年駕文化影像記錄營</text:span><text:span text:style-name="T10"/></text:p>
      <text:p text:style-name="P15" loext:marker-style-name="T10"><text:span text:style-name="T10">115年2月12日至14日於美濃國小及美濃文創中心等地舉行，營隊以「實作導向」為核心，課程</text:span><text:span text:style-name="T3">安排</text:span><text:span text:style-name="T10">影像拍攝、剪輯及文化解說訓練，讓學員實際參與「布置福廠」、「請伯公」、「登席」等入年駕重要儀式，及擔任「小小解說員」，讓孩子成為文化傳承的重要種子，計22位國中小學童參加。</text:span></text:p>
      <text:p text:style-name="P14" loext:marker-style-name="T10"><text:span text:style-name="T10">（二）2026跈等伯公尋年味</text:span><text:span text:style-name="T10"/></text:p>
      <text:p text:style-name="P15" loext:marker-style-name="T10"><text:span text:style-name="T10">115年2月14日於美濃文創中心辦理，結合瀰濃永安庄伯公福廠入年駕祭典，包含客家八音、摺門前紙、版畫拓印、福廠模</text:span><text:soft-page-break/><text:span text:style-name="T10">型DIY、藝文表演、雜耍、結合伯公信仰的遊戲等，約1,000人次參與。</text:span><text:span text:style-name="T10"/></text:p>
      <text:p text:style-name="P14" loext:marker-style-name="T10"><text:span text:style-name="T10">（三）六堆日紀念活動</text:span><text:span text:style-name="T10"/></text:p>
      <text:p text:style-name="P19" loext:marker-style-name="T10"><text:span text:style-name="T10">為紀念六堆先民保鄉衛土的忠義精神，客委會攜手美濃、杉林及甲仙區公所，115年6月4日於美濃客家文物館舉辦「115年六堆日紀念活動－六堆風雲：右堆尋蹤」大地闖關活動。將深厚的右堆文史轉化為互動遊戲，透過文化探索與團隊合作，認識六堆歷史和家鄉文化，共計9所國小學童、家長及社區民眾，約300人次參與。</text:span><text:span text:style-name="T10"/></text:p>
      <text:p text:style-name="P20"><text:span text:style-name="T9">（四）舉辦「客家新春祈福」祭儀</text:span></text:p>
      <text:p text:style-name="P19"><text:span text:style-name="T9">115年2月25日於新客家文化園區文物館辦理「客家祈福」祭儀活動，吸引約600位客家鄉親及火焰蟲非營利幼兒園小朋友熱情參與。活動依循傳統客家「三獻禮」進行祭拜儀式，並全程以客語誦讀祭文，展現客家文化傳承精神；現場同步由美濃客家八音團演奏應景樂曲，增添儀式莊嚴氛圍。</text:span></text:p>
      <text:p text:style-name="P20"><text:span text:style-name="T9">（五）</text:span><text:span text:style-name="T7">扶植與獎助</text:span><text:span text:style-name="T9">財團法人高雄市客家文化事務基金會</text:span></text:p>
      <text:p text:style-name="P21"><text:span text:style-name="T9">補助本府主管之財團法人高雄市客家文化事務基金會辦理「2026高雄市客家學苑」系列課程活動、「2026客家悅讀節」系列活動、「高雄市客家兒童合唱團」、「黃埔客站營運系列活動」等多元藝文活動，透過公私協力擴大推展客家語言文化。</text:span></text:p>
      <text:p text:style-name="P20"><text:span text:style-name="T4">（六）輔導社團發展，協力推廣客家文化</text:span></text:p>
      <text:p text:style-name="P19"><text:span text:style-name="T4">115年計輔導本市客家社團44團次，開辦客家歌謠培訓課程、安宜客家溫馨傳情客家音樂與美食活動、第十九屆阿公店溪文學獎、2026年老嫩大細共下來寮親子童樂會、115年傳統客家美食推廣活動等，公私齊力發揚優美的客家語言文化、振興客家傳統民俗。<text:tab/></text:span></text:p>
      <text:p text:style-name="P20"><text:span text:style-name="T4">（七）善用多元媒體，強化客家行銷效益</text:span></text:p>
      <text:p text:style-name="P19" loext:marker-style-name="T4"><text:span text:style-name="T4">為推廣客家語言文化，讓其他族群認識貼近客家，每週一下午16:00-17:00於高雄廣播電臺FM94.3播出「最佳時客」現場直播節目（每週六下午同時段重播），115年1月至6月計專訪30人，分享客家文化習俗、音樂、藝文、產業、客庄人事物等主題，深受市民朋友好評。</text:span><text:span text:style-name="T4"/></text:p>
      <text:p text:style-name="P19"/>
      <text:p text:style-name="P32" loext:marker-style-name="T14"><text:span text:style-name="T14">四、活絡客家文化館舍</text:span><text:span text:style-name="T14"/></text:p>
      <text:p text:style-name="P20" loext:marker-style-name="T4"><text:span text:style-name="T4">（一）型塑「美濃文創中心」原創產業環境</text:span><text:span text:style-name="T4"/></text:p>
      <text:p text:style-name="P19" loext:marker-style-name="T4"><text:span text:style-name="T4">鼓勵公私團體利用美濃文創中心「開庄廣場」舉辦各項藝文活動，有效發揮資源共享場地多元使用功能，藉由各項多元活動，建構美濃文創中心成為美濃地區的文化據點及核心。115年2月14日舉辦「2026跈等伯公尋年味」。</text:span><text:span text:style-name="T4"/></text:p>
      <text:p text:style-name="P20" loext:marker-style-name="T4"><text:span text:style-name="T4">（二）強化「新客家文化園區」營運績效</text:span><text:span text:style-name="T4"/></text:p>
      <text:p text:style-name="P22" loext:marker-style-name="T4"><text:span text:style-name="T4">1.</text:span><text:span text:style-name="T9">新客家文化園區為南部首座都會型客家文化園區，主體建築除客家文物館外，圓樓餐廳及2棟展售中心出租民間廠商經營管理，引進民間資源及多元創新的經營理念，搭配客家特</text:span><text:soft-page-break/><text:span text:style-name="T9">色建築、美食，帶動觀光產業，繁榮地方經濟，115年1-6月入園遊客約92,252人次</text:span><text:span text:style-name="T4">。</text:span></text:p>
      <text:p text:style-name="P22" loext:marker-style-name="T4"><text:span text:style-name="T4">2.圓樓餐廳及2棟展售中心112年4月1日起由宏樺國際商務企業有限公司承租，以複合式經營理念打造特色美食餐廳、咖啡輕食館及室內高爾夫球體驗場，為消費者帶來美食與休閒兼具的客家饗宴。</text:span><text:span text:style-name="T4"/></text:p>
      <text:p text:style-name="P22" loext:marker-style-name="T4"><text:span text:style-name="T4">3.與高雄市微風志業協會合作，每週六於園區戶外廣場辦理「微風市集」，推廣在地小農自產自銷的農產品及加工品，讓消費者與生產小農面對面接觸，直接瞭解農業生產或加工過程，採買安全健康的食品，有效活絡園區。</text:span><text:span text:style-name="T4"/></text:p>
      <text:p text:style-name="P22"><text:bookmark-start text:name="_Hlk171264687"/><text:span text:style-name="T9">4.新客家文化園區文物館地下室藝文走廊115年1-6月辦理「高雄市國際美術交流協會會員聯展」展覽，計約43,452人次參觀。</text:span></text:p>
      <text:p text:style-name="P22"><text:span text:style-name="T9">5.新客家文化園區文物館4月27日辦理志工在職訓練課程，邀請李彥頣建築師講授「盤花公園導覽解說」，共計40人參加。</text:span><text:bookmark-end text:name="_Hlk171264687"/></text:p>
      <text:p text:style-name="P23" loext:marker-style-name="T4"><text:span text:style-name="T4">（三）強化「美濃客家文物館」營運績效</text:span><text:span text:style-name="T4"/></text:p>
      <text:p text:style-name="P24" loext:marker-style-name="T4"><text:span text:style-name="T4">1.因113年凱米颱風損害館舍設施，為</text:span><text:span text:style-name="T2">健全美濃客家文物館軟硬體設施，增進適應極端氣候之韌性，並提升型塑客家地方館舍特色及品質之效益，114年以</text:span><text:span text:style-name="T4">「高雄市美濃區美濃客家文物館修復規劃設計暨工程施作案」進行修繕，於114年12月底竣工後正式恢復開館。配合節日辦理</text:span><text:span text:style-name="T3">「38婦女節Women一起入館活動」、「水的美濃・野蓮療癒之旅」永續生活市集、「兒童文物館童樂會」、「『阿姆節』寵愛媽咪活動」等系列活動</text:span><text:span text:style-name="T4">。</text:span></text:p>
      <text:p text:style-name="P24" loext:marker-style-name="T4"><text:span text:style-name="T4">2.強化館舍聯營：115年1月至6月間與高雄野鳥學會及高雄餐旅大學合作辦理溼地復育、食農體驗及環境教育等沉浸式體驗輕旅活動，深受大眾歡迎</text:span><text:span text:style-name="T3">。</text:span></text:p>
      <text:p text:style-name="P23" loext:marker-style-name="T4"><text:span text:style-name="T4">（四）「牛埔庄生活文化館」活化再利用</text:span><text:span text:style-name="T4"/></text:p>
      <text:p text:style-name="P24" loext:marker-style-name="T4"><text:span text:style-name="T4">1.與國有財產署合作，將閒置的「美濃福安菸葉輔導站」整建為客家藝文、音樂及產業交流中心，定名「牛埔庄生活文化館」，出租「帕蒂斯夢想烘焙屋」進駐營運，並配合市府太陽能屋頂計畫，招商建置發展綠能。</text:span><text:span text:style-name="T4"/></text:p>
      <text:p text:style-name="P24" loext:marker-style-name="T17"><text:span text:style-name="T4">2.除提供餐飲服務，115年1月至6月辦理藍染小夜燈課程計1場、17人參加</text:span><text:bookmark-start text:name="_Hlk171355492"/><text:span text:style-name="T4">。</text:span><text:bookmark-end text:name="_Hlk171355492"/><text:span text:style-name="T17"/></text:p>
      <text:p text:style-name="P27" loext:marker-style-name="T13"/>
      <text:p text:style-name="P33" loext:marker-style-name="T14"><text:span text:style-name="T14">五、營造優質客家文化生活環境</text:span><text:span text:style-name="T14"/></text:p>
      <text:p text:style-name="P23"><text:span text:style-name="T4">（</text:span><text:span text:style-name="T6">一</text:span><text:span text:style-name="T4">）爭取中央補助辦理客庄創生環境營造計畫</text:span></text:p>
      <text:p text:style-name="P25" loext:marker-style-name="T4"><text:span text:style-name="T9">積極爭取中央客家委員會「客庄創生環境營造計畫」補助款，挹注本市建設經費，保存、修復本市客家文史資產，營造本市優質客家文化環境風貌</text:span><text:span text:style-name="T4">。</text:span></text:p>
      <text:p text:style-name="P23" loext:marker-style-name="T4"><text:span text:style-name="T4">（二）成立鳳山黃埔客站</text:span><text:span text:style-name="T4"/></text:p>
      <text:p text:style-name="P25"><text:soft-page-break/><text:span text:style-name="T9">選定黃埔新村126號設置鳳山文創中心，命名「黃埔客站」，因黃埔新村登錄為文化景觀資產，依「文化資產保存法」及「史蹟文化景觀建築管理土地使用消防安全處理辦法」規定辦理因應計畫工程，於115年2月完工，4月啟用，由客委會與財團法人高雄市客家文化事務基金會共同進駐營運與維護。5-6月辦理活動包含:「客庄好食農」親子食農教育活動、「黃埔客站的建築故事」講座、「來黃埔客站坐尞」樹德家商高中部師生參訪、科普遊美濃客庄之等高線立體模型製作、到黃埔客站「吃」一本書-《</text:span><text:span text:style-name="T19">𠊎</text:span><text:span text:style-name="T9">屋下个番檨樹》等</text:span><text:span text:style-name="T4">。</text:span></text:p>
      <text:p text:style-name="P10"><text:bookmark-start text:name="_Hlk186905232"/><text:span text:style-name="T4">（</text:span><text:span text:style-name="T6">三</text:span><text:span text:style-name="T4">）辦理「高雄市新客家文化園區文化發電機」規劃設計</text:span><text:bookmark-end text:name="_Hlk186905232"/></text:p>
      <text:p text:style-name="P9"><text:span text:style-name="T4">配合中央客家委員會「文化發電機」政策主軸及本市「淨零政策」，透過空間美學、低碳建築手法與軟硬體的更新，翻轉新客家文化園區成為符合現代機能的圖書及展示空間。113年6月獲中央客家委員會同意補助344萬4,000元，本府自籌65萬6,000元，合計410萬元辦理規劃設計，於114年6月決標，</text:span><text:span text:style-name="T9">115年6月底完成規劃設計</text:span><text:span text:style-name="T4">。</text:span></text:p>
      <text:p text:style-name="P11"><text:span text:style-name="T9">（</text:span><text:span text:style-name="T7">四</text:span><text:span text:style-name="T9">）辦理「高雄市新客家文化園區性別友善廁所規劃設計暨工程施作案」</text:span></text:p>
      <text:p text:style-name="P9"><text:span text:style-name="T8">為反映本府</text:span><text:span text:style-name="T9">客家事務委員會</text:span><text:span text:style-name="T8">對性別平等和多元性別身份重視，同時體現客家文化尊重和包容精神，</text:span><text:span text:style-name="T9">客家事務委員會</text:span><text:span text:style-name="T8">研提「高雄市新客家文化園區性別友善廁所規劃設計暨工程施作案」，總經費966萬元整，獲客家委員會補助811萬4,400元，業於114年11月完成規劃設計，預計115年12月完工。</text:span></text:p>
      <text:p text:style-name="P8"><text:span text:style-name="T4">（五）辦理「高雄市杉林區文化發電機規劃設計案」</text:span></text:p>
      <text:p text:style-name="P9" loext:marker-style-name="T5"><text:span text:style-name="T3">為強化建構客庄文化傳承與樂齡學習的永續發展環境，新建造圖書館杉林分館，以導入智慧化服務與複合式空間經營，發展多元文化與資訊服務，未來將成為杉林區域生活、學習與社區交流的平台，提升在地生活品質，並形塑具右堆杉林代表性的藝文新地標與文化發電機。總經費650萬元，獲中央客委會補助546萬元，115年5月完成規劃設計。</text:span><text:span text:style-name="T5"/></text:p>
      <text:p text:style-name="P11" loext:marker-style-name="T20"><text:span text:style-name="T4">（六）</text:span><text:span text:style-name="T9">辦理「高雄市新客家文化園區演藝廳及圓樓餐廳空間改造先期評估規劃案」</text:span></text:p>
      <text:p text:style-name="P9" loext:marker-style-name="T4"><text:span text:style-name="T8">新客家文化園區為高雄市客家文化推廣重要文教場域，希冀透過演藝廳及圓樓餐廳空間重新改造先期評估，延續建物的空間記憶，重塑多元的公共生活場域，促進園區空間使用效能及觀光效益。總經費200萬元，獲中央客委會補助168萬元，預計115年12月完成</text:span><text:span text:style-name="T4">。</text:span></text:p>
      <text:p text:style-name="P12" loext:marker-style-name="T3"><text:span text:style-name="T9">（七）鍾理和紀念館客家文學藝術園區改造規劃設計暨工程施作案</text:span><text:span text:style-name="T9"/></text:p>
      <text:p text:style-name="P13" loext:marker-style-name="T4"><text:span text:style-name="T9">做為臺灣首座平民文學家紀念館，因地處偏遠缺少美濃串聯性，且館舍老舊亟需修繕，期透過本計畫融入客家意象，與周邊觀光景點串聯，吸引大眾前往並駐足欣賞文學。總經費2,000萬元，獲中央客委會補助1,680萬元，本府自籌320萬元，於114</text:span><text:soft-page-break/><text:span text:style-name="T9">年8月底完成規劃設計，114年11月12日開工，工期240個日曆天，預定115年7月完工</text:span><text:span text:style-name="T4">。</text:span></text:p>
      <text:p text:style-name="P12" loext:marker-style-name="T3"><text:span text:style-name="T9">（八）</text:span><text:span text:style-name="T3">115年度高雄市三民區新客家文化園區外苑綠色基盤改造案</text:span></text:p>
      <text:p text:style-name="P9" loext:marker-style-name="T4"><text:span text:style-name="T3">新客家文化園區經過15年</text:span><text:span text:style-name="T8">的高頻使用，園區部分步道、景觀已出現老化與損壞情形。本改造案以「低碳淨零、漫步花香」</text:span><text:span text:style-name="T3">，融入淨零設計手法，並強化客家香花意象營造，實現環境與自然的和諧結合。</text:span><text:span text:style-name="T9">總經費1,000萬元，獲內政部國土署補助800萬元，本府自籌200萬元，預定於115年9月完成規劃設計、116年7月工程竣工</text:span><text:span text:style-name="T4">。</text:span></text:p>
      <text:p text:style-name="P26" loext:marker-style-name="T20"><text:span text:style-name="T4">（九）</text:span><text:span text:style-name="T9">高雄市新客家文化園區生態景觀整建改善施作案</text:span></text:p>
      <text:p text:style-name="P25" loext:marker-style-name="T4"><text:span text:style-name="T8">透過社區民眾參與，以綠美化、無障礙、尊重自然為原則，114年獲內政部國土管理署補助380萬元，本府自籌120萬元，總經費500萬元，針對新客家文化園區生態池及涼亭廣場生態景觀進行改善，本案於115年5月完工及驗收。</text:span><text:span text:style-name="T9"/></text:p>
      <text:p text:style-name="P28" loext:marker-style-name="T1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ExtB" svg:font-family="新細明體-ExtB" style:font-family-generic="roman" style:font-pitch="variable"/>
    <style:font-face style:name="新細明體-ExtB1" svg:font-family="新細明體-ExtB" style:font-family-generic="system"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fo:hyphenate="tru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Standard_20__28_WW_29_" style:display-name="Standard (WW)" style:family="paragraph">
      <style:paragraph-properties fo:margin-top="0cm" fo:margin-bottom="0cm" style:contextual-spacing="false" fo:text-align="start" style:justify-single-word="false" fo:orphans="2" fo:widows="2" style:writing-mode="lr-tb"/>
    </style:style>
    <style:style style:name="Text_20_body_20__28_WW_29_" style:display-name="Text body (WW)" style:family="paragraph">
      <style:paragraph-properties fo:margin-top="0cm" fo:margin-bottom="0cm" style:contextual-spacing="false" fo:text-align="start" style:justify-single-word="false" fo:orphans="2" fo:widows="2" fo:hyphenation-ladder-count="no-limit" style:writing-mode="lr-tb"/>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annotation_20_text" style:display-name="annotation text" style:family="paragraph" style:parent-style-name="Standard_20__28_WW_29_">
      <style:paragraph-properties fo:orphans="0" fo:widows="0"/>
      <style:text-properties fo:font-size="16pt" style:letter-kerning="true" style:font-name-asian="標楷體1" style:font-family-asian="標楷體" style:font-family-generic-asian="system" style:font-pitch-asian="variable" style:font-size-asian="16pt" style:font-size-complex="16pt"/>
    </style:style>
    <style:style style:name="標_28_一_29_" style:display-name="標(一)" style:family="paragraph" style:parent-style-name="Text_20_body_20__28_WW_29_">
      <style:paragraph-properties fo:line-height="0.635cm" fo:orphans="0" fo:widows="0"/>
      <style:text-properties style:font-name="標楷體" fo:font-family="標楷體"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size-complex="10pt"/>
    </style:style>
    <style:style style:name="Header_20_and_20_Footer" style:display-name="Header and Footer" style:family="paragraph" style:parent-style-name="Standard_20__28_WW_29_"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_20__28_WW_29_"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Text_20_body_20__28_WW_29_"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Indent_20_2" style:display-name="Body Text Indent 2" style:family="paragraph" style:parent-style-name="Text_20_body_20__28_WW_29_">
      <style:paragraph-properties fo:margin-left="0.847cm" fo:margin-top="0cm" fo:margin-bottom="0.212cm" style:contextual-spacing="false" fo:line-height="200%"/>
    </style:style>
    <style:style style:name="標1" style:family="paragraph" style:parent-style-name="Text_20_body_20__28_WW_29_">
      <style:paragraph-properties fo:margin-left="1.48cm" fo:line-height="0.635cm" fo:text-align="justify" style:justify-single-word="false" fo:orphans="0" fo:widows="0" fo:text-indent="-0.49cm" style:auto-text-indent="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0pt"/>
    </style:style>
    <style:style style:name="List_20_Paragraph" style:display-name="List Paragraph" style:family="paragraph" style:parent-style-name="Text_20_body_20__28_WW_29_">
      <style:paragraph-properties fo:margin-left="0.847cm" fo:orphans="0" fo:widows="0"/>
      <style:text-properties style:font-name="Calibri" fo:font-family="Calibri" style:font-family-generic="roman" style:font-pitch="variable" style:letter-kerning="true" style:font-size-complex="11pt"/>
    </style:style>
    <style:style style:name="Balloon_20_Text" style:display-name="Balloon Text" style:family="paragraph" style:parent-style-name="Text_20_body_20__28_WW_29_">
      <style:text-properties style:font-name="Cambria" fo:font-family="Cambria" style:font-family-generic="roman" style:font-pitch="variable" fo:font-size="9pt" style:font-size-asian="9pt" style:font-size-complex="9pt"/>
    </style:style>
    <style:style style:name="主旨" style:family="paragraph" style:parent-style-name="Text_20_body_20__28_WW_29_">
      <style:paragraph-properties fo:margin-left="1cm" fo:orphans="0" fo:widows="0" fo:text-indent="-1cm" style:auto-text-indent="false" style:snap-to-layout-grid="false"/>
      <style:text-properties fo:font-size="16pt" style:letter-kerning="true" style:font-name-asian="標楷體1" style:font-family-asian="標楷體" style:font-family-generic-asian="system" style:font-pitch-asian="variable" style:font-size-asian="16pt" style:font-size-complex="10pt"/>
    </style:style>
    <style:style style:name="_28_1_29_內文" style:display-name="(1)內文" style:family="paragraph" style:parent-style-name="Text_20_body_20__28_WW_29_">
      <style:paragraph-properties fo:margin-left="3.683cm" fo:text-align="justify" style:justify-single-word="false" fo:orphans="0" fo:widows="0" fo:text-indent="1.15cm" style:auto-text-indent="fals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28_1_29_0標題" style:display-name="(1)0標題" style:family="paragraph" style:parent-style-name="Text_20_body_20__28_WW_29_">
      <style:paragraph-properties fo:margin-left="3.701cm" fo:text-align="justify" style:justify-single-word="false" fo:orphans="0" fo:widows="0" fo:text-indent="-0.847cm" style:auto-text-indent="fals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一" style:display-name="001-一" style:family="paragraph" style:parent-style-name="Text_20_body_20__28_WW_29_">
      <style:paragraph-properties fo:margin-left="0.529cm" fo:margin-right="0.088cm" fo:line-height="0.564cm" fo:text-align="justify" style:justify-single-word="false" fo:orphans="0" fo:widows="0" fo:text-indent="-0.353cm" style:auto-text-indent="false" style:snap-to-layout-grid="false"/>
      <style:text-properties style:font-name="標楷體" fo:font-family="標楷體" style:font-family-generic="roman" style:font-pitch="variable" style:letter-kerning="true" style:font-name-asian="標楷體1" style:font-family-asian="標楷體" style:font-family-generic-asian="system" style:font-pitch-asian="variable"/>
    </style:style>
    <style:style style:name="Normal_20__28_Web_29_" style:display-name="Normal (Web)" style:family="paragraph" style:parent-style-name="Text_20_body_20__28_WW_29_">
      <style:paragraph-properties fo:margin-top="0.176cm" fo:margin-bottom="0.25cm" style:contextual-spacing="false" fo:line-height="120%"/>
      <style:text-properties style:font-name="新細明體" fo:font-family="新細明體" style:font-family-generic="roman" style:font-pitch="variable" style:font-name-complex="新細明體1" style:font-family-complex="新細明體" style:font-family-generic-complex="system" style:font-pitch-complex="variable"/>
    </style:style>
    <style:style style:name="_30_1.內文" style:display-name="01.內文" style:family="paragraph" style:parent-style-name="Text_20_body_20__28_WW_29_">
      <style:paragraph-properties fo:margin-left="2.963cm" fo:text-align="justify" style:justify-single-word="false" fo:orphans="0" fo:widows="0" fo:text-indent="1.129cm" style:auto-text-indent="fals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Default"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標楷體" fo:font-family="標楷體" style:font-family-generic="roman" style:font-pitch="variable" fo:font-size="12pt"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40_大大標" style:display-name="@大大標" style:family="paragraph" style:parent-style-name="Text_20_body_20__28_WW_29_">
      <style:paragraph-properties fo:text-align="center" style:justify-single-word="false" fo:orphans="0" fo:widows="0" style:vertical-align="baseline"/>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表格內文1" style:family="paragraph">
      <style:paragraph-properties fo:margin-top="0cm" fo:margin-bottom="0cm" style:contextual-spacing="false" fo:text-align="start" style:justify-single-word="false" fo:orphans="2" fo:widows="2" style:writing-mode="lr-tb"/>
    </style:style>
    <style:style style:name="表格內文2" style:family="paragraph">
      <style:paragraph-properties fo:margin-top="0cm" fo:margin-bottom="0cm" style:contextual-spacing="false" fo:text-align="start" style:justify-single-word="false" fo:orphans="2" fo:widows="2" style:writing-mode="lr-tb"/>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style style:name="頁尾_20_字元" style:display-name="頁尾 字元" style:family="text" style:parent-style-name="Default_20_Paragraph_20_Font_20__28_WW_29_"/>
    <style:style style:name="page_20_number" style:display-name="page number" style:family="text" style:parent-style-name="Default_20_Paragraph_20_Font_20__28_WW_29_"/>
    <style:style style:name="標1_20_字元" style:display-name="標1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language-complex="ar" style:country-complex="SA"/>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註解方塊文字_20_字元" style:display-name="註解方塊文字 字元" style:family="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st1" style:family="text"/>
    <style:style style:name="_28_1_29_內文_20_字元" style:display-name="(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註解文字_20_字元" style:display-name="註解文字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本文縮排_20_2_20_字元" style:display-name="本文縮排 2 字元" style:family="text">
      <style:text-properties fo:font-size="12pt" style:font-size-asian="12pt" style:font-size-complex="12pt"/>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P)" style:font-family-complex="?????(P)" style:font-family-generic-complex="system" style:font-pitch-complex="variable"/>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Arial" style:font-style-name="Regular" style:font-family-generic="swiss" style:font-pitch="variable"/>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Arial" style:font-style-name="Regular" style:font-family-generic="swiss"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Arial" style:font-style-name="Regular" style:font-family-generic="swiss"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Arial" style:font-style-name="Regular" style:font-family-generic="swiss" style:font-pitch="variable"/>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Arial" style:font-style-name="Regular" style:font-family-generic="swiss"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Arial" style:font-style-name="Regular" style:font-family-generic="swiss"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Arial" style:font-style-name="Regular" style:font-family-generic="swiss" style:font-pitch="variable"/>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Arial" style:font-style-name="Regular" style:font-family-generic="swiss"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Arial" style:font-style-name="Regular" style:font-family-generic="swiss"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Regular" style:font-pitch="variable" style:font-charset="x-symbol"/>
      </text:list-level-style-bullet>
      <text:list-level-style-bullet text:level="2" text:style-name="ListLabel_20_11"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Regular" style:font-pitch="variable" style:font-charset="x-symbol"/>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text:start-value="2">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23" style:layout-grid-base-height="1.058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405</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貳拾柒、客家事務</dc:title>
    <meta:initial-creator>user</meta:initial-creator>
    <dc:creator>芳如 林</dc:creator>
    <meta:editing-cycles>4</meta:editing-cycles>
    <meta:print-date>2023-08-10T02:39:00</meta:print-date>
    <meta:creation-date>2026-07-06T00:04:00</meta:creation-date>
    <dc:date>2026-07-09T14:59:00</dc:date>
    <meta:editing-duration>PT2M</meta:editing-duration>
    <meta:generator>LibreOffice/7.6.5.2$Windows_x86 LibreOffice_project/38d5f62f85355c192ef5f1dd47c5c0c0c6d6598b</meta:generator>
    <meta:document-statistic meta:table-count="0" meta:image-count="0" meta:object-count="0" meta:page-count="6" meta:paragraph-count="79" meta:word-count="4721" meta:character-count="5047" meta:non-whitespace-character-count="5044"/>
    <meta:user-defined meta:name="AppVersion">16.0000</meta:user-defined>
    <meta:template xlink:type="simple" xlink:actuate="onRequest" xlink:title="Normal" xlink:href=""/>
  </office:meta>
</office:document-meta>
</file>