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71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6" style:family="table-row">
      <style:table-row-properties style:min-row-height="0.64cm" fo:keep-together="always"/>
    </style:style>
    <style:style style:name="表格1.17" style:family="table-row">
      <style:table-row-properties style:min-row-height="0.725cm" fo:keep-together="always"/>
    </style:style>
    <style:style style:name="表格1.18" style:family="table-row">
      <style:table-row-properties style:min-row-height="0.734cm" fo:keep-together="always"/>
    </style:style>
    <style:style style:name="表格1.19" style:family="table-row">
      <style:table-row-properties style:min-row-height="0.647cm" fo:keep-together="always"/>
    </style:style>
    <style:style style:name="表格2" style:family="table">
      <style:table-properties style:width="16.108cm" fo:margin-left="0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4cm"/>
    </style:style>
    <style:style style:name="表格2.C" style:family="table-column">
      <style:table-column-properties style:column-width="1.274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2cm"/>
    </style:style>
    <style:style style:name="表格2.F" style:family="table-column">
      <style:table-column-properties style:column-width="0.635cm"/>
    </style:style>
    <style:style style:name="表格2.G" style:family="table-column">
      <style:table-column-properties style:column-width="0.637cm"/>
    </style:style>
    <style:style style:name="表格2.H" style:family="table-column">
      <style:table-column-properties style:column-width="1.268cm"/>
    </style:style>
    <style:style style:name="表格2.I" style:family="table-column">
      <style:table-column-properties style:column-width="1.695cm"/>
    </style:style>
    <style:style style:name="表格2.J" style:family="table-column">
      <style:table-column-properties style:column-width="1.058cm"/>
    </style:style>
    <style:style style:name="表格2.K" style:family="table-column">
      <style:table-column-properties style:column-width="0.081cm"/>
    </style:style>
    <style:style style:name="表格2.L" style:family="table-column">
      <style:table-column-properties style:column-width="1.401cm"/>
    </style:style>
    <style:style style:name="表格2.M" style:family="table-column">
      <style:table-column-properties style:column-width="0.106cm"/>
    </style:style>
    <style:style style:name="表格2.N" style:family="table-column">
      <style:table-column-properties style:column-width="1.483cm"/>
    </style:style>
    <style:style style:name="表格2.O" style:family="table-column">
      <style:table-column-properties style:column-width="1.586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683cm" fo:keep-together="always"/>
    </style:style>
    <style:style style:name="表格2.4" style:family="table-row">
      <style:table-row-properties style:min-row-height="0.4cm" fo:keep-together="always"/>
    </style:style>
    <style:style style:name="表格2.5" style:family="table-row">
      <style:table-row-properties style:min-row-height="0.651cm" fo:keep-together="always"/>
    </style:style>
    <style:style style:name="表格2.7" style:family="table-row">
      <style:table-row-properties style:min-row-height="2.619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378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3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4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5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6" style:family="paragraph" style:parent-style-name="Standard">
      <style:paragraph-properties fo:line-height="0.529cm" fo:text-align="end" style:justify-single-word="false" style:vertical-align="middle"/>
    </style:style>
    <style:style style:name="P17" style:family="paragraph" style:parent-style-name="Standard">
      <style:paragraph-properties fo:line-height="0.529cm" fo:text-align="justify" style:justify-single-word="false" style:vertical-align="middle"/>
    </style:style>
    <style:style style:name="P18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5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</style:style>
    <style:style style:name="P27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8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P34" style:family="paragraph" style:parent-style-name="Standard">
      <style:paragraph-properties fo:line-height="0.459cm" fo:text-align="justify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1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2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3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6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7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7" loext:marker-style-name="T11"><text:span text:style-name="T3">登記申請書 <text:s text:c="5"/>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7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7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5"><text:span text:style-name="T15">承租耕地全部編定或變更為非耕地使用(1)</text:span><text:span text:style-name="T15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2"><text:span text:style-name="T12">高雄市耕地租約登記自治條例第7條第5款、第8條第5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7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7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7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6</text:span><text:span text:style-name="T12">法院提存補償費證明文件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7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7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4" loext:marker-style-name="T1"><text:span text:style-name="T1">2</text:span><text:span text:style-name="T12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7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8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7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7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4</text:span><text:span text:style-name="T12">土地使用分區證明書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">9</text:span><text:span text:style-name="T12">單獨申請理由書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5</text:span><text:span text:style-name="T15">終止租約通知書及其送達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7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28" loext:marker-style-name="T12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9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14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5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3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6" loext:marker-style-name="T6"><text:span text:style-name="T6">面積</text:span><text:span text:style-name="T6"/></text:p>
            <text:p text:style-name="P25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6" loext:marker-style-name="T6"><text:span text:style-name="T6">承租面積</text:span><text:span text:style-name="T6"/></text:p>
            <text:p text:style-name="P26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5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5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5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5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6" loext:marker-style-name="T1"><text:span text:style-name="T1">段</text:span><text:span text:style-name="T1"/></text:p>
          </table:table-cell>
          <table:table-cell table:style-name="表格2.A1" office:value-type="string">
            <text:p text:style-name="P26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6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6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6" loext:marker-style-name="T6"><text:span text:style-name="T6">實物</text:span><text:span text:style-name="T6"/></text:p>
            <text:p text:style-name="P26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6" loext:marker-style-name="T1"><text:span text:style-name="T1">原</text:span><text:span text:style-name="T1"/></text:p>
            <text:p text:style-name="P8" loext:marker-style-name="T1"/>
            <text:p text:style-name="P26" loext:marker-style-name="T1"><text:span text:style-name="T1">載</text:span><text:span text:style-name="T1"/></text:p>
          </table:table-cell>
          <table:table-cell table:style-name="表格2.A1" office:value-type="string">
            <text:p text:style-name="P26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6" loext:marker-style-name="T14"><text:span text:style-name="T14">55</text:span><text:span text:style-name="T14"/></text:p>
          </table:table-cell>
          <table:covered-table-cell/>
          <table:table-cell table:style-name="表格2.A1" office:value-type="string">
            <text:p text:style-name="P25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5" loext:marker-style-name="T15"><text:span text:style-name="T15">0.1335</text:span><text:span text:style-name="T15"/></text:p>
          </table:table-cell>
          <table:table-cell table:style-name="表格2.A1" office:value-type="string">
            <text:p text:style-name="P25" loext:marker-style-name="T14"><text:span text:style-name="T15">0.1335</text:span><text:span text:style-name="T23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25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5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6" loext:marker-style-name="T1"><text:span text:style-name="T1">變</text:span><text:span text:style-name="T1"/></text:p>
            <text:p text:style-name="P8" loext:marker-style-name="T1"/>
            <text:p text:style-name="P26" loext:marker-style-name="T1"><text:span text:style-name="T1">更</text:span><text:span text:style-name="T1"/></text:p>
          </table:table-cell>
          <table:table-cell table:style-name="表格2.A1" office:value-type="string">
            <text:p text:style-name="P26" loext:marker-style-name="T12"><text:span text:style-name="T12">無</text:span><text:span text:style-name="T12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2" loext:marker-style-name="T2"/>
          </table:table-cell>
          <table:covered-table-cell/>
          <table:table-cell table:style-name="表格2.A1" office:value-type="string">
            <text:p text:style-name="P12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1" loext:marker-style-name="T21"/>
          </table:table-cell>
          <table:covered-table-cell/>
          <table:covered-table-cell/>
          <table:table-cell table:style-name="表格2.E7" table:number-columns-spanned="4" office:value-type="string">
            <text:p text:style-name="P17" loext:marker-style-name="T1"><text:span text:style-name="T1">主辦人員</text:span><text:span text:style-name="T1"/></text:p>
            <text:p text:style-name="P18" loext:marker-style-name="T9"><text:span text:style-name="T9">主辦課長</text:span><text:span text:style-name="T9"/></text:p>
            <text:p text:style-name="P18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1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9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34" loext:marker-style-name="T6"><text:span text:style-name="T6">本申請書依式填寫一式二份。</text:span><text:span text:style-name="T6"/></text:p>
            <text:p text:style-name="P15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41:00</meta:creation-date>
    <dc:date>2026-06-17T05:41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9" meta:word-count="403" meta:character-count="451" meta:non-whitespace-character-count="431"/>
    <meta:user-defined meta:name="AppVersion">15.0000</meta:user-defined>
    <meta:template xlink:type="simple" xlink:actuate="onRequest" xlink:title="Normal.dotm" xlink:href=""/>
  </office:meta>
</office:document-meta>
</file>