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transparent"/>
    </style:style>
    <style:style style:name="ce3" style:family="table-cell" style:parent-style-name="Default" style:data-style-name="N0">
      <style:table-cell-properties style:vertical-align="automatic" fo:wrap-option="wrap" fo:background-color="transparent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49">
      <style:table-cell-properties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style:vertical-align="top" fo:wrap-option="wrap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50">
      <style:table-cell-properties fo:border="thin solid #000000" style:vertical-align="middle" fo:background-color="transparent"/>
    </style:style>
    <style:style style:name="ce17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_21315__20998__20301_" style:data-style-name="N51">
      <style:table-cell-properties style:vertical-align="automatic" fo:background-color="transparent"/>
    </style:style>
    <style:style style:name="ce20" style:family="table-cell" style:parent-style-name="Default" style:data-style-name="N51">
      <style:table-cell-properties style:vertical-align="top" fo:wrap-option="wrap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 fo:wrap-option="wrap"/>
    </style:style>
    <style:style style:name="ce27" style:family="table-cell" style:parent-style-name="Default" style:data-style-name="N0">
      <style:table-cell-properties style:vertical-align="automatic" fo:wrap-option="wrap"/>
    </style:style>
    <style:style style:name="ce28" style:family="table-cell" style:parent-style-name="Default" style:data-style-name="N3">
      <style:table-cell-properties fo:border="thin solid #000000" style:vertical-align="middle" fo:background-color="transparent"/>
    </style:style>
    <style:style style:name="ce29" style:family="table-cell" style:parent-style-name="_21315__20998__20301_" style:data-style-name="N52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30" style:family="table-cell" style:parent-style-name="Default" style:data-style-name="N52">
      <style:table-cell-properties fo:border="thin solid #000000" style:vertical-align="middle" style:repeat-content="false"/>
      <style:paragraph-properties fo:text-align="end" fo:margin-right="0cm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Default" style:data-style-name="N3">
      <style:table-cell-properties fo:border="thin solid #000000" style:vertical-align="middle" fo:wrap-option="wrap" fo:background-color="#CCFFFF"/>
      <style:text-properties fo:font-size="11pt" style:font-size-asian="11pt" style:font-size-complex="11pt" fo:font-weight="bold" style:font-weight-asian="bold" style:font-weight-complex="bold"/>
    </style:style>
    <style:style style:name="ce33" style:family="table-cell" style:parent-style-name="Default" style:data-style-name="N4">
      <style:table-cell-properties fo:border="thin solid #000000" style:vertical-align="middle" fo:background-color="#CCFFFF" style:repeat-content="false"/>
      <style:paragraph-properties fo:text-align="end" fo:margin-right="0cm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CC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14">
      <style:table-cell-properties style:vertical-align="automatic" fo:wrap-option="wrap"/>
    </style:style>
    <style:style style:name="ce3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_21315__20998__20301__32_2" style:data-style-name="N53">
      <style:table-cell-properties style:vertical-align="automatic" fo:background-color="transparent" style:repeat-content="false"/>
      <style:paragraph-properties fo:text-align="center"/>
    </style:style>
    <style:style style:name="ce43" style:family="table-cell" style:parent-style-name="_21315__20998__20301__32_2" style:data-style-name="N53">
      <style:table-cell-properties style:vertical-align="automatic" fo:background-color="transparent"/>
    </style:style>
    <style:style style:name="ce44" style:family="table-cell" style:parent-style-name="Default" style:data-style-name="N53"/>
    <style:style style:name="ce45" style:family="table-cell" style:parent-style-name="Default" style:data-style-name="N53">
      <style:table-cell-properties style:vertical-align="automatic" style:repeat-content="false"/>
      <style:paragraph-properties fo:text-align="end" fo:margin-right="0cm"/>
    </style:style>
    <style:style style:name="ce46" style:family="table-cell" style:parent-style-name="_21315__20998__20301__32_2" style:data-style-name="N53">
      <style:table-cell-properties style:vertical-align="automatic" fo:background-color="#DDD9C4"/>
    </style:style>
    <style:style style:name="ce47" style:family="table-cell" style:parent-style-name="_21315__20998__20301__32_2" style:data-style-name="N53">
      <style:table-cell-properties style:vertical-align="middle" fo:background-color="transparent"/>
    </style:style>
    <style:style style:name="ce48" style:family="table-cell" style:parent-style-name="_21315__20998__20301__32_2" style:data-style-name="N53">
      <style:table-cell-properties style:vertical-align="automatic" fo:background-color="transparent" style:repeat-content="false"/>
      <style:paragraph-properties fo:text-align="center"/>
    </style:style>
    <style:style style:name="ce49" style:family="table-cell" style:parent-style-name="_21315__20998__20301__32_2" style:data-style-name="N53">
      <style:table-cell-properties style:vertical-align="middle" fo:wrap-option="wrap" fo:background-color="transparent" style:repeat-content="false"/>
      <style:paragraph-properties fo:text-align="center"/>
    </style:style>
    <style:style style:name="ce50" style:family="table-cell" style:parent-style-name="_21315__20998__20301__32_2" style:data-style-name="N53">
      <style:table-cell-properties style:vertical-align="middle" fo:background-color="transparent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1.878541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4.02166666666667cm"/>
    </style:style>
    <style:style style:name="co13" style:family="table-column">
      <style:table-column-properties fo:break-before="auto" style:column-width="3.43958333333333cm"/>
    </style:style>
    <style:style style:name="co14" style:family="table-column">
      <style:table-column-properties fo:break-before="auto" style:column-width="0.079375cm"/>
    </style:style>
    <style:style style:name="co15" style:family="table-column">
      <style:table-column-properties fo:break-before="auto" style:column-width="3.33375cm"/>
    </style:style>
    <style:style style:name="co16" style:family="table-column">
      <style:table-column-properties fo:break-before="auto" style:column-width="0.132291666666667cm"/>
    </style:style>
    <style:style style:name="co17" style:family="table-column">
      <style:table-column-properties fo:break-before="auto" style:column-width="1.11125cm"/>
    </style:style>
    <style:style style:name="co18" style:family="table-column">
      <style:table-column-properties fo:break-before="auto" style:column-width="2.51354166666667cm"/>
    </style:style>
    <style:style style:name="co19" style:family="table-column">
      <style:table-column-properties fo:break-before="auto" style:column-width="2.35479166666667cm"/>
    </style:style>
    <style:style style:name="co20" style:family="table-column">
      <style:table-column-properties fo:break-before="auto" style:column-width="1.95791666666667cm"/>
    </style:style>
    <style:style style:name="co21" style:family="table-column">
      <style:table-column-properties fo:break-before="auto" style:column-width="2.91041666666667cm"/>
    </style:style>
    <style:style style:name="co22" style:family="table-column">
      <style:table-column-properties fo:break-before="auto" style:column-width="2.143125cm"/>
    </style:style>
    <style:style style:name="ro1" style:family="table-row">
      <style:table-row-properties style:row-height="29.25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fals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7月" table:style-name="ta1">
        <table:table-column table:style-name="co1" table:default-cell-style-name="ce27"/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36"/>
        <table:table-column table:style-name="co7" table:default-cell-style-name="ce27"/>
        <table:table-column table:style-name="co8" table:default-cell-style-name="ce14"/>
        <table:table-column table:style-name="co9" table:default-cell-style-name="ce27"/>
        <table:table-column table:style-name="co10" table:default-cell-style-name="ce27"/>
        <table:table-column table:style-name="co9" table:number-columns-repeated="1014" table:default-cell-style-name="ce27"/>
        <table:table-column table:style-name="co11" table:number-columns-repeated="15360" table:default-cell-style-name="ce1"/>
        <table:table-row table:style-name="ro1">
          <table:table-cell table:style-name="ce2"/>
          <table:table-cell office:value-type="string" table:number-columns-spanned="7" table:number-rows-spanned="1" table:style-name="ce37">
            <text:p>高雄市總預算<text:span text:style-name="T2">各主管機關本年度歲出</text:span>執行狀況表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number-columns-spanned="7" table:number-rows-spanned="1" table:style-name="ce38">
            <text:p>中華民國115年1月1日起至115年7月31日止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style-name="ce3">
            <text:p>經資門併計</text:p>
          </table:table-cell>
          <table:table-cell table:number-columns-repeated="5" table:style-name="ce4"/>
          <table:table-cell office:value-type="string" table:style-name="ce5">
            <text:p>單位：新臺幣千元</text:p>
          </table:table-cell>
          <table:table-cell table:style-name="ce6"/>
          <table:table-cell table:number-columns-repeated="16375" table:style-name="ce2"/>
        </table:table-row>
        <table:table-row table:style-name="ro3">
          <table:table-cell table:style-name="ce7"/>
          <table:table-cell office:value-type="string" table:number-columns-spanned="1" table:number-rows-spanned="3" table:style-name="ce39">
            <text:p>主管機關名稱</text:p>
          </table:table-cell>
          <table:table-cell office:value-type="string" table:number-columns-spanned="1" table:number-rows-spanned="2" table:style-name="ce40">
            <text:p>全年度</text:p>
            <text:p>預算數</text:p>
          </table:table-cell>
          <table:table-cell office:value-type="string" table:number-columns-spanned="1" table:number-rows-spanned="2" table:style-name="ce40">
            <text:p>累計分配數</text:p>
          </table:table-cell>
          <table:table-cell office:value-type="string" table:number-columns-spanned="3" table:number-rows-spanned="1" table:style-name="ce41">
            <text:p>累計執行數</text:p>
          </table:table-cell>
          <table:covered-table-cell table:number-columns-repeated="2"/>
          <table:table-cell office:value-type="string" table:number-columns-spanned="1" table:number-rows-spanned="3" table:style-name="ce41">
            <text:p>備 <text:s text:c="4"/>註</text:p>
          </table:table-cell>
          <table:table-cell table:number-columns-repeated="16376" table:style-name="ce7"/>
        </table:table-row>
        <table:table-row table:style-name="ro4">
          <table:table-cell table:style-name="ce7"/>
          <table:covered-table-cell/>
          <table:covered-table-cell/>
          <table:covered-table-cell/>
          <table:table-cell office:value-type="string" table:style-name="ce8">
            <text:p>金額<text:s text:c="3"/></text:p>
          </table:table-cell>
          <table:table-cell office:value-type="string" table:style-name="ce9">
            <text:p>占預算(％)</text:p>
          </table:table-cell>
          <table:table-cell office:value-type="string" table:style-name="ce10">
            <text:p>占分配(％)</text:p>
          </table:table-cell>
          <table:covered-table-cell/>
          <table:table-cell table:number-columns-repeated="16376" table:style-name="ce7"/>
        </table:table-row>
        <table:table-row table:style-name="ro5">
          <table:table-cell table:style-name="ce7"/>
          <table:covered-table-cell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<text:s/>C</text:p>
          </table:table-cell>
          <table:table-cell office:value-type="string" table:style-name="ce12">
            <text:p>C/A</text:p>
          </table:table-cell>
          <table:table-cell office:value-type="string" table:style-name="ce13">
            <text:p>C/B</text:p>
          </table:table-cell>
          <table:covered-table-cell/>
          <table:table-cell table:number-columns-repeated="16376" table:style-name="ce7"/>
        </table:table-row>
        <table:table-row table:style-name="ro6">
          <table:table-cell table:style-name="ce14"/>
          <table:table-cell office:value-type="string" table:style-name="ce15">
            <text:p>市議會主管</text:p>
          </table:table-cell>
          <table:table-cell office:value-type="float" office:value="938407" table:style-name="ce16">
            <text:p>938,407</text:p>
          </table:table-cell>
          <table:table-cell office:value-type="float" office:value="581820" table:style-name="ce16">
            <text:p>581,820</text:p>
          </table:table-cell>
          <table:table-cell office:value-type="float" office:value="491192" table:style-name="ce16">
            <text:p>491,192</text:p>
          </table:table-cell>
          <table:table-cell office:value-type="float" office:value="52.34" table:formula="of:=IF([.C7]=0;&quot;-&quot;;ROUND([.E7]/[.C7]*100;2))" table:style-name="ce17">
            <text:p>52.34</text:p>
          </table:table-cell>
          <table:table-cell office:value-type="float" office:value="84.42" table:formula="of:=IF([.D7]=0;&quot;-&quot;;ROUND([.E7]/[.D7]*100;2))" table:style-name="ce17">
            <text:p>84.42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市政府主管</text:p>
          </table:table-cell>
          <table:table-cell office:value-type="float" office:value="8378786" table:style-name="ce16">
            <text:p>8,378,786</text:p>
          </table:table-cell>
          <table:table-cell office:value-type="float" office:value="5482607" table:style-name="ce16">
            <text:p>5,482,607</text:p>
          </table:table-cell>
          <table:table-cell office:value-type="float" office:value="4462497" table:style-name="ce16">
            <text:p>4,462,497</text:p>
          </table:table-cell>
          <table:table-cell office:value-type="float" office:value="53.26" table:formula="of:=IF([.C8]=0;&quot;-&quot;;ROUND([.E8]/[.C8]*100;2))" table:style-name="ce17">
            <text:p>53.26</text:p>
          </table:table-cell>
          <table:table-cell office:value-type="float" office:value="81.39" table:formula="of:=IF([.D8]=0;&quot;-&quot;;ROUND([.E8]/[.D8]*100;2))" table:style-name="ce17">
            <text:p>81.39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民政局主管</text:p>
          </table:table-cell>
          <table:table-cell office:value-type="float" office:value="2109070" table:style-name="ce16">
            <text:p>2,109,070</text:p>
          </table:table-cell>
          <table:table-cell office:value-type="float" office:value="1499948" table:style-name="ce16">
            <text:p>1,499,948</text:p>
          </table:table-cell>
          <table:table-cell office:value-type="float" office:value="1260542" table:style-name="ce16">
            <text:p>1,260,542</text:p>
          </table:table-cell>
          <table:table-cell office:value-type="float" office:value="59.77" table:formula="of:=IF([.C9]=0;&quot;-&quot;;ROUND([.E9]/[.C9]*100;2))" table:style-name="ce17">
            <text:p>59.77</text:p>
          </table:table-cell>
          <table:table-cell office:value-type="float" office:value="84.04" table:formula="of:=IF([.D9]=0;&quot;-&quot;;ROUND([.E9]/[.D9]*100;2))" table:style-name="ce17">
            <text:p>84.04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財政局主管</text:p>
          </table:table-cell>
          <table:table-cell office:value-type="float" office:value="4594128" table:style-name="ce16">
            <text:p>4,594,128</text:p>
          </table:table-cell>
          <table:table-cell office:value-type="float" office:value="2626785" table:style-name="ce16">
            <text:p>2,626,785</text:p>
          </table:table-cell>
          <table:table-cell office:value-type="float" office:value="2584327" table:style-name="ce16">
            <text:p>2,584,327</text:p>
          </table:table-cell>
          <table:table-cell office:value-type="float" office:value="56.25" table:formula="of:=IF([.C10]=0;&quot;-&quot;;ROUND([.E10]/[.C10]*100;2))" table:style-name="ce17">
            <text:p>56.25</text:p>
          </table:table-cell>
          <table:table-cell office:value-type="float" office:value="98.38" table:formula="of:=IF([.D10]=0;&quot;-&quot;;ROUND([.E10]/[.D10]*100;2))" table:style-name="ce17">
            <text:p>98.38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教育局主管</text:p>
          </table:table-cell>
          <table:table-cell office:value-type="float" office:value="62974190" table:style-name="ce16">
            <text:p>62,974,190</text:p>
          </table:table-cell>
          <table:table-cell office:value-type="float" office:value="43155112" table:style-name="ce16">
            <text:p>43,155,112</text:p>
          </table:table-cell>
          <table:table-cell office:value-type="float" office:value="40502142" table:style-name="ce16">
            <text:p>40,502,142</text:p>
          </table:table-cell>
          <table:table-cell office:value-type="float" office:value="64.319999999999993" table:formula="of:=IF([.C11]=0;&quot;-&quot;;ROUND([.E11]/[.C11]*100;2))" table:style-name="ce17">
            <text:p>64.32</text:p>
          </table:table-cell>
          <table:table-cell office:value-type="float" office:value="93.85" table:formula="of:=IF([.D11]=0;&quot;-&quot;;ROUND([.E11]/[.D11]*100;2))" table:style-name="ce17">
            <text:p>93.8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經濟發展局主管</text:p>
          </table:table-cell>
          <table:table-cell office:value-type="float" office:value="2383793" table:style-name="ce16">
            <text:p>2,383,793</text:p>
          </table:table-cell>
          <table:table-cell office:value-type="float" office:value="2074223" table:style-name="ce16">
            <text:p>2,074,223</text:p>
          </table:table-cell>
          <table:table-cell office:value-type="float" office:value="1698567" table:style-name="ce16">
            <text:p>1,698,567</text:p>
          </table:table-cell>
          <table:table-cell office:value-type="float" office:value="71.25" table:formula="of:=IF([.C12]=0;&quot;-&quot;;ROUND([.E12]/[.C12]*100;2))" table:style-name="ce17">
            <text:p>71.25</text:p>
          </table:table-cell>
          <table:table-cell office:value-type="float" office:value="81.89" table:formula="of:=IF([.D12]=0;&quot;-&quot;;ROUND([.E12]/[.D12]*100;2))" table:style-name="ce17">
            <text:p>81.89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工務局主管</text:p>
          </table:table-cell>
          <table:table-cell office:value-type="float" office:value="10201440" table:style-name="ce16">
            <text:p>10,201,440</text:p>
          </table:table-cell>
          <table:table-cell office:value-type="float" office:value="6591345" table:style-name="ce16">
            <text:p>6,591,345</text:p>
          </table:table-cell>
          <table:table-cell office:value-type="float" office:value="4562006" table:style-name="ce16">
            <text:p>4,562,006</text:p>
          </table:table-cell>
          <table:table-cell office:value-type="float" office:value="44.72" table:formula="of:=IF([.C13]=0;&quot;-&quot;;ROUND([.E13]/[.C13]*100;2))" table:style-name="ce17">
            <text:p>44.72</text:p>
          </table:table-cell>
          <table:table-cell office:value-type="float" office:value="69.209999999999994" table:formula="of:=IF([.D13]=0;&quot;-&quot;;ROUND([.E13]/[.D13]*100;2))" table:style-name="ce17">
            <text:p>69.21</text:p>
          </table:table-cell>
          <table:table-cell table:style-name="ce22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社會局主管</text:p>
          </table:table-cell>
          <table:table-cell office:value-type="float" office:value="24021318" table:style-name="ce16">
            <text:p>24,021,318</text:p>
          </table:table-cell>
          <table:table-cell office:value-type="float" office:value="14075754" table:style-name="ce16">
            <text:p>14,075,754</text:p>
          </table:table-cell>
          <table:table-cell office:value-type="float" office:value="10800922" table:style-name="ce16">
            <text:p>10,800,922</text:p>
          </table:table-cell>
          <table:table-cell office:value-type="float" office:value="44.96" table:formula="of:=IF([.C14]=0;&quot;-&quot;;ROUND([.E14]/[.C14]*100;2))" table:style-name="ce17">
            <text:p>44.96</text:p>
          </table:table-cell>
          <table:table-cell office:value-type="float" office:value="76.73" table:formula="of:=IF([.D14]=0;&quot;-&quot;;ROUND([.E14]/[.D14]*100;2))" table:style-name="ce17">
            <text:p>76.73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警察局主管</text:p>
          </table:table-cell>
          <table:table-cell office:value-type="float" office:value="11775218" table:style-name="ce16">
            <text:p>11,775,218</text:p>
          </table:table-cell>
          <table:table-cell office:value-type="float" office:value="8366880" table:style-name="ce16">
            <text:p>8,366,880</text:p>
          </table:table-cell>
          <table:table-cell office:value-type="float" office:value="7545624" table:style-name="ce16">
            <text:p>7,545,624</text:p>
          </table:table-cell>
          <table:table-cell office:value-type="float" office:value="64.08" table:formula="of:=IF([.C15]=0;&quot;-&quot;;ROUND([.E15]/[.C15]*100;2))" table:style-name="ce17">
            <text:p>64.08</text:p>
          </table:table-cell>
          <table:table-cell office:value-type="float" office:value="90.18" table:formula="of:=IF([.D15]=0;&quot;-&quot;;ROUND([.E15]/[.D15]*100;2))" table:style-name="ce17">
            <text:p>90.18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衛生局主管</text:p>
          </table:table-cell>
          <table:table-cell office:value-type="float" office:value="12654202" table:style-name="ce16">
            <text:p>12,654,202</text:p>
          </table:table-cell>
          <table:table-cell office:value-type="float" office:value="7616426" table:style-name="ce16">
            <text:p>7,616,426</text:p>
          </table:table-cell>
          <table:table-cell office:value-type="float" office:value="6983433" table:style-name="ce16">
            <text:p>6,983,433</text:p>
          </table:table-cell>
          <table:table-cell office:value-type="float" office:value="55.19" table:formula="of:=IF([.C16]=0;&quot;-&quot;;ROUND([.E16]/[.C16]*100;2))" table:style-name="ce17">
            <text:p>55.19</text:p>
          </table:table-cell>
          <table:table-cell office:value-type="float" office:value="91.69" table:formula="of:=IF([.D16]=0;&quot;-&quot;;ROUND([.E16]/[.D16]*100;2))" table:style-name="ce17">
            <text:p>91.69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環境保護局主管</text:p>
          </table:table-cell>
          <table:table-cell office:value-type="float" office:value="6304511" table:style-name="ce16">
            <text:p>6,304,511</text:p>
          </table:table-cell>
          <table:table-cell office:value-type="float" office:value="3968591" table:style-name="ce16">
            <text:p>3,968,591</text:p>
          </table:table-cell>
          <table:table-cell office:value-type="float" office:value="3325295" table:style-name="ce16">
            <text:p>3,325,295</text:p>
          </table:table-cell>
          <table:table-cell office:value-type="float" office:value="52.74" table:formula="of:=IF([.C17]=0;&quot;-&quot;;ROUND([.E17]/[.C17]*100;2))" table:style-name="ce17">
            <text:p>52.74</text:p>
          </table:table-cell>
          <table:table-cell office:value-type="float" office:value="83.79" table:formula="of:=IF([.D17]=0;&quot;-&quot;;ROUND([.E17]/[.D17]*100;2))" table:style-name="ce17">
            <text:p>83.79</text:p>
          </table:table-cell>
          <table:table-cell table:style-name="ce23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地政局主管</text:p>
          </table:table-cell>
          <table:table-cell office:value-type="float" office:value="1254242" table:style-name="ce16">
            <text:p>1,254,242</text:p>
          </table:table-cell>
          <table:table-cell office:value-type="float" office:value="939013" table:style-name="ce16">
            <text:p>939,013</text:p>
          </table:table-cell>
          <table:table-cell office:value-type="float" office:value="764637" table:style-name="ce16">
            <text:p>764,637</text:p>
          </table:table-cell>
          <table:table-cell office:value-type="float" office:value="60.96" table:formula="of:=IF([.C18]=0;&quot;-&quot;;ROUND([.E18]/[.C18]*100;2))" table:style-name="ce17">
            <text:p>60.96</text:p>
          </table:table-cell>
          <table:table-cell office:value-type="float" office:value="81.430000000000007" table:formula="of:=IF([.D18]=0;&quot;-&quot;;ROUND([.E18]/[.D18]*100;2))" table:style-name="ce17">
            <text:p>81.43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新聞局主管</text:p>
          </table:table-cell>
          <table:table-cell office:value-type="float" office:value="226122" table:style-name="ce16">
            <text:p>226,122</text:p>
          </table:table-cell>
          <table:table-cell office:value-type="float" office:value="113736" table:style-name="ce16">
            <text:p>113,736</text:p>
          </table:table-cell>
          <table:table-cell office:value-type="float" office:value="97962" table:style-name="ce16">
            <text:p>97,962</text:p>
          </table:table-cell>
          <table:table-cell office:value-type="float" office:value="43.32" table:formula="of:=IF([.C19]=0;&quot;-&quot;;ROUND([.E19]/[.C19]*100;2))" table:style-name="ce17">
            <text:p>43.32</text:p>
          </table:table-cell>
          <table:table-cell office:value-type="float" office:value="86.13" table:formula="of:=IF([.D19]=0;&quot;-&quot;;ROUND([.E19]/[.D19]*100;2))" table:style-name="ce17">
            <text:p>86.13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農業局主管</text:p>
          </table:table-cell>
          <table:table-cell office:value-type="float" office:value="2375404" table:style-name="ce16">
            <text:p>2,375,404</text:p>
          </table:table-cell>
          <table:table-cell office:value-type="float" office:value="1546157" table:style-name="ce16">
            <text:p>1,546,157</text:p>
          </table:table-cell>
          <table:table-cell office:value-type="float" office:value="1285534" table:style-name="ce16">
            <text:p>1,285,534</text:p>
          </table:table-cell>
          <table:table-cell office:value-type="float" office:value="54.12" table:formula="of:=IF([.C20]=0;&quot;-&quot;;ROUND([.E20]/[.C20]*100;2))" table:style-name="ce17">
            <text:p>54.12</text:p>
          </table:table-cell>
          <table:table-cell office:value-type="float" office:value="83.14" table:formula="of:=IF([.D20]=0;&quot;-&quot;;ROUND([.E20]/[.D20]*100;2))" table:style-name="ce17">
            <text:p>83.14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勞工局主管</text:p>
          </table:table-cell>
          <table:table-cell office:value-type="float" office:value="1042845" table:style-name="ce16">
            <text:p>1,042,845</text:p>
          </table:table-cell>
          <table:table-cell office:value-type="float" office:value="685527" table:style-name="ce16">
            <text:p>685,527</text:p>
          </table:table-cell>
          <table:table-cell office:value-type="float" office:value="546157" table:style-name="ce16">
            <text:p>546,157</text:p>
          </table:table-cell>
          <table:table-cell office:value-type="float" office:value="52.37" table:formula="of:=IF([.C21]=0;&quot;-&quot;;ROUND([.E21]/[.C21]*100;2))" table:style-name="ce17">
            <text:p>52.37</text:p>
          </table:table-cell>
          <table:table-cell office:value-type="float" office:value="79.67" table:formula="of:=IF([.D21]=0;&quot;-&quot;;ROUND([.E21]/[.D21]*100;2))" table:style-name="ce17">
            <text:p>79.67</text:p>
          </table:table-cell>
          <table:table-cell table:style-name="ce24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捷運工程局主管</text:p>
          </table:table-cell>
          <table:table-cell office:value-type="float" office:value="9573705" table:style-name="ce16">
            <text:p>9,573,705</text:p>
          </table:table-cell>
          <table:table-cell office:value-type="float" office:value="7737055" table:style-name="ce16">
            <text:p>7,737,055</text:p>
          </table:table-cell>
          <table:table-cell office:value-type="float" office:value="7052623" table:style-name="ce16">
            <text:p>7,052,623</text:p>
          </table:table-cell>
          <table:table-cell office:value-type="float" office:value="73.67" table:formula="of:=IF([.C22]=0;&quot;-&quot;;ROUND([.E22]/[.C22]*100;2))" table:style-name="ce17">
            <text:p>73.67</text:p>
          </table:table-cell>
          <table:table-cell office:value-type="float" office:value="91.15" table:formula="of:=IF([.D22]=0;&quot;-&quot;;ROUND([.E22]/[.D22]*100;2))" table:style-name="ce17">
            <text:p>91.1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消防局主管</text:p>
          </table:table-cell>
          <table:table-cell office:value-type="float" office:value="3330954" table:style-name="ce16">
            <text:p>3,330,954</text:p>
          </table:table-cell>
          <table:table-cell office:value-type="float" office:value="1917651" table:style-name="ce16">
            <text:p>1,917,651</text:p>
          </table:table-cell>
          <table:table-cell office:value-type="float" office:value="1816356" table:style-name="ce16">
            <text:p>1,816,356</text:p>
          </table:table-cell>
          <table:table-cell office:value-type="float" office:value="54.53" table:formula="of:=IF([.C23]=0;&quot;-&quot;;ROUND([.E23]/[.C23]*100;2))" table:style-name="ce17">
            <text:p>54.53</text:p>
          </table:table-cell>
          <table:table-cell office:value-type="float" office:value="94.72" table:formula="of:=IF([.D23]=0;&quot;-&quot;;ROUND([.E23]/[.D23]*100;2))" table:style-name="ce17">
            <text:p>94.72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文化局主管</text:p>
          </table:table-cell>
          <table:table-cell office:value-type="float" office:value="3939205" table:style-name="ce16">
            <text:p>3,939,205</text:p>
          </table:table-cell>
          <table:table-cell office:value-type="float" office:value="2690371" table:style-name="ce16">
            <text:p>2,690,371</text:p>
          </table:table-cell>
          <table:table-cell office:value-type="float" office:value="2141944" table:style-name="ce16">
            <text:p>2,141,944</text:p>
          </table:table-cell>
          <table:table-cell office:value-type="float" office:value="54.38" table:formula="of:=IF([.C24]=0;&quot;-&quot;;ROUND([.E24]/[.C24]*100;2))" table:style-name="ce17">
            <text:p>54.38</text:p>
          </table:table-cell>
          <table:table-cell office:value-type="float" office:value="79.62" table:formula="of:=IF([.D24]=0;&quot;-&quot;;ROUND([.E24]/[.D24]*100;2))" table:style-name="ce17">
            <text:p>79.62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交通局主管</text:p>
          </table:table-cell>
          <table:table-cell office:value-type="float" office:value="4396580" table:style-name="ce16">
            <text:p>4,396,580</text:p>
          </table:table-cell>
          <table:table-cell office:value-type="float" office:value="3072370" table:style-name="ce16">
            <text:p>3,072,370</text:p>
          </table:table-cell>
          <table:table-cell office:value-type="float" office:value="2372647" table:style-name="ce16">
            <text:p>2,372,647</text:p>
          </table:table-cell>
          <table:table-cell office:value-type="float" office:value="53.97" table:formula="of:=IF([.C25]=0;&quot;-&quot;;ROUND([.E25]/[.C25]*100;2))" table:style-name="ce17">
            <text:p>53.97</text:p>
          </table:table-cell>
          <table:table-cell office:value-type="float" office:value="77.23" table:formula="of:=IF([.D25]=0;&quot;-&quot;;ROUND([.E25]/[.D25]*100;2))" table:style-name="ce17">
            <text:p>77.23</text:p>
          </table:table-cell>
          <table:table-cell table:style-name="ce25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海洋局主管</text:p>
          </table:table-cell>
          <table:table-cell office:value-type="float" office:value="1035845" table:style-name="ce16">
            <text:p>1,035,845</text:p>
          </table:table-cell>
          <table:table-cell office:value-type="float" office:value="677065" table:style-name="ce16">
            <text:p>677,065</text:p>
          </table:table-cell>
          <table:table-cell office:value-type="float" office:value="511590" table:style-name="ce16">
            <text:p>511,590</text:p>
          </table:table-cell>
          <table:table-cell office:value-type="float" office:value="49.39" table:formula="of:=IF([.C26]=0;&quot;-&quot;;ROUND([.E26]/[.C26]*100;2))" table:style-name="ce17">
            <text:p>49.39</text:p>
          </table:table-cell>
          <table:table-cell office:value-type="float" office:value="75.56" table:formula="of:=IF([.D26]=0;&quot;-&quot;;ROUND([.E26]/[.D26]*100;2))" table:style-name="ce17">
            <text:p>75.5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26"/>
          <table:table-cell office:value-type="string" table:style-name="ce15">
            <text:p>都市發展局主管</text:p>
          </table:table-cell>
          <table:table-cell office:value-type="float" office:value="1240098" table:style-name="ce16">
            <text:p>1,240,098</text:p>
          </table:table-cell>
          <table:table-cell office:value-type="float" office:value="231515" table:style-name="ce16">
            <text:p>231,515</text:p>
          </table:table-cell>
          <table:table-cell office:value-type="float" office:value="187029" table:style-name="ce16">
            <text:p>187,029</text:p>
          </table:table-cell>
          <table:table-cell office:value-type="float" office:value="15.08" table:formula="of:=IF([.C27]=0;&quot;-&quot;;ROUND([.E27]/[.C27]*100;2))" table:style-name="ce17">
            <text:p>15.08</text:p>
          </table:table-cell>
          <table:table-cell office:value-type="float" office:value="80.78" table:formula="of:=IF([.D27]=0;&quot;-&quot;;ROUND([.E27]/[.D27]*100;2))" table:style-name="ce17">
            <text:p>80.78</text:p>
          </table:table-cell>
          <table:table-cell table:style-name="ce23"/>
          <table:table-cell table:style-name="ce26"/>
          <table:table-cell table:style-name="ce19"/>
          <table:table-cell table:style-name="ce20"/>
          <table:table-cell table:number-columns-repeated="16373" table:style-name="ce26"/>
        </table:table-row>
        <table:table-row table:style-name="ro6">
          <table:table-cell/>
          <table:table-cell office:value-type="string" table:style-name="ce15">
            <text:p>法制局主管</text:p>
          </table:table-cell>
          <table:table-cell office:value-type="float" office:value="76049" table:style-name="ce16">
            <text:p>76,049</text:p>
          </table:table-cell>
          <table:table-cell office:value-type="float" office:value="59640" table:style-name="ce16">
            <text:p>59,640</text:p>
          </table:table-cell>
          <table:table-cell office:value-type="float" office:value="47175" table:style-name="ce16">
            <text:p>47,175</text:p>
          </table:table-cell>
          <table:table-cell office:value-type="float" office:value="62.03" table:formula="of:=IF([.C28]=0;&quot;-&quot;;ROUND([.E28]/[.C28]*100;2))" table:style-name="ce17">
            <text:p>62.03</text:p>
          </table:table-cell>
          <table:table-cell office:value-type="float" office:value="79.099999999999994" table:formula="of:=IF([.D28]=0;&quot;-&quot;;ROUND([.E28]/[.D28]*100;2))" table:style-name="ce17">
            <text:p>79.10</text:p>
          </table:table-cell>
          <table:table-cell table:style-name="ce22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觀光局主管</text:p>
          </table:table-cell>
          <table:table-cell office:value-type="float" office:value="943704" table:style-name="ce16">
            <text:p>943,704</text:p>
          </table:table-cell>
          <table:table-cell office:value-type="float" office:value="507586" table:style-name="ce16">
            <text:p>507,586</text:p>
          </table:table-cell>
          <table:table-cell office:value-type="float" office:value="405989" table:style-name="ce16">
            <text:p>405,989</text:p>
          </table:table-cell>
          <table:table-cell office:value-type="float" office:value="43.02" table:formula="of:=IF([.C29]=0;&quot;-&quot;;ROUND([.E29]/[.C29]*100;2))" table:style-name="ce17">
            <text:p>43.02</text:p>
          </table:table-cell>
          <table:table-cell office:value-type="float" office:value="79.98" table:formula="of:=IF([.D29]=0;&quot;-&quot;;ROUND([.E29]/[.D29]*100;2))" table:style-name="ce17">
            <text:p>79.98</text:p>
          </table:table-cell>
          <table:table-cell table:style-name="ce23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水利局主管</text:p>
          </table:table-cell>
          <table:table-cell office:value-type="float" office:value="11562079" table:style-name="ce16">
            <text:p>11,562,079</text:p>
          </table:table-cell>
          <table:table-cell office:value-type="float" office:value="8871353" table:style-name="ce16">
            <text:p>8,871,353</text:p>
          </table:table-cell>
          <table:table-cell office:value-type="float" office:value="6245304" table:style-name="ce16">
            <text:p>6,245,304</text:p>
          </table:table-cell>
          <table:table-cell office:value-type="float" office:value="54.02" table:formula="of:=IF([.C30]=0;&quot;-&quot;;ROUND([.E30]/[.C30]*100;2))" table:style-name="ce17">
            <text:p>54.02</text:p>
          </table:table-cell>
          <table:table-cell office:value-type="float" office:value="70.400000000000006" table:formula="of:=IF([.D30]=0;&quot;-&quot;;ROUND([.E30]/[.D30]*100;2))" table:style-name="ce17">
            <text:p>70.40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毒品防制局主管</text:p>
          </table:table-cell>
          <table:table-cell office:value-type="float" office:value="156666" table:style-name="ce16">
            <text:p>156,666</text:p>
          </table:table-cell>
          <table:table-cell office:value-type="float" office:value="100635" table:style-name="ce16">
            <text:p>100,635</text:p>
          </table:table-cell>
          <table:table-cell office:value-type="float" office:value="85254" table:style-name="ce16">
            <text:p>85,254</text:p>
          </table:table-cell>
          <table:table-cell office:value-type="float" office:value="54.42" table:formula="of:=IF([.C31]=0;&quot;-&quot;;ROUND([.E31]/[.C31]*100;2))" table:style-name="ce17">
            <text:p>54.42</text:p>
          </table:table-cell>
          <table:table-cell office:value-type="float" office:value="84.72" table:formula="of:=IF([.D31]=0;&quot;-&quot;;ROUND([.E31]/[.D31]*100;2))" table:style-name="ce17">
            <text:p>84.72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運動發展局主管</text:p>
          </table:table-cell>
          <table:table-cell office:value-type="float" office:value="1367221" table:style-name="ce16">
            <text:p>1,367,221</text:p>
          </table:table-cell>
          <table:table-cell office:value-type="float" office:value="1071501" table:style-name="ce16">
            <text:p>1,071,501</text:p>
          </table:table-cell>
          <table:table-cell office:value-type="float" office:value="854972" table:style-name="ce16">
            <text:p>854,972</text:p>
          </table:table-cell>
          <table:table-cell office:value-type="float" office:value="62.53" table:formula="of:=IF([.C32]=0;&quot;-&quot;;ROUND([.E32]/[.C32]*100;2))" table:style-name="ce17">
            <text:p>62.53</text:p>
          </table:table-cell>
          <table:table-cell office:value-type="float" office:value="79.790000000000006" table:formula="of:=IF([.D32]=0;&quot;-&quot;;ROUND([.E32]/[.D32]*100;2))" table:style-name="ce17">
            <text:p>79.79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青年局主管</text:p>
          </table:table-cell>
          <table:table-cell office:value-type="float" office:value="236254" table:style-name="ce16">
            <text:p>236,254</text:p>
          </table:table-cell>
          <table:table-cell office:value-type="float" office:value="186345" table:style-name="ce16">
            <text:p>186,345</text:p>
          </table:table-cell>
          <table:table-cell office:value-type="float" office:value="173042" table:style-name="ce16">
            <text:p>173,042</text:p>
          </table:table-cell>
          <table:table-cell office:value-type="float" office:value="73.239999999999995" table:formula="of:=IF([.C33]=0;&quot;-&quot;;ROUND([.E33]/[.C33]*100;2))" table:style-name="ce17">
            <text:p>73.24</text:p>
          </table:table-cell>
          <table:table-cell office:value-type="float" office:value="92.86" table:formula="of:=IF([.D33]=0;&quot;-&quot;;ROUND([.E33]/[.D33]*100;2))" table:style-name="ce17">
            <text:p>92.86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統籌支撥科目</text:p>
          </table:table-cell>
          <table:table-cell office:value-type="float" office:value="9767711" table:style-name="ce16">
            <text:p>9,767,711</text:p>
          </table:table-cell>
          <table:table-cell office:value-type="float" office:value="5297968" table:style-name="ce16">
            <text:p>5,297,968</text:p>
          </table:table-cell>
          <table:table-cell office:value-type="float" office:value="3379947" table:style-name="ce16">
            <text:p>3,379,947</text:p>
          </table:table-cell>
          <table:table-cell office:value-type="float" office:value="34.6" table:formula="of:=IF([.C34]=0;&quot;-&quot;;ROUND([.E34]/[.C34]*100;2))" table:style-name="ce17">
            <text:p>34.60</text:p>
          </table:table-cell>
          <table:table-cell office:value-type="float" office:value="63.8" table:formula="of:=IF([.D34]=0;&quot;-&quot;;ROUND([.E34]/[.D34]*100;2))" table:style-name="ce17">
            <text:p>63.80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第二預備金餘額</text:p>
          </table:table-cell>
          <table:table-cell office:value-type="float" office:value="387023" table:style-name="ce28">
            <text:p>387,023</text:p>
          </table:table-cell>
          <table:table-cell table:style-name="ce29"/>
          <table:table-cell office:value-type="float" office:value="0" table:style-name="ce29">
            <text:p><text:s/>-<text:s/></text:p>
          </table:table-cell>
          <table:table-cell office:value-type="float" office:value="0" table:formula="of:=IF([.C35]=0;&quot;-&quot;;ROUND([.E35]/[.C35]*100;2))" table:style-name="ce30">
            <text:p><text:s/>-<text:s/></text:p>
          </table:table-cell>
          <table:table-cell office:value-type="string" office:string-value="-" table:formula="of:=IF([.D35]=0;&quot;-&quot;;ROUND([.E35]/[.D35]*100;2))" table:style-name="ce30">
            <text:p><text:s/>-<text:s/></text:p>
          </table:table-cell>
          <table:table-cell table:style-name="ce21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1">
            <text:p>總 <text:s text:c="5"/>計</text:p>
          </table:table-cell>
          <table:table-cell office:value-type="float" office:value="199246770" table:style-name="ce32">
            <text:p>199,246,770</text:p>
          </table:table-cell>
          <table:table-cell office:value-type="float" office:value="131744979" table:style-name="ce32">
            <text:p>131,744,979</text:p>
          </table:table-cell>
          <table:table-cell office:value-type="float" office:value="112184709" table:style-name="ce32">
            <text:p>112,184,709</text:p>
          </table:table-cell>
          <table:table-cell office:value-type="float" office:value="56.3" table:formula="of:=IF([.C36]=0;&quot;-&quot;;ROUND([.E36]/[.C36]*100;2))" table:style-name="ce33">
            <text:p>56.30</text:p>
          </table:table-cell>
          <table:table-cell office:value-type="float" office:value="85.15" table:formula="of:=IF([.D36]=0;&quot;-&quot;;ROUND([.E36]/[.D36]*100;2))" table:style-name="ce33">
            <text:p>85.15</text:p>
          </table:table-cell>
          <table:table-cell table:style-name="ce34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7">
          <table:table-cell/>
          <table:table-cell office:value-type="string" table:style-name="ce35">
            <text:p>*本表累計執行數係由財政局提供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style-name="ro6">
          <table:table-cell/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number-rows-repeated="1048538" table:style-name="ro6">
          <table:table-cell table:number-columns-repeated="16384"/>
        </table:table-row>
      </table:table>
      <table:table table:name="6月" table:style-name="ta1">
        <table:table-column table:style-name="co1" table:default-cell-style-name="ce27"/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36"/>
        <table:table-column table:style-name="co7" table:default-cell-style-name="ce27"/>
        <table:table-column table:style-name="co8" table:default-cell-style-name="ce14"/>
        <table:table-column table:style-name="co9" table:default-cell-style-name="ce27"/>
        <table:table-column table:style-name="co10" table:default-cell-style-name="ce27"/>
        <table:table-column table:style-name="co9" table:number-columns-repeated="1014" table:default-cell-style-name="ce27"/>
        <table:table-column table:style-name="co11" table:number-columns-repeated="15360" table:default-cell-style-name="ce1"/>
        <table:table-row table:style-name="ro1">
          <table:table-cell table:style-name="ce2"/>
          <table:table-cell office:value-type="string" table:number-columns-spanned="7" table:number-rows-spanned="1" table:style-name="ce37">
            <text:p>高雄市總預算<text:span text:style-name="T2">各主管機關本年度歲出</text:span>執行狀況表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number-columns-spanned="7" table:number-rows-spanned="1" table:style-name="ce38">
            <text:p>中華民國115年1月1日起至115年6月30日止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style-name="ce3">
            <text:p>經資門併計</text:p>
          </table:table-cell>
          <table:table-cell table:number-columns-repeated="5" table:style-name="ce4"/>
          <table:table-cell office:value-type="string" table:style-name="ce5">
            <text:p>單位：新臺幣千元</text:p>
          </table:table-cell>
          <table:table-cell table:style-name="ce6"/>
          <table:table-cell table:number-columns-repeated="16375" table:style-name="ce2"/>
        </table:table-row>
        <table:table-row table:style-name="ro3">
          <table:table-cell table:style-name="ce7"/>
          <table:table-cell office:value-type="string" table:number-columns-spanned="1" table:number-rows-spanned="3" table:style-name="ce39">
            <text:p>主管機關名稱</text:p>
          </table:table-cell>
          <table:table-cell office:value-type="string" table:number-columns-spanned="1" table:number-rows-spanned="2" table:style-name="ce40">
            <text:p>全年度</text:p>
            <text:p>預算數</text:p>
          </table:table-cell>
          <table:table-cell office:value-type="string" table:number-columns-spanned="1" table:number-rows-spanned="2" table:style-name="ce40">
            <text:p>累計分配數</text:p>
          </table:table-cell>
          <table:table-cell office:value-type="string" table:number-columns-spanned="3" table:number-rows-spanned="1" table:style-name="ce41">
            <text:p>累計執行數</text:p>
          </table:table-cell>
          <table:covered-table-cell table:number-columns-repeated="2"/>
          <table:table-cell office:value-type="string" table:number-columns-spanned="1" table:number-rows-spanned="3" table:style-name="ce41">
            <text:p>備 <text:s text:c="4"/>註</text:p>
          </table:table-cell>
          <table:table-cell table:number-columns-repeated="16376" table:style-name="ce7"/>
        </table:table-row>
        <table:table-row table:style-name="ro4">
          <table:table-cell table:style-name="ce7"/>
          <table:covered-table-cell/>
          <table:covered-table-cell/>
          <table:covered-table-cell/>
          <table:table-cell office:value-type="string" table:style-name="ce8">
            <text:p>金額<text:s text:c="3"/></text:p>
          </table:table-cell>
          <table:table-cell office:value-type="string" table:style-name="ce9">
            <text:p>占預算(％)</text:p>
          </table:table-cell>
          <table:table-cell office:value-type="string" table:style-name="ce10">
            <text:p>占分配(％)</text:p>
          </table:table-cell>
          <table:covered-table-cell/>
          <table:table-cell table:number-columns-repeated="16376" table:style-name="ce7"/>
        </table:table-row>
        <table:table-row table:style-name="ro5">
          <table:table-cell table:style-name="ce7"/>
          <table:covered-table-cell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<text:s/>C</text:p>
          </table:table-cell>
          <table:table-cell office:value-type="string" table:style-name="ce12">
            <text:p>C/A</text:p>
          </table:table-cell>
          <table:table-cell office:value-type="string" table:style-name="ce13">
            <text:p>C/B</text:p>
          </table:table-cell>
          <table:covered-table-cell/>
          <table:table-cell table:number-columns-repeated="16376" table:style-name="ce7"/>
        </table:table-row>
        <table:table-row table:style-name="ro6">
          <table:table-cell table:style-name="ce14"/>
          <table:table-cell office:value-type="string" table:style-name="ce15">
            <text:p>市議會主管</text:p>
          </table:table-cell>
          <table:table-cell office:value-type="float" office:value="938407" table:style-name="ce16">
            <text:p>938,407</text:p>
          </table:table-cell>
          <table:table-cell office:value-type="float" office:value="515757" table:style-name="ce16">
            <text:p>515,757</text:p>
          </table:table-cell>
          <table:table-cell office:value-type="float" office:value="432492" table:style-name="ce16">
            <text:p>432,492</text:p>
          </table:table-cell>
          <table:table-cell office:value-type="float" office:value="46.09" table:formula="of:=IF([.C7]=0;&quot;-&quot;;ROUND([.E7]/[.C7]*100;2))" table:style-name="ce17">
            <text:p>46.09</text:p>
          </table:table-cell>
          <table:table-cell office:value-type="float" office:value="83.86" table:formula="of:=IF([.D7]=0;&quot;-&quot;;ROUND([.E7]/[.D7]*100;2))" table:style-name="ce17">
            <text:p>83.8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市政府主管</text:p>
          </table:table-cell>
          <table:table-cell office:value-type="float" office:value="8376260" table:style-name="ce16">
            <text:p>8,376,260</text:p>
          </table:table-cell>
          <table:table-cell office:value-type="float" office:value="4778641" table:style-name="ce16">
            <text:p>4,778,641</text:p>
          </table:table-cell>
          <table:table-cell office:value-type="float" office:value="3936100" table:style-name="ce16">
            <text:p>3,936,100</text:p>
          </table:table-cell>
          <table:table-cell office:value-type="float" office:value="46.99" table:formula="of:=IF([.C8]=0;&quot;-&quot;;ROUND([.E8]/[.C8]*100;2))" table:style-name="ce17">
            <text:p>46.99</text:p>
          </table:table-cell>
          <table:table-cell office:value-type="float" office:value="82.37" table:formula="of:=IF([.D8]=0;&quot;-&quot;;ROUND([.E8]/[.D8]*100;2))" table:style-name="ce17">
            <text:p>82.37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民政局主管</text:p>
          </table:table-cell>
          <table:table-cell office:value-type="float" office:value="2109070" table:style-name="ce16">
            <text:p>2,109,070</text:p>
          </table:table-cell>
          <table:table-cell office:value-type="float" office:value="1035794" table:style-name="ce16">
            <text:p>1,035,794</text:p>
          </table:table-cell>
          <table:table-cell office:value-type="float" office:value="838396" table:style-name="ce16">
            <text:p>838,396</text:p>
          </table:table-cell>
          <table:table-cell office:value-type="float" office:value="39.75" table:formula="of:=IF([.C9]=0;&quot;-&quot;;ROUND([.E9]/[.C9]*100;2))" table:style-name="ce17">
            <text:p>39.75</text:p>
          </table:table-cell>
          <table:table-cell office:value-type="float" office:value="80.94" table:formula="of:=IF([.D9]=0;&quot;-&quot;;ROUND([.E9]/[.D9]*100;2))" table:style-name="ce17">
            <text:p>80.94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財政局主管</text:p>
          </table:table-cell>
          <table:table-cell office:value-type="float" office:value="4594128" table:style-name="ce16">
            <text:p>4,594,128</text:p>
          </table:table-cell>
          <table:table-cell office:value-type="float" office:value="2253447" table:style-name="ce16">
            <text:p>2,253,447</text:p>
          </table:table-cell>
          <table:table-cell office:value-type="float" office:value="2211261" table:style-name="ce16">
            <text:p>2,211,261</text:p>
          </table:table-cell>
          <table:table-cell office:value-type="float" office:value="48.13" table:formula="of:=IF([.C10]=0;&quot;-&quot;;ROUND([.E10]/[.C10]*100;2))" table:style-name="ce17">
            <text:p>48.13</text:p>
          </table:table-cell>
          <table:table-cell office:value-type="float" office:value="98.13" table:formula="of:=IF([.D10]=0;&quot;-&quot;;ROUND([.E10]/[.D10]*100;2))" table:style-name="ce17">
            <text:p>98.13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教育局主管</text:p>
          </table:table-cell>
          <table:table-cell office:value-type="float" office:value="62974190" table:style-name="ce16">
            <text:p>62,974,190</text:p>
          </table:table-cell>
          <table:table-cell office:value-type="float" office:value="35800160" table:style-name="ce16">
            <text:p>35,800,160</text:p>
          </table:table-cell>
          <table:table-cell office:value-type="float" office:value="35094213" table:style-name="ce16">
            <text:p>35,094,213</text:p>
          </table:table-cell>
          <table:table-cell office:value-type="float" office:value="55.73" table:formula="of:=IF([.C11]=0;&quot;-&quot;;ROUND([.E11]/[.C11]*100;2))" table:style-name="ce17">
            <text:p>55.73</text:p>
          </table:table-cell>
          <table:table-cell office:value-type="float" office:value="98.03" table:formula="of:=IF([.D11]=0;&quot;-&quot;;ROUND([.E11]/[.D11]*100;2))" table:style-name="ce17">
            <text:p>98.03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經濟發展局主管</text:p>
          </table:table-cell>
          <table:table-cell office:value-type="float" office:value="2379793" table:style-name="ce16">
            <text:p>2,379,793</text:p>
          </table:table-cell>
          <table:table-cell office:value-type="float" office:value="1937050" table:style-name="ce16">
            <text:p>1,937,050</text:p>
          </table:table-cell>
          <table:table-cell office:value-type="float" office:value="1663770" table:style-name="ce16">
            <text:p>1,663,770</text:p>
          </table:table-cell>
          <table:table-cell office:value-type="float" office:value="69.91" table:formula="of:=IF([.C12]=0;&quot;-&quot;;ROUND([.E12]/[.C12]*100;2))" table:style-name="ce17">
            <text:p>69.91</text:p>
          </table:table-cell>
          <table:table-cell office:value-type="float" office:value="85.89" table:formula="of:=IF([.D12]=0;&quot;-&quot;;ROUND([.E12]/[.D12]*100;2))" table:style-name="ce17">
            <text:p>85.89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工務局主管</text:p>
          </table:table-cell>
          <table:table-cell office:value-type="float" office:value="10201440" table:style-name="ce16">
            <text:p>10,201,440</text:p>
          </table:table-cell>
          <table:table-cell office:value-type="float" office:value="6099553" table:style-name="ce16">
            <text:p>6,099,553</text:p>
          </table:table-cell>
          <table:table-cell office:value-type="float" office:value="4045400" table:style-name="ce16">
            <text:p>4,045,400</text:p>
          </table:table-cell>
          <table:table-cell office:value-type="float" office:value="39.659999999999997" table:formula="of:=IF([.C13]=0;&quot;-&quot;;ROUND([.E13]/[.C13]*100;2))" table:style-name="ce17">
            <text:p>39.66</text:p>
          </table:table-cell>
          <table:table-cell office:value-type="float" office:value="66.319999999999993" table:formula="of:=IF([.D13]=0;&quot;-&quot;;ROUND([.E13]/[.D13]*100;2))" table:style-name="ce17">
            <text:p>66.32</text:p>
          </table:table-cell>
          <table:table-cell table:style-name="ce22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社會局主管</text:p>
          </table:table-cell>
          <table:table-cell office:value-type="float" office:value="24021318" table:style-name="ce16">
            <text:p>24,021,318</text:p>
          </table:table-cell>
          <table:table-cell office:value-type="float" office:value="12036656" table:style-name="ce16">
            <text:p>12,036,656</text:p>
          </table:table-cell>
          <table:table-cell office:value-type="float" office:value="9068779" table:style-name="ce16">
            <text:p>9,068,779</text:p>
          </table:table-cell>
          <table:table-cell office:value-type="float" office:value="37.75" table:formula="of:=IF([.C14]=0;&quot;-&quot;;ROUND([.E14]/[.C14]*100;2))" table:style-name="ce17">
            <text:p>37.75</text:p>
          </table:table-cell>
          <table:table-cell office:value-type="float" office:value="75.34" table:formula="of:=IF([.D14]=0;&quot;-&quot;;ROUND([.E14]/[.D14]*100;2))" table:style-name="ce17">
            <text:p>75.34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警察局主管</text:p>
          </table:table-cell>
          <table:table-cell office:value-type="float" office:value="11775218" table:style-name="ce16">
            <text:p>11,775,218</text:p>
          </table:table-cell>
          <table:table-cell office:value-type="float" office:value="7322037" table:style-name="ce16">
            <text:p>7,322,037</text:p>
          </table:table-cell>
          <table:table-cell office:value-type="float" office:value="6668427" table:style-name="ce16">
            <text:p>6,668,427</text:p>
          </table:table-cell>
          <table:table-cell office:value-type="float" office:value="56.63" table:formula="of:=IF([.C15]=0;&quot;-&quot;;ROUND([.E15]/[.C15]*100;2))" table:style-name="ce17">
            <text:p>56.63</text:p>
          </table:table-cell>
          <table:table-cell office:value-type="float" office:value="91.07" table:formula="of:=IF([.D15]=0;&quot;-&quot;;ROUND([.E15]/[.D15]*100;2))" table:style-name="ce17">
            <text:p>91.07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衛生局主管</text:p>
          </table:table-cell>
          <table:table-cell office:value-type="float" office:value="12654202" table:style-name="ce16">
            <text:p>12,654,202</text:p>
          </table:table-cell>
          <table:table-cell office:value-type="float" office:value="6617968" table:style-name="ce16">
            <text:p>6,617,968</text:p>
          </table:table-cell>
          <table:table-cell office:value-type="float" office:value="5619066" table:style-name="ce16">
            <text:p>5,619,066</text:p>
          </table:table-cell>
          <table:table-cell office:value-type="float" office:value="44.4" table:formula="of:=IF([.C16]=0;&quot;-&quot;;ROUND([.E16]/[.C16]*100;2))" table:style-name="ce17">
            <text:p>44.40</text:p>
          </table:table-cell>
          <table:table-cell office:value-type="float" office:value="84.91" table:formula="of:=IF([.D16]=0;&quot;-&quot;;ROUND([.E16]/[.D16]*100;2))" table:style-name="ce17">
            <text:p>84.91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環境保護局主管</text:p>
          </table:table-cell>
          <table:table-cell office:value-type="float" office:value="6304511" table:style-name="ce16">
            <text:p>6,304,511</text:p>
          </table:table-cell>
          <table:table-cell office:value-type="float" office:value="3480617" table:style-name="ce16">
            <text:p>3,480,617</text:p>
          </table:table-cell>
          <table:table-cell office:value-type="float" office:value="2900948" table:style-name="ce16">
            <text:p>2,900,948</text:p>
          </table:table-cell>
          <table:table-cell office:value-type="float" office:value="46.01" table:formula="of:=IF([.C17]=0;&quot;-&quot;;ROUND([.E17]/[.C17]*100;2))" table:style-name="ce17">
            <text:p>46.01</text:p>
          </table:table-cell>
          <table:table-cell office:value-type="float" office:value="83.35" table:formula="of:=IF([.D17]=0;&quot;-&quot;;ROUND([.E17]/[.D17]*100;2))" table:style-name="ce17">
            <text:p>83.35</text:p>
          </table:table-cell>
          <table:table-cell table:style-name="ce23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地政局主管</text:p>
          </table:table-cell>
          <table:table-cell office:value-type="float" office:value="1254242" table:style-name="ce16">
            <text:p>1,254,242</text:p>
          </table:table-cell>
          <table:table-cell office:value-type="float" office:value="829337" table:style-name="ce16">
            <text:p>829,337</text:p>
          </table:table-cell>
          <table:table-cell office:value-type="float" office:value="692291" table:style-name="ce16">
            <text:p>692,291</text:p>
          </table:table-cell>
          <table:table-cell office:value-type="float" office:value="55.2" table:formula="of:=IF([.C18]=0;&quot;-&quot;;ROUND([.E18]/[.C18]*100;2))" table:style-name="ce17">
            <text:p>55.20</text:p>
          </table:table-cell>
          <table:table-cell office:value-type="float" office:value="83.48" table:formula="of:=IF([.D18]=0;&quot;-&quot;;ROUND([.E18]/[.D18]*100;2))" table:style-name="ce17">
            <text:p>83.48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新聞局主管</text:p>
          </table:table-cell>
          <table:table-cell office:value-type="float" office:value="226122" table:style-name="ce16">
            <text:p>226,122</text:p>
          </table:table-cell>
          <table:table-cell office:value-type="float" office:value="98038" table:style-name="ce16">
            <text:p>98,038</text:p>
          </table:table-cell>
          <table:table-cell office:value-type="float" office:value="84009" table:style-name="ce16">
            <text:p>84,009</text:p>
          </table:table-cell>
          <table:table-cell office:value-type="float" office:value="37.15" table:formula="of:=IF([.C19]=0;&quot;-&quot;;ROUND([.E19]/[.C19]*100;2))" table:style-name="ce17">
            <text:p>37.15</text:p>
          </table:table-cell>
          <table:table-cell office:value-type="float" office:value="85.69" table:formula="of:=IF([.D19]=0;&quot;-&quot;;ROUND([.E19]/[.D19]*100;2))" table:style-name="ce17">
            <text:p>85.69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農業局主管</text:p>
          </table:table-cell>
          <table:table-cell office:value-type="float" office:value="2375404" table:style-name="ce16">
            <text:p>2,375,404</text:p>
          </table:table-cell>
          <table:table-cell office:value-type="float" office:value="1189088" table:style-name="ce16">
            <text:p>1,189,088</text:p>
          </table:table-cell>
          <table:table-cell office:value-type="float" office:value="966816" table:style-name="ce16">
            <text:p>966,816</text:p>
          </table:table-cell>
          <table:table-cell office:value-type="float" office:value="40.700000000000003" table:formula="of:=IF([.C20]=0;&quot;-&quot;;ROUND([.E20]/[.C20]*100;2))" table:style-name="ce17">
            <text:p>40.70</text:p>
          </table:table-cell>
          <table:table-cell office:value-type="float" office:value="81.31" table:formula="of:=IF([.D20]=0;&quot;-&quot;;ROUND([.E20]/[.D20]*100;2))" table:style-name="ce17">
            <text:p>81.31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勞工局主管</text:p>
          </table:table-cell>
          <table:table-cell office:value-type="float" office:value="1042845" table:style-name="ce16">
            <text:p>1,042,845</text:p>
          </table:table-cell>
          <table:table-cell office:value-type="float" office:value="588501" table:style-name="ce16">
            <text:p>588,501</text:p>
          </table:table-cell>
          <table:table-cell office:value-type="float" office:value="461437" table:style-name="ce16">
            <text:p>461,437</text:p>
          </table:table-cell>
          <table:table-cell office:value-type="float" office:value="44.25" table:formula="of:=IF([.C21]=0;&quot;-&quot;;ROUND([.E21]/[.C21]*100;2))" table:style-name="ce17">
            <text:p>44.25</text:p>
          </table:table-cell>
          <table:table-cell office:value-type="float" office:value="78.41" table:formula="of:=IF([.D21]=0;&quot;-&quot;;ROUND([.E21]/[.D21]*100;2))" table:style-name="ce17">
            <text:p>78.41</text:p>
          </table:table-cell>
          <table:table-cell table:style-name="ce24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捷運工程局主管</text:p>
          </table:table-cell>
          <table:table-cell office:value-type="float" office:value="9573705" table:style-name="ce16">
            <text:p>9,573,705</text:p>
          </table:table-cell>
          <table:table-cell office:value-type="float" office:value="6939907" table:style-name="ce16">
            <text:p>6,939,907</text:p>
          </table:table-cell>
          <table:table-cell office:value-type="float" office:value="5594384" table:style-name="ce16">
            <text:p>5,594,384</text:p>
          </table:table-cell>
          <table:table-cell office:value-type="float" office:value="58.43" table:formula="of:=IF([.C22]=0;&quot;-&quot;;ROUND([.E22]/[.C22]*100;2))" table:style-name="ce17">
            <text:p>58.43</text:p>
          </table:table-cell>
          <table:table-cell office:value-type="float" office:value="80.61" table:formula="of:=IF([.D22]=0;&quot;-&quot;;ROUND([.E22]/[.D22]*100;2))" table:style-name="ce17">
            <text:p>80.61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消防局主管</text:p>
          </table:table-cell>
          <table:table-cell office:value-type="float" office:value="3330954" table:style-name="ce16">
            <text:p>3,330,954</text:p>
          </table:table-cell>
          <table:table-cell office:value-type="float" office:value="1701607" table:style-name="ce16">
            <text:p>1,701,607</text:p>
          </table:table-cell>
          <table:table-cell office:value-type="float" office:value="1603800" table:style-name="ce16">
            <text:p>1,603,800</text:p>
          </table:table-cell>
          <table:table-cell office:value-type="float" office:value="48.15" table:formula="of:=IF([.C23]=0;&quot;-&quot;;ROUND([.E23]/[.C23]*100;2))" table:style-name="ce17">
            <text:p>48.15</text:p>
          </table:table-cell>
          <table:table-cell office:value-type="float" office:value="94.25" table:formula="of:=IF([.D23]=0;&quot;-&quot;;ROUND([.E23]/[.D23]*100;2))" table:style-name="ce17">
            <text:p>94.2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文化局主管</text:p>
          </table:table-cell>
          <table:table-cell office:value-type="float" office:value="3939205" table:style-name="ce16">
            <text:p>3,939,205</text:p>
          </table:table-cell>
          <table:table-cell office:value-type="float" office:value="2220104" table:style-name="ce16">
            <text:p>2,220,104</text:p>
          </table:table-cell>
          <table:table-cell office:value-type="float" office:value="1677355" table:style-name="ce16">
            <text:p>1,677,355</text:p>
          </table:table-cell>
          <table:table-cell office:value-type="float" office:value="42.58" table:formula="of:=IF([.C24]=0;&quot;-&quot;;ROUND([.E24]/[.C24]*100;2))" table:style-name="ce17">
            <text:p>42.58</text:p>
          </table:table-cell>
          <table:table-cell office:value-type="float" office:value="75.55" table:formula="of:=IF([.D24]=0;&quot;-&quot;;ROUND([.E24]/[.D24]*100;2))" table:style-name="ce17">
            <text:p>75.55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交通局主管</text:p>
          </table:table-cell>
          <table:table-cell office:value-type="float" office:value="4394580" table:style-name="ce16">
            <text:p>4,394,580</text:p>
          </table:table-cell>
          <table:table-cell office:value-type="float" office:value="2708109" table:style-name="ce16">
            <text:p>2,708,109</text:p>
          </table:table-cell>
          <table:table-cell office:value-type="float" office:value="2060732" table:style-name="ce16">
            <text:p>2,060,732</text:p>
          </table:table-cell>
          <table:table-cell office:value-type="float" office:value="46.89" table:formula="of:=IF([.C25]=0;&quot;-&quot;;ROUND([.E25]/[.C25]*100;2))" table:style-name="ce17">
            <text:p>46.89</text:p>
          </table:table-cell>
          <table:table-cell office:value-type="float" office:value="76.09" table:formula="of:=IF([.D25]=0;&quot;-&quot;;ROUND([.E25]/[.D25]*100;2))" table:style-name="ce17">
            <text:p>76.09</text:p>
          </table:table-cell>
          <table:table-cell table:style-name="ce25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海洋局主管</text:p>
          </table:table-cell>
          <table:table-cell office:value-type="float" office:value="1035845" table:style-name="ce16">
            <text:p>1,035,845</text:p>
          </table:table-cell>
          <table:table-cell office:value-type="float" office:value="606242" table:style-name="ce16">
            <text:p>606,242</text:p>
          </table:table-cell>
          <table:table-cell office:value-type="float" office:value="464906" table:style-name="ce16">
            <text:p>464,906</text:p>
          </table:table-cell>
          <table:table-cell office:value-type="float" office:value="44.88" table:formula="of:=IF([.C26]=0;&quot;-&quot;;ROUND([.E26]/[.C26]*100;2))" table:style-name="ce17">
            <text:p>44.88</text:p>
          </table:table-cell>
          <table:table-cell office:value-type="float" office:value="76.69" table:formula="of:=IF([.D26]=0;&quot;-&quot;;ROUND([.E26]/[.D26]*100;2))" table:style-name="ce17">
            <text:p>76.69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26"/>
          <table:table-cell office:value-type="string" table:style-name="ce15">
            <text:p>都市發展局主管</text:p>
          </table:table-cell>
          <table:table-cell office:value-type="float" office:value="1240098" table:style-name="ce16">
            <text:p>1,240,098</text:p>
          </table:table-cell>
          <table:table-cell office:value-type="float" office:value="207835" table:style-name="ce16">
            <text:p>207,835</text:p>
          </table:table-cell>
          <table:table-cell office:value-type="float" office:value="165081" table:style-name="ce16">
            <text:p>165,081</text:p>
          </table:table-cell>
          <table:table-cell office:value-type="float" office:value="13.31" table:formula="of:=IF([.C27]=0;&quot;-&quot;;ROUND([.E27]/[.C27]*100;2))" table:style-name="ce17">
            <text:p>13.31</text:p>
          </table:table-cell>
          <table:table-cell office:value-type="float" office:value="79.430000000000007" table:formula="of:=IF([.D27]=0;&quot;-&quot;;ROUND([.E27]/[.D27]*100;2))" table:style-name="ce17">
            <text:p>79.43</text:p>
          </table:table-cell>
          <table:table-cell table:style-name="ce23"/>
          <table:table-cell table:style-name="ce26"/>
          <table:table-cell table:style-name="ce19"/>
          <table:table-cell table:style-name="ce20"/>
          <table:table-cell table:number-columns-repeated="16373" table:style-name="ce26"/>
        </table:table-row>
        <table:table-row table:style-name="ro6">
          <table:table-cell/>
          <table:table-cell office:value-type="string" table:style-name="ce15">
            <text:p>法制局主管</text:p>
          </table:table-cell>
          <table:table-cell office:value-type="float" office:value="76049" table:style-name="ce16">
            <text:p>76,049</text:p>
          </table:table-cell>
          <table:table-cell office:value-type="float" office:value="50241" table:style-name="ce16">
            <text:p>50,241</text:p>
          </table:table-cell>
          <table:table-cell office:value-type="float" office:value="43001" table:style-name="ce16">
            <text:p>43,001</text:p>
          </table:table-cell>
          <table:table-cell office:value-type="float" office:value="56.54" table:formula="of:=IF([.C28]=0;&quot;-&quot;;ROUND([.E28]/[.C28]*100;2))" table:style-name="ce17">
            <text:p>56.54</text:p>
          </table:table-cell>
          <table:table-cell office:value-type="float" office:value="85.59" table:formula="of:=IF([.D28]=0;&quot;-&quot;;ROUND([.E28]/[.D28]*100;2))" table:style-name="ce17">
            <text:p>85.59</text:p>
          </table:table-cell>
          <table:table-cell table:style-name="ce22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觀光局主管</text:p>
          </table:table-cell>
          <table:table-cell office:value-type="float" office:value="943704" table:style-name="ce16">
            <text:p>943,704</text:p>
          </table:table-cell>
          <table:table-cell office:value-type="float" office:value="448960" table:style-name="ce16">
            <text:p>448,960</text:p>
          </table:table-cell>
          <table:table-cell office:value-type="float" office:value="348636" table:style-name="ce16">
            <text:p>348,636</text:p>
          </table:table-cell>
          <table:table-cell office:value-type="float" office:value="36.94" table:formula="of:=IF([.C29]=0;&quot;-&quot;;ROUND([.E29]/[.C29]*100;2))" table:style-name="ce17">
            <text:p>36.94</text:p>
          </table:table-cell>
          <table:table-cell office:value-type="float" office:value="77.650000000000006" table:formula="of:=IF([.D29]=0;&quot;-&quot;;ROUND([.E29]/[.D29]*100;2))" table:style-name="ce17">
            <text:p>77.65</text:p>
          </table:table-cell>
          <table:table-cell table:style-name="ce23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水利局主管</text:p>
          </table:table-cell>
          <table:table-cell office:value-type="float" office:value="11562079" table:style-name="ce16">
            <text:p>11,562,079</text:p>
          </table:table-cell>
          <table:table-cell office:value-type="float" office:value="8344675" table:style-name="ce16">
            <text:p>8,344,675</text:p>
          </table:table-cell>
          <table:table-cell office:value-type="float" office:value="5953045" table:style-name="ce16">
            <text:p>5,953,045</text:p>
          </table:table-cell>
          <table:table-cell office:value-type="float" office:value="51.49" table:formula="of:=IF([.C30]=0;&quot;-&quot;;ROUND([.E30]/[.C30]*100;2))" table:style-name="ce17">
            <text:p>51.49</text:p>
          </table:table-cell>
          <table:table-cell office:value-type="float" office:value="71.34" table:formula="of:=IF([.D30]=0;&quot;-&quot;;ROUND([.E30]/[.D30]*100;2))" table:style-name="ce17">
            <text:p>71.34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毒品防制局主管</text:p>
          </table:table-cell>
          <table:table-cell office:value-type="float" office:value="156666" table:style-name="ce16">
            <text:p>156,666</text:p>
          </table:table-cell>
          <table:table-cell office:value-type="float" office:value="87177" table:style-name="ce16">
            <text:p>87,177</text:p>
          </table:table-cell>
          <table:table-cell office:value-type="float" office:value="70460" table:style-name="ce16">
            <text:p>70,460</text:p>
          </table:table-cell>
          <table:table-cell office:value-type="float" office:value="44.97" table:formula="of:=IF([.C31]=0;&quot;-&quot;;ROUND([.E31]/[.C31]*100;2))" table:style-name="ce17">
            <text:p>44.97</text:p>
          </table:table-cell>
          <table:table-cell office:value-type="float" office:value="80.819999999999993" table:formula="of:=IF([.D31]=0;&quot;-&quot;;ROUND([.E31]/[.D31]*100;2))" table:style-name="ce17">
            <text:p>80.82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運動發展局主管</text:p>
          </table:table-cell>
          <table:table-cell office:value-type="float" office:value="1367221" table:style-name="ce16">
            <text:p>1,367,221</text:p>
          </table:table-cell>
          <table:table-cell office:value-type="float" office:value="1015623" table:style-name="ce16">
            <text:p>1,015,623</text:p>
          </table:table-cell>
          <table:table-cell office:value-type="float" office:value="787019" table:style-name="ce16">
            <text:p>787,019</text:p>
          </table:table-cell>
          <table:table-cell office:value-type="float" office:value="57.56" table:formula="of:=IF([.C32]=0;&quot;-&quot;;ROUND([.E32]/[.C32]*100;2))" table:style-name="ce17">
            <text:p>57.56</text:p>
          </table:table-cell>
          <table:table-cell office:value-type="float" office:value="77.489999999999995" table:formula="of:=IF([.D32]=0;&quot;-&quot;;ROUND([.E32]/[.D32]*100;2))" table:style-name="ce17">
            <text:p>77.49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青年局主管</text:p>
          </table:table-cell>
          <table:table-cell office:value-type="float" office:value="236254" table:style-name="ce16">
            <text:p>236,254</text:p>
          </table:table-cell>
          <table:table-cell office:value-type="float" office:value="180746" table:style-name="ce16">
            <text:p>180,746</text:p>
          </table:table-cell>
          <table:table-cell office:value-type="float" office:value="143657" table:style-name="ce16">
            <text:p>143,657</text:p>
          </table:table-cell>
          <table:table-cell office:value-type="float" office:value="60.81" table:formula="of:=IF([.C33]=0;&quot;-&quot;;ROUND([.E33]/[.C33]*100;2))" table:style-name="ce17">
            <text:p>60.81</text:p>
          </table:table-cell>
          <table:table-cell office:value-type="float" office:value="79.48" table:formula="of:=IF([.D33]=0;&quot;-&quot;;ROUND([.E33]/[.D33]*100;2))" table:style-name="ce17">
            <text:p>79.48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統籌支撥科目</text:p>
          </table:table-cell>
          <table:table-cell office:value-type="float" office:value="9767711" table:style-name="ce16">
            <text:p>9,767,711</text:p>
          </table:table-cell>
          <table:table-cell office:value-type="float" office:value="4848342" table:style-name="ce16">
            <text:p>4,848,342</text:p>
          </table:table-cell>
          <table:table-cell office:value-type="float" office:value="2695957" table:style-name="ce16">
            <text:p>2,695,957</text:p>
          </table:table-cell>
          <table:table-cell office:value-type="float" office:value="27.6" table:formula="of:=IF([.C34]=0;&quot;-&quot;;ROUND([.E34]/[.C34]*100;2))" table:style-name="ce17">
            <text:p>27.60</text:p>
          </table:table-cell>
          <table:table-cell office:value-type="float" office:value="55.61" table:formula="of:=IF([.D34]=0;&quot;-&quot;;ROUND([.E34]/[.D34]*100;2))" table:style-name="ce17">
            <text:p>55.61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第二預備金餘額</text:p>
          </table:table-cell>
          <table:table-cell office:value-type="float" office:value="395549" table:style-name="ce28">
            <text:p>395,549</text:p>
          </table:table-cell>
          <table:table-cell table:style-name="ce29"/>
          <table:table-cell office:value-type="float" office:value="0" table:style-name="ce29">
            <text:p><text:s/>-<text:s/></text:p>
          </table:table-cell>
          <table:table-cell office:value-type="float" office:value="0" table:formula="of:=IF([.C35]=0;&quot;-&quot;;ROUND([.E35]/[.C35]*100;2))" table:style-name="ce30">
            <text:p><text:s/>-<text:s/></text:p>
          </table:table-cell>
          <table:table-cell office:value-type="string" office:string-value="-" table:formula="of:=IF([.D35]=0;&quot;-&quot;;ROUND([.E35]/[.D35]*100;2))" table:style-name="ce30">
            <text:p><text:s/>-<text:s/></text:p>
          </table:table-cell>
          <table:table-cell table:style-name="ce21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1">
            <text:p>總 <text:s text:c="5"/>計</text:p>
          </table:table-cell>
          <table:table-cell office:value-type="float" office:value="199246770" table:style-name="ce32">
            <text:p>199,246,770</text:p>
          </table:table-cell>
          <table:table-cell office:value-type="float" office:value="113942212" table:style-name="ce32">
            <text:p>113,942,212</text:p>
          </table:table-cell>
          <table:table-cell office:value-type="float" office:value="96291438" table:style-name="ce32">
            <text:p>96,291,438</text:p>
          </table:table-cell>
          <table:table-cell office:value-type="float" office:value="48.33" table:formula="of:=IF([.C36]=0;&quot;-&quot;;ROUND([.E36]/[.C36]*100;2))" table:style-name="ce33">
            <text:p>48.33</text:p>
          </table:table-cell>
          <table:table-cell office:value-type="float" office:value="84.51" table:formula="of:=IF([.D36]=0;&quot;-&quot;;ROUND([.E36]/[.D36]*100;2))" table:style-name="ce33">
            <text:p>84.51</text:p>
          </table:table-cell>
          <table:table-cell table:style-name="ce34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7">
          <table:table-cell/>
          <table:table-cell office:value-type="string" table:style-name="ce35">
            <text:p>*本表累計執行數係由財政局提供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style-name="ro6">
          <table:table-cell/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number-rows-repeated="1048538" table:style-name="ro6">
          <table:table-cell table:number-columns-repeated="16384"/>
        </table:table-row>
      </table:table>
      <table:table table:name="5月" table:style-name="ta2">
        <table:table-column table:style-name="co1" table:default-cell-style-name="ce27"/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36"/>
        <table:table-column table:style-name="co7" table:default-cell-style-name="ce27"/>
        <table:table-column table:style-name="co8" table:default-cell-style-name="ce14"/>
        <table:table-column table:style-name="co9" table:default-cell-style-name="ce27"/>
        <table:table-column table:style-name="co10" table:default-cell-style-name="ce27"/>
        <table:table-column table:style-name="co9" table:number-columns-repeated="1014" table:default-cell-style-name="ce27"/>
        <table:table-column table:style-name="co11" table:number-columns-repeated="15360" table:default-cell-style-name="ce1"/>
        <table:table-row table:style-name="ro1">
          <table:table-cell table:style-name="ce2"/>
          <table:table-cell office:value-type="string" table:number-columns-spanned="7" table:number-rows-spanned="1" table:style-name="ce37">
            <text:p>高雄市總預算<text:span text:style-name="T2">各主管機關本年度歲出</text:span>執行狀況表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number-columns-spanned="7" table:number-rows-spanned="1" table:style-name="ce38">
            <text:p>中華民國115年1月1日起至115年5月31日止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style-name="ce3">
            <text:p>經資門併計</text:p>
          </table:table-cell>
          <table:table-cell table:number-columns-repeated="5" table:style-name="ce4"/>
          <table:table-cell office:value-type="string" table:style-name="ce5">
            <text:p>單位：新臺幣千元</text:p>
          </table:table-cell>
          <table:table-cell table:style-name="ce6"/>
          <table:table-cell table:number-columns-repeated="16375" table:style-name="ce2"/>
        </table:table-row>
        <table:table-row table:style-name="ro3">
          <table:table-cell table:style-name="ce7"/>
          <table:table-cell office:value-type="string" table:number-columns-spanned="1" table:number-rows-spanned="3" table:style-name="ce39">
            <text:p>主管機關名稱</text:p>
          </table:table-cell>
          <table:table-cell office:value-type="string" table:number-columns-spanned="1" table:number-rows-spanned="2" table:style-name="ce40">
            <text:p>全年度</text:p>
            <text:p>預算數</text:p>
          </table:table-cell>
          <table:table-cell office:value-type="string" table:number-columns-spanned="1" table:number-rows-spanned="2" table:style-name="ce40">
            <text:p>累計分配數</text:p>
          </table:table-cell>
          <table:table-cell office:value-type="string" table:number-columns-spanned="3" table:number-rows-spanned="1" table:style-name="ce41">
            <text:p>累計執行數</text:p>
          </table:table-cell>
          <table:covered-table-cell table:number-columns-repeated="2"/>
          <table:table-cell office:value-type="string" table:number-columns-spanned="1" table:number-rows-spanned="3" table:style-name="ce41">
            <text:p>備 <text:s text:c="4"/>註</text:p>
          </table:table-cell>
          <table:table-cell table:number-columns-repeated="16376" table:style-name="ce7"/>
        </table:table-row>
        <table:table-row table:style-name="ro4">
          <table:table-cell table:style-name="ce7"/>
          <table:covered-table-cell/>
          <table:covered-table-cell/>
          <table:covered-table-cell/>
          <table:table-cell office:value-type="string" table:style-name="ce8">
            <text:p>金額<text:s text:c="3"/></text:p>
          </table:table-cell>
          <table:table-cell office:value-type="string" table:style-name="ce9">
            <text:p>占預算(％)</text:p>
          </table:table-cell>
          <table:table-cell office:value-type="string" table:style-name="ce10">
            <text:p>占分配(％)</text:p>
          </table:table-cell>
          <table:covered-table-cell/>
          <table:table-cell table:number-columns-repeated="16376" table:style-name="ce7"/>
        </table:table-row>
        <table:table-row table:style-name="ro5">
          <table:table-cell table:style-name="ce7"/>
          <table:covered-table-cell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<text:s/>C</text:p>
          </table:table-cell>
          <table:table-cell office:value-type="string" table:style-name="ce12">
            <text:p>C/A</text:p>
          </table:table-cell>
          <table:table-cell office:value-type="string" table:style-name="ce13">
            <text:p>C/B</text:p>
          </table:table-cell>
          <table:covered-table-cell/>
          <table:table-cell table:number-columns-repeated="16376" table:style-name="ce7"/>
        </table:table-row>
        <table:table-row table:style-name="ro6">
          <table:table-cell table:style-name="ce14"/>
          <table:table-cell office:value-type="string" table:style-name="ce15">
            <text:p>市議會主管</text:p>
          </table:table-cell>
          <table:table-cell office:value-type="float" office:value="938407" table:style-name="ce16">
            <text:p>938,407</text:p>
          </table:table-cell>
          <table:table-cell office:value-type="float" office:value="439984" table:style-name="ce16">
            <text:p>439,984</text:p>
          </table:table-cell>
          <table:table-cell office:value-type="float" office:value="370403" table:style-name="ce16">
            <text:p>370,403</text:p>
          </table:table-cell>
          <table:table-cell office:value-type="float" office:value="39.47" table:formula="of:=IF([.C7]=0;&quot;-&quot;;ROUND([.E7]/[.C7]*100;2))" table:style-name="ce17">
            <text:p>39.47</text:p>
          </table:table-cell>
          <table:table-cell office:value-type="float" office:value="84.19" table:formula="of:=IF([.D7]=0;&quot;-&quot;;ROUND([.E7]/[.D7]*100;2))" table:style-name="ce17">
            <text:p>84.19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市政府主管</text:p>
          </table:table-cell>
          <table:table-cell office:value-type="float" office:value="8373640" table:style-name="ce16">
            <text:p>8,373,640</text:p>
          </table:table-cell>
          <table:table-cell office:value-type="float" office:value="4239959" table:style-name="ce16">
            <text:p>4,239,959</text:p>
          </table:table-cell>
          <table:table-cell office:value-type="float" office:value="3433207" table:style-name="ce16">
            <text:p>3,433,207</text:p>
          </table:table-cell>
          <table:table-cell office:value-type="float" office:value="41" table:formula="of:=IF([.C8]=0;&quot;-&quot;;ROUND([.E8]/[.C8]*100;2))" table:style-name="ce17">
            <text:p>41.00</text:p>
          </table:table-cell>
          <table:table-cell office:value-type="float" office:value="80.97" table:formula="of:=IF([.D8]=0;&quot;-&quot;;ROUND([.E8]/[.D8]*100;2))" table:style-name="ce17">
            <text:p>80.97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民政局主管</text:p>
          </table:table-cell>
          <table:table-cell office:value-type="float" office:value="2109070" table:style-name="ce16">
            <text:p>2,109,070</text:p>
          </table:table-cell>
          <table:table-cell office:value-type="float" office:value="877399" table:style-name="ce16">
            <text:p>877,399</text:p>
          </table:table-cell>
          <table:table-cell office:value-type="float" office:value="685536" table:style-name="ce16">
            <text:p>685,536</text:p>
          </table:table-cell>
          <table:table-cell office:value-type="float" office:value="32.5" table:formula="of:=IF([.C9]=0;&quot;-&quot;;ROUND([.E9]/[.C9]*100;2))" table:style-name="ce17">
            <text:p>32.50</text:p>
          </table:table-cell>
          <table:table-cell office:value-type="float" office:value="78.13" table:formula="of:=IF([.D9]=0;&quot;-&quot;;ROUND([.E9]/[.D9]*100;2))" table:style-name="ce17">
            <text:p>78.13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財政局主管</text:p>
          </table:table-cell>
          <table:table-cell office:value-type="float" office:value="4594128" table:style-name="ce16">
            <text:p>4,594,128</text:p>
          </table:table-cell>
          <table:table-cell office:value-type="float" office:value="1180015" table:style-name="ce16">
            <text:p>1,180,015</text:p>
          </table:table-cell>
          <table:table-cell office:value-type="float" office:value="1143394" table:style-name="ce16">
            <text:p>1,143,394</text:p>
          </table:table-cell>
          <table:table-cell office:value-type="float" office:value="24.89" table:formula="of:=IF([.C10]=0;&quot;-&quot;;ROUND([.E10]/[.C10]*100;2))" table:style-name="ce17">
            <text:p>24.89</text:p>
          </table:table-cell>
          <table:table-cell office:value-type="float" office:value="96.9" table:formula="of:=IF([.D10]=0;&quot;-&quot;;ROUND([.E10]/[.D10]*100;2))" table:style-name="ce17">
            <text:p>96.9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教育局主管</text:p>
          </table:table-cell>
          <table:table-cell office:value-type="float" office:value="61864940" table:style-name="ce16">
            <text:p>61,864,940</text:p>
          </table:table-cell>
          <table:table-cell office:value-type="float" office:value="30537015" table:style-name="ce16">
            <text:p>30,537,015</text:p>
          </table:table-cell>
          <table:table-cell office:value-type="float" office:value="28721111" table:style-name="ce16">
            <text:p>28,721,111</text:p>
          </table:table-cell>
          <table:table-cell office:value-type="float" office:value="46.43" table:formula="of:=IF([.C11]=0;&quot;-&quot;;ROUND([.E11]/[.C11]*100;2))" table:style-name="ce17">
            <text:p>46.43</text:p>
          </table:table-cell>
          <table:table-cell office:value-type="float" office:value="94.05" table:formula="of:=IF([.D11]=0;&quot;-&quot;;ROUND([.E11]/[.D11]*100;2))" table:style-name="ce17">
            <text:p>94.0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經濟發展局主管</text:p>
          </table:table-cell>
          <table:table-cell office:value-type="float" office:value="2373793" table:style-name="ce16">
            <text:p>2,373,793</text:p>
          </table:table-cell>
          <table:table-cell office:value-type="float" office:value="1754411" table:style-name="ce16">
            <text:p>1,754,411</text:p>
          </table:table-cell>
          <table:table-cell office:value-type="float" office:value="1073401" table:style-name="ce16">
            <text:p>1,073,401</text:p>
          </table:table-cell>
          <table:table-cell office:value-type="float" office:value="45.22" table:formula="of:=IF([.C12]=0;&quot;-&quot;;ROUND([.E12]/[.C12]*100;2))" table:style-name="ce17">
            <text:p>45.22</text:p>
          </table:table-cell>
          <table:table-cell office:value-type="float" office:value="61.18" table:formula="of:=IF([.D12]=0;&quot;-&quot;;ROUND([.E12]/[.D12]*100;2))" table:style-name="ce17">
            <text:p>61.18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工務局主管</text:p>
          </table:table-cell>
          <table:table-cell office:value-type="float" office:value="10201440" table:style-name="ce16">
            <text:p>10,201,440</text:p>
          </table:table-cell>
          <table:table-cell office:value-type="float" office:value="5134032" table:style-name="ce16">
            <text:p>5,134,032</text:p>
          </table:table-cell>
          <table:table-cell office:value-type="float" office:value="2300901" table:style-name="ce16">
            <text:p>2,300,901</text:p>
          </table:table-cell>
          <table:table-cell office:value-type="float" office:value="22.55" table:formula="of:=IF([.C13]=0;&quot;-&quot;;ROUND([.E13]/[.C13]*100;2))" table:style-name="ce17">
            <text:p>22.55</text:p>
          </table:table-cell>
          <table:table-cell office:value-type="float" office:value="44.82" table:formula="of:=IF([.D13]=0;&quot;-&quot;;ROUND([.E13]/[.D13]*100;2))" table:style-name="ce17">
            <text:p>44.82</text:p>
          </table:table-cell>
          <table:table-cell table:style-name="ce22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社會局主管</text:p>
          </table:table-cell>
          <table:table-cell office:value-type="float" office:value="23856366" table:style-name="ce16">
            <text:p>23,856,366</text:p>
          </table:table-cell>
          <table:table-cell office:value-type="float" office:value="10198562" table:style-name="ce16">
            <text:p>10,198,562</text:p>
          </table:table-cell>
          <table:table-cell office:value-type="float" office:value="7376361" table:style-name="ce16">
            <text:p>7,376,361</text:p>
          </table:table-cell>
          <table:table-cell office:value-type="float" office:value="30.92" table:formula="of:=IF([.C14]=0;&quot;-&quot;;ROUND([.E14]/[.C14]*100;2))" table:style-name="ce17">
            <text:p>30.92</text:p>
          </table:table-cell>
          <table:table-cell office:value-type="float" office:value="72.33" table:formula="of:=IF([.D14]=0;&quot;-&quot;;ROUND([.E14]/[.D14]*100;2))" table:style-name="ce17">
            <text:p>72.33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警察局主管</text:p>
          </table:table-cell>
          <table:table-cell office:value-type="float" office:value="11775218" table:style-name="ce16">
            <text:p>11,775,218</text:p>
          </table:table-cell>
          <table:table-cell office:value-type="float" office:value="6417594" table:style-name="ce16">
            <text:p>6,417,594</text:p>
          </table:table-cell>
          <table:table-cell office:value-type="float" office:value="5817000" table:style-name="ce16">
            <text:p>5,817,000</text:p>
          </table:table-cell>
          <table:table-cell office:value-type="float" office:value="49.4" table:formula="of:=IF([.C15]=0;&quot;-&quot;;ROUND([.E15]/[.C15]*100;2))" table:style-name="ce17">
            <text:p>49.40</text:p>
          </table:table-cell>
          <table:table-cell office:value-type="float" office:value="90.64" table:formula="of:=IF([.D15]=0;&quot;-&quot;;ROUND([.E15]/[.D15]*100;2))" table:style-name="ce17">
            <text:p>90.64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衛生局主管</text:p>
          </table:table-cell>
          <table:table-cell office:value-type="float" office:value="12654202" table:style-name="ce16">
            <text:p>12,654,202</text:p>
          </table:table-cell>
          <table:table-cell office:value-type="float" office:value="5694472" table:style-name="ce16">
            <text:p>5,694,472</text:p>
          </table:table-cell>
          <table:table-cell office:value-type="float" office:value="4848060" table:style-name="ce16">
            <text:p>4,848,060</text:p>
          </table:table-cell>
          <table:table-cell office:value-type="float" office:value="38.31" table:formula="of:=IF([.C16]=0;&quot;-&quot;;ROUND([.E16]/[.C16]*100;2))" table:style-name="ce17">
            <text:p>38.31</text:p>
          </table:table-cell>
          <table:table-cell office:value-type="float" office:value="85.14" table:formula="of:=IF([.D16]=0;&quot;-&quot;;ROUND([.E16]/[.D16]*100;2))" table:style-name="ce17">
            <text:p>85.14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環境保護局主管</text:p>
          </table:table-cell>
          <table:table-cell office:value-type="float" office:value="6259511" table:style-name="ce16">
            <text:p>6,259,511</text:p>
          </table:table-cell>
          <table:table-cell office:value-type="float" office:value="3006852" table:style-name="ce16">
            <text:p>3,006,852</text:p>
          </table:table-cell>
          <table:table-cell office:value-type="float" office:value="2436643" table:style-name="ce16">
            <text:p>2,436,643</text:p>
          </table:table-cell>
          <table:table-cell office:value-type="float" office:value="38.93" table:formula="of:=IF([.C17]=0;&quot;-&quot;;ROUND([.E17]/[.C17]*100;2))" table:style-name="ce17">
            <text:p>38.93</text:p>
          </table:table-cell>
          <table:table-cell office:value-type="float" office:value="81.040000000000006" table:formula="of:=IF([.D17]=0;&quot;-&quot;;ROUND([.E17]/[.D17]*100;2))" table:style-name="ce17">
            <text:p>81.04</text:p>
          </table:table-cell>
          <table:table-cell table:style-name="ce23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地政局主管</text:p>
          </table:table-cell>
          <table:table-cell office:value-type="float" office:value="1254242" table:style-name="ce16">
            <text:p>1,254,242</text:p>
          </table:table-cell>
          <table:table-cell office:value-type="float" office:value="724160" table:style-name="ce16">
            <text:p>724,160</text:p>
          </table:table-cell>
          <table:table-cell office:value-type="float" office:value="600710" table:style-name="ce16">
            <text:p>600,710</text:p>
          </table:table-cell>
          <table:table-cell office:value-type="float" office:value="47.89" table:formula="of:=IF([.C18]=0;&quot;-&quot;;ROUND([.E18]/[.C18]*100;2))" table:style-name="ce17">
            <text:p>47.89</text:p>
          </table:table-cell>
          <table:table-cell office:value-type="float" office:value="82.95" table:formula="of:=IF([.D18]=0;&quot;-&quot;;ROUND([.E18]/[.D18]*100;2))" table:style-name="ce17">
            <text:p>82.95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新聞局主管</text:p>
          </table:table-cell>
          <table:table-cell office:value-type="float" office:value="226122" table:style-name="ce16">
            <text:p>226,122</text:p>
          </table:table-cell>
          <table:table-cell office:value-type="float" office:value="84231" table:style-name="ce16">
            <text:p>84,231</text:p>
          </table:table-cell>
          <table:table-cell office:value-type="float" office:value="72329" table:style-name="ce16">
            <text:p>72,329</text:p>
          </table:table-cell>
          <table:table-cell office:value-type="float" office:value="31.99" table:formula="of:=IF([.C19]=0;&quot;-&quot;;ROUND([.E19]/[.C19]*100;2))" table:style-name="ce17">
            <text:p>31.99</text:p>
          </table:table-cell>
          <table:table-cell office:value-type="float" office:value="85.87" table:formula="of:=IF([.D19]=0;&quot;-&quot;;ROUND([.E19]/[.D19]*100;2))" table:style-name="ce17">
            <text:p>85.87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農業局主管</text:p>
          </table:table-cell>
          <table:table-cell office:value-type="float" office:value="2340404" table:style-name="ce16">
            <text:p>2,340,404</text:p>
          </table:table-cell>
          <table:table-cell office:value-type="float" office:value="1039719" table:style-name="ce16">
            <text:p>1,039,719</text:p>
          </table:table-cell>
          <table:table-cell office:value-type="float" office:value="805769" table:style-name="ce16">
            <text:p>805,769</text:p>
          </table:table-cell>
          <table:table-cell office:value-type="float" office:value="34.43" table:formula="of:=IF([.C20]=0;&quot;-&quot;;ROUND([.E20]/[.C20]*100;2))" table:style-name="ce17">
            <text:p>34.43</text:p>
          </table:table-cell>
          <table:table-cell office:value-type="float" office:value="77.5" table:formula="of:=IF([.D20]=0;&quot;-&quot;;ROUND([.E20]/[.D20]*100;2))" table:style-name="ce17">
            <text:p>77.5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勞工局主管</text:p>
          </table:table-cell>
          <table:table-cell office:value-type="float" office:value="1042845" table:style-name="ce16">
            <text:p>1,042,845</text:p>
          </table:table-cell>
          <table:table-cell office:value-type="float" office:value="504182" table:style-name="ce16">
            <text:p>504,182</text:p>
          </table:table-cell>
          <table:table-cell office:value-type="float" office:value="384957" table:style-name="ce16">
            <text:p>384,957</text:p>
          </table:table-cell>
          <table:table-cell office:value-type="float" office:value="36.909999999999997" table:formula="of:=IF([.C21]=0;&quot;-&quot;;ROUND([.E21]/[.C21]*100;2))" table:style-name="ce17">
            <text:p>36.91</text:p>
          </table:table-cell>
          <table:table-cell office:value-type="float" office:value="76.349999999999994" table:formula="of:=IF([.D21]=0;&quot;-&quot;;ROUND([.E21]/[.D21]*100;2))" table:style-name="ce17">
            <text:p>76.35</text:p>
          </table:table-cell>
          <table:table-cell table:style-name="ce24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捷運工程局主管</text:p>
          </table:table-cell>
          <table:table-cell office:value-type="float" office:value="9573705" table:style-name="ce16">
            <text:p>9,573,705</text:p>
          </table:table-cell>
          <table:table-cell office:value-type="float" office:value="6028245" table:style-name="ce16">
            <text:p>6,028,245</text:p>
          </table:table-cell>
          <table:table-cell office:value-type="float" office:value="5004218" table:style-name="ce16">
            <text:p>5,004,218</text:p>
          </table:table-cell>
          <table:table-cell office:value-type="float" office:value="52.27" table:formula="of:=IF([.C22]=0;&quot;-&quot;;ROUND([.E22]/[.C22]*100;2))" table:style-name="ce17">
            <text:p>52.27</text:p>
          </table:table-cell>
          <table:table-cell office:value-type="float" office:value="83.01" table:formula="of:=IF([.D22]=0;&quot;-&quot;;ROUND([.E22]/[.D22]*100;2))" table:style-name="ce17">
            <text:p>83.01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消防局主管</text:p>
          </table:table-cell>
          <table:table-cell office:value-type="float" office:value="3330954" table:style-name="ce16">
            <text:p>3,330,954</text:p>
          </table:table-cell>
          <table:table-cell office:value-type="float" office:value="1486994" table:style-name="ce16">
            <text:p>1,486,994</text:p>
          </table:table-cell>
          <table:table-cell office:value-type="float" office:value="1388290" table:style-name="ce16">
            <text:p>1,388,290</text:p>
          </table:table-cell>
          <table:table-cell office:value-type="float" office:value="41.68" table:formula="of:=IF([.C23]=0;&quot;-&quot;;ROUND([.E23]/[.C23]*100;2))" table:style-name="ce17">
            <text:p>41.68</text:p>
          </table:table-cell>
          <table:table-cell office:value-type="float" office:value="93.36" table:formula="of:=IF([.D23]=0;&quot;-&quot;;ROUND([.E23]/[.D23]*100;2))" table:style-name="ce17">
            <text:p>93.36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文化局主管</text:p>
          </table:table-cell>
          <table:table-cell office:value-type="float" office:value="3939205" table:style-name="ce16">
            <text:p>3,939,205</text:p>
          </table:table-cell>
          <table:table-cell office:value-type="float" office:value="1995245" table:style-name="ce16">
            <text:p>1,995,245</text:p>
          </table:table-cell>
          <table:table-cell office:value-type="float" office:value="1502020" table:style-name="ce16">
            <text:p>1,502,020</text:p>
          </table:table-cell>
          <table:table-cell office:value-type="float" office:value="38.130000000000003" table:formula="of:=IF([.C24]=0;&quot;-&quot;;ROUND([.E24]/[.C24]*100;2))" table:style-name="ce17">
            <text:p>38.13</text:p>
          </table:table-cell>
          <table:table-cell office:value-type="float" office:value="75.28" table:formula="of:=IF([.D24]=0;&quot;-&quot;;ROUND([.E24]/[.D24]*100;2))" table:style-name="ce17">
            <text:p>75.28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交通局主管</text:p>
          </table:table-cell>
          <table:table-cell office:value-type="float" office:value="4360434" table:style-name="ce16">
            <text:p>4,360,434</text:p>
          </table:table-cell>
          <table:table-cell office:value-type="float" office:value="2412314" table:style-name="ce16">
            <text:p>2,412,314</text:p>
          </table:table-cell>
          <table:table-cell office:value-type="float" office:value="1782496" table:style-name="ce16">
            <text:p>1,782,496</text:p>
          </table:table-cell>
          <table:table-cell office:value-type="float" office:value="40.880000000000003" table:formula="of:=IF([.C25]=0;&quot;-&quot;;ROUND([.E25]/[.C25]*100;2))" table:style-name="ce17">
            <text:p>40.88</text:p>
          </table:table-cell>
          <table:table-cell office:value-type="float" office:value="73.89" table:formula="of:=IF([.D25]=0;&quot;-&quot;;ROUND([.E25]/[.D25]*100;2))" table:style-name="ce17">
            <text:p>73.89</text:p>
          </table:table-cell>
          <table:table-cell table:style-name="ce25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海洋局主管</text:p>
          </table:table-cell>
          <table:table-cell office:value-type="float" office:value="1019845" table:style-name="ce16">
            <text:p>1,019,845</text:p>
          </table:table-cell>
          <table:table-cell office:value-type="float" office:value="530637" table:style-name="ce16">
            <text:p>530,637</text:p>
          </table:table-cell>
          <table:table-cell office:value-type="float" office:value="425360" table:style-name="ce16">
            <text:p>425,360</text:p>
          </table:table-cell>
          <table:table-cell office:value-type="float" office:value="41.71" table:formula="of:=IF([.C26]=0;&quot;-&quot;;ROUND([.E26]/[.C26]*100;2))" table:style-name="ce17">
            <text:p>41.71</text:p>
          </table:table-cell>
          <table:table-cell office:value-type="float" office:value="80.16" table:formula="of:=IF([.D26]=0;&quot;-&quot;;ROUND([.E26]/[.D26]*100;2))" table:style-name="ce17">
            <text:p>80.1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26"/>
          <table:table-cell office:value-type="string" table:style-name="ce15">
            <text:p>都市發展局主管</text:p>
          </table:table-cell>
          <table:table-cell office:value-type="float" office:value="1240098" table:style-name="ce16">
            <text:p>1,240,098</text:p>
          </table:table-cell>
          <table:table-cell office:value-type="float" office:value="180448" table:style-name="ce16">
            <text:p>180,448</text:p>
          </table:table-cell>
          <table:table-cell office:value-type="float" office:value="127415" table:style-name="ce16">
            <text:p>127,415</text:p>
          </table:table-cell>
          <table:table-cell office:value-type="float" office:value="10.27" table:formula="of:=IF([.C27]=0;&quot;-&quot;;ROUND([.E27]/[.C27]*100;2))" table:style-name="ce17">
            <text:p>10.27</text:p>
          </table:table-cell>
          <table:table-cell office:value-type="float" office:value="70.61" table:formula="of:=IF([.D27]=0;&quot;-&quot;;ROUND([.E27]/[.D27]*100;2))" table:style-name="ce17">
            <text:p>70.61</text:p>
          </table:table-cell>
          <table:table-cell table:style-name="ce23"/>
          <table:table-cell table:style-name="ce26"/>
          <table:table-cell table:style-name="ce19"/>
          <table:table-cell table:style-name="ce20"/>
          <table:table-cell table:number-columns-repeated="16373" table:style-name="ce26"/>
        </table:table-row>
        <table:table-row table:style-name="ro6">
          <table:table-cell/>
          <table:table-cell office:value-type="string" table:style-name="ce15">
            <text:p>法制局主管</text:p>
          </table:table-cell>
          <table:table-cell office:value-type="float" office:value="76049" table:style-name="ce16">
            <text:p>76,049</text:p>
          </table:table-cell>
          <table:table-cell office:value-type="float" office:value="45834" table:style-name="ce16">
            <text:p>45,834</text:p>
          </table:table-cell>
          <table:table-cell office:value-type="float" office:value="34301" table:style-name="ce16">
            <text:p>34,301</text:p>
          </table:table-cell>
          <table:table-cell office:value-type="float" office:value="45.1" table:formula="of:=IF([.C28]=0;&quot;-&quot;;ROUND([.E28]/[.C28]*100;2))" table:style-name="ce17">
            <text:p>45.10</text:p>
          </table:table-cell>
          <table:table-cell office:value-type="float" office:value="74.84" table:formula="of:=IF([.D28]=0;&quot;-&quot;;ROUND([.E28]/[.D28]*100;2))" table:style-name="ce17">
            <text:p>74.84</text:p>
          </table:table-cell>
          <table:table-cell table:style-name="ce22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觀光局主管</text:p>
          </table:table-cell>
          <table:table-cell office:value-type="float" office:value="943704" table:style-name="ce16">
            <text:p>943,704</text:p>
          </table:table-cell>
          <table:table-cell office:value-type="float" office:value="387976" table:style-name="ce16">
            <text:p>387,976</text:p>
          </table:table-cell>
          <table:table-cell office:value-type="float" office:value="267561" table:style-name="ce16">
            <text:p>267,561</text:p>
          </table:table-cell>
          <table:table-cell office:value-type="float" office:value="28.35" table:formula="of:=IF([.C29]=0;&quot;-&quot;;ROUND([.E29]/[.C29]*100;2))" table:style-name="ce17">
            <text:p>28.35</text:p>
          </table:table-cell>
          <table:table-cell office:value-type="float" office:value="68.959999999999994" table:formula="of:=IF([.D29]=0;&quot;-&quot;;ROUND([.E29]/[.D29]*100;2))" table:style-name="ce17">
            <text:p>68.96</text:p>
          </table:table-cell>
          <table:table-cell table:style-name="ce23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水利局主管</text:p>
          </table:table-cell>
          <table:table-cell office:value-type="float" office:value="11562079" table:style-name="ce16">
            <text:p>11,562,079</text:p>
          </table:table-cell>
          <table:table-cell office:value-type="float" office:value="7774927" table:style-name="ce16">
            <text:p>7,774,927</text:p>
          </table:table-cell>
          <table:table-cell office:value-type="float" office:value="4561407" table:style-name="ce16">
            <text:p>4,561,407</text:p>
          </table:table-cell>
          <table:table-cell office:value-type="float" office:value="39.450000000000003" table:formula="of:=IF([.C30]=0;&quot;-&quot;;ROUND([.E30]/[.C30]*100;2))" table:style-name="ce17">
            <text:p>39.45</text:p>
          </table:table-cell>
          <table:table-cell office:value-type="float" office:value="58.67" table:formula="of:=IF([.D30]=0;&quot;-&quot;;ROUND([.E30]/[.D30]*100;2))" table:style-name="ce17">
            <text:p>58.67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毒品防制局主管</text:p>
          </table:table-cell>
          <table:table-cell office:value-type="float" office:value="156666" table:style-name="ce16">
            <text:p>156,666</text:p>
          </table:table-cell>
          <table:table-cell office:value-type="float" office:value="76431" table:style-name="ce16">
            <text:p>76,431</text:p>
          </table:table-cell>
          <table:table-cell office:value-type="float" office:value="59130" table:style-name="ce16">
            <text:p>59,130</text:p>
          </table:table-cell>
          <table:table-cell office:value-type="float" office:value="37.74" table:formula="of:=IF([.C31]=0;&quot;-&quot;;ROUND([.E31]/[.C31]*100;2))" table:style-name="ce17">
            <text:p>37.74</text:p>
          </table:table-cell>
          <table:table-cell office:value-type="float" office:value="77.36" table:formula="of:=IF([.D31]=0;&quot;-&quot;;ROUND([.E31]/[.D31]*100;2))" table:style-name="ce17">
            <text:p>77.36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運動發展局主管</text:p>
          </table:table-cell>
          <table:table-cell office:value-type="float" office:value="1367221" table:style-name="ce16">
            <text:p>1,367,221</text:p>
          </table:table-cell>
          <table:table-cell office:value-type="float" office:value="920157" table:style-name="ce16">
            <text:p>920,157</text:p>
          </table:table-cell>
          <table:table-cell office:value-type="float" office:value="591333" table:style-name="ce16">
            <text:p>591,333</text:p>
          </table:table-cell>
          <table:table-cell office:value-type="float" office:value="43.25" table:formula="of:=IF([.C32]=0;&quot;-&quot;;ROUND([.E32]/[.C32]*100;2))" table:style-name="ce17">
            <text:p>43.25</text:p>
          </table:table-cell>
          <table:table-cell office:value-type="float" office:value="64.260000000000005" table:formula="of:=IF([.D32]=0;&quot;-&quot;;ROUND([.E32]/[.D32]*100;2))" table:style-name="ce17">
            <text:p>64.26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青年局主管</text:p>
          </table:table-cell>
          <table:table-cell office:value-type="float" office:value="225954" table:style-name="ce16">
            <text:p>225,954</text:p>
          </table:table-cell>
          <table:table-cell office:value-type="float" office:value="150462" table:style-name="ce16">
            <text:p>150,462</text:p>
          </table:table-cell>
          <table:table-cell office:value-type="float" office:value="134544" table:style-name="ce16">
            <text:p>134,544</text:p>
          </table:table-cell>
          <table:table-cell office:value-type="float" office:value="59.54" table:formula="of:=IF([.C33]=0;&quot;-&quot;;ROUND([.E33]/[.C33]*100;2))" table:style-name="ce17">
            <text:p>59.54</text:p>
          </table:table-cell>
          <table:table-cell office:value-type="float" office:value="89.42" table:formula="of:=IF([.D33]=0;&quot;-&quot;;ROUND([.E33]/[.D33]*100;2))" table:style-name="ce17">
            <text:p>89.42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統籌支撥科目</text:p>
          </table:table-cell>
          <table:table-cell office:value-type="float" office:value="9767711" table:style-name="ce16">
            <text:p>9,767,711</text:p>
          </table:table-cell>
          <table:table-cell office:value-type="float" office:value="3884252" table:style-name="ce16">
            <text:p>3,884,252</text:p>
          </table:table-cell>
          <table:table-cell office:value-type="float" office:value="2124208" table:style-name="ce16">
            <text:p>2,124,208</text:p>
          </table:table-cell>
          <table:table-cell office:value-type="float" office:value="21.75" table:formula="of:=IF([.C34]=0;&quot;-&quot;;ROUND([.E34]/[.C34]*100;2))" table:style-name="ce17">
            <text:p>21.75</text:p>
          </table:table-cell>
          <table:table-cell office:value-type="float" office:value="54.69" table:formula="of:=IF([.D34]=0;&quot;-&quot;;ROUND([.E34]/[.D34]*100;2))" table:style-name="ce17">
            <text:p>54.69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第二預備金餘額</text:p>
          </table:table-cell>
          <table:table-cell office:value-type="float" office:value="395549" table:style-name="ce28">
            <text:p>395,549</text:p>
          </table:table-cell>
          <table:table-cell table:style-name="ce29"/>
          <table:table-cell office:value-type="float" office:value="0" table:style-name="ce29">
            <text:p><text:s/>-<text:s/></text:p>
          </table:table-cell>
          <table:table-cell office:value-type="float" office:value="0" table:formula="of:=IF([.C35]=0;&quot;-&quot;;ROUND([.E35]/[.C35]*100;2))" table:style-name="ce30">
            <text:p><text:s/>-<text:s/></text:p>
          </table:table-cell>
          <table:table-cell office:value-type="string" office:string-value="-" table:formula="of:=IF([.D35]=0;&quot;-&quot;;ROUND([.E35]/[.D35]*100;2))" table:style-name="ce30">
            <text:p><text:s/>-<text:s/></text:p>
          </table:table-cell>
          <table:table-cell table:style-name="ce21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1">
            <text:p>總 <text:s text:c="5"/>計</text:p>
          </table:table-cell>
          <table:table-cell office:value-type="float" office:value="197823502" table:style-name="ce32">
            <text:p>197,823,502</text:p>
          </table:table-cell>
          <table:table-cell office:value-type="float" office:value="97706508" table:style-name="ce32">
            <text:p>97,706,508</text:p>
          </table:table-cell>
          <table:table-cell office:value-type="float" office:value="78072067" table:style-name="ce32">
            <text:p>78,072,067</text:p>
          </table:table-cell>
          <table:table-cell office:value-type="float" office:value="39.47" table:formula="of:=IF([.C36]=0;&quot;-&quot;;ROUND([.E36]/[.C36]*100;2))" table:style-name="ce33">
            <text:p>39.47</text:p>
          </table:table-cell>
          <table:table-cell office:value-type="float" office:value="79.900000000000006" table:formula="of:=IF([.D36]=0;&quot;-&quot;;ROUND([.E36]/[.D36]*100;2))" table:style-name="ce33">
            <text:p>79.90</text:p>
          </table:table-cell>
          <table:table-cell table:style-name="ce34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5">
            <text:p>*本表累計執行數係由財政局提供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style-name="ro6">
          <table:table-cell/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number-rows-repeated="1048538" table:style-name="ro6">
          <table:table-cell table:number-columns-repeated="16384"/>
        </table:table-row>
      </table:table>
      <table:table table:name="4月" table:style-name="ta2">
        <table:table-column table:style-name="co1" table:default-cell-style-name="ce27"/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36"/>
        <table:table-column table:style-name="co7" table:default-cell-style-name="ce27"/>
        <table:table-column table:style-name="co8" table:default-cell-style-name="ce14"/>
        <table:table-column table:style-name="co9" table:default-cell-style-name="ce27"/>
        <table:table-column table:style-name="co10" table:default-cell-style-name="ce27"/>
        <table:table-column table:style-name="co9" table:number-columns-repeated="1014" table:default-cell-style-name="ce27"/>
        <table:table-column table:style-name="co11" table:number-columns-repeated="15360" table:default-cell-style-name="ce1"/>
        <table:table-row table:style-name="ro1">
          <table:table-cell table:style-name="ce2"/>
          <table:table-cell office:value-type="string" table:number-columns-spanned="7" table:number-rows-spanned="1" table:style-name="ce37">
            <text:p>高雄市總預算<text:span text:style-name="T2">各主管機關本年度歲出</text:span>執行狀況表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number-columns-spanned="7" table:number-rows-spanned="1" table:style-name="ce38">
            <text:p>中華民國115年1月1日起至115年4月30日止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style-name="ce3">
            <text:p>經資門併計</text:p>
          </table:table-cell>
          <table:table-cell table:number-columns-repeated="5" table:style-name="ce4"/>
          <table:table-cell office:value-type="string" table:style-name="ce5">
            <text:p>單位：新臺幣千元</text:p>
          </table:table-cell>
          <table:table-cell table:style-name="ce6"/>
          <table:table-cell table:number-columns-repeated="16375" table:style-name="ce2"/>
        </table:table-row>
        <table:table-row table:style-name="ro3">
          <table:table-cell table:style-name="ce7"/>
          <table:table-cell office:value-type="string" table:number-columns-spanned="1" table:number-rows-spanned="3" table:style-name="ce39">
            <text:p>主管機關名稱</text:p>
          </table:table-cell>
          <table:table-cell office:value-type="string" table:number-columns-spanned="1" table:number-rows-spanned="2" table:style-name="ce40">
            <text:p>全年度</text:p>
            <text:p>預算數</text:p>
          </table:table-cell>
          <table:table-cell office:value-type="string" table:number-columns-spanned="1" table:number-rows-spanned="2" table:style-name="ce40">
            <text:p>累計分配數</text:p>
          </table:table-cell>
          <table:table-cell office:value-type="string" table:number-columns-spanned="3" table:number-rows-spanned="1" table:style-name="ce41">
            <text:p>累計執行數</text:p>
          </table:table-cell>
          <table:covered-table-cell table:number-columns-repeated="2"/>
          <table:table-cell office:value-type="string" table:number-columns-spanned="1" table:number-rows-spanned="3" table:style-name="ce41">
            <text:p>備 <text:s text:c="4"/>註</text:p>
          </table:table-cell>
          <table:table-cell table:number-columns-repeated="16376" table:style-name="ce7"/>
        </table:table-row>
        <table:table-row table:style-name="ro4">
          <table:table-cell table:style-name="ce7"/>
          <table:covered-table-cell/>
          <table:covered-table-cell/>
          <table:covered-table-cell/>
          <table:table-cell office:value-type="string" table:style-name="ce8">
            <text:p>金額<text:s text:c="3"/></text:p>
          </table:table-cell>
          <table:table-cell office:value-type="string" table:style-name="ce9">
            <text:p>占預算(％)</text:p>
          </table:table-cell>
          <table:table-cell office:value-type="string" table:style-name="ce10">
            <text:p>占分配(％)</text:p>
          </table:table-cell>
          <table:covered-table-cell/>
          <table:table-cell table:number-columns-repeated="16376" table:style-name="ce7"/>
        </table:table-row>
        <table:table-row table:style-name="ro5">
          <table:table-cell table:style-name="ce7"/>
          <table:covered-table-cell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<text:s/>C</text:p>
          </table:table-cell>
          <table:table-cell office:value-type="string" table:style-name="ce12">
            <text:p>C/A</text:p>
          </table:table-cell>
          <table:table-cell office:value-type="string" table:style-name="ce13">
            <text:p>C/B</text:p>
          </table:table-cell>
          <table:covered-table-cell/>
          <table:table-cell table:number-columns-repeated="16376" table:style-name="ce7"/>
        </table:table-row>
        <table:table-row table:style-name="ro6">
          <table:table-cell table:style-name="ce14"/>
          <table:table-cell office:value-type="string" table:style-name="ce15">
            <text:p>市議會主管</text:p>
          </table:table-cell>
          <table:table-cell office:value-type="float" office:value="938407" table:style-name="ce16">
            <text:p>938,407</text:p>
          </table:table-cell>
          <table:table-cell office:value-type="float" office:value="370208" table:style-name="ce16">
            <text:p>370,208</text:p>
          </table:table-cell>
          <table:table-cell office:value-type="float" office:value="327362" table:style-name="ce16">
            <text:p>327,362</text:p>
          </table:table-cell>
          <table:table-cell office:value-type="float" office:value="34.880000000000003" table:formula="of:=IF([.C7]=0;&quot;-&quot;;ROUND([.E7]/[.C7]*100;2))" table:style-name="ce17">
            <text:p>34.88</text:p>
          </table:table-cell>
          <table:table-cell office:value-type="float" office:value="88.43" table:formula="of:=IF([.D7]=0;&quot;-&quot;;ROUND([.E7]/[.D7]*100;2))" table:style-name="ce17">
            <text:p>88.43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市政府主管</text:p>
          </table:table-cell>
          <table:table-cell office:value-type="float" office:value="8373640" table:style-name="ce16">
            <text:p>8,373,640</text:p>
          </table:table-cell>
          <table:table-cell office:value-type="float" office:value="3627085" table:style-name="ce16">
            <text:p>3,627,085</text:p>
          </table:table-cell>
          <table:table-cell office:value-type="float" office:value="2846268" table:style-name="ce16">
            <text:p>2,846,268</text:p>
          </table:table-cell>
          <table:table-cell office:value-type="float" office:value="33.99" table:formula="of:=IF([.C8]=0;&quot;-&quot;;ROUND([.E8]/[.C8]*100;2))" table:style-name="ce17">
            <text:p>33.99</text:p>
          </table:table-cell>
          <table:table-cell office:value-type="float" office:value="78.47" table:formula="of:=IF([.D8]=0;&quot;-&quot;;ROUND([.E8]/[.D8]*100;2))" table:style-name="ce17">
            <text:p>78.47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民政局主管</text:p>
          </table:table-cell>
          <table:table-cell office:value-type="float" office:value="2109070" table:style-name="ce16">
            <text:p>2,109,070</text:p>
          </table:table-cell>
          <table:table-cell office:value-type="float" office:value="750226" table:style-name="ce16">
            <text:p>750,226</text:p>
          </table:table-cell>
          <table:table-cell office:value-type="float" office:value="568453" table:style-name="ce16">
            <text:p>568,453</text:p>
          </table:table-cell>
          <table:table-cell office:value-type="float" office:value="26.95" table:formula="of:=IF([.C9]=0;&quot;-&quot;;ROUND([.E9]/[.C9]*100;2))" table:style-name="ce17">
            <text:p>26.95</text:p>
          </table:table-cell>
          <table:table-cell office:value-type="float" office:value="75.77" table:formula="of:=IF([.D9]=0;&quot;-&quot;;ROUND([.E9]/[.D9]*100;2))" table:style-name="ce17">
            <text:p>75.77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財政局主管</text:p>
          </table:table-cell>
          <table:table-cell office:value-type="float" office:value="4594128" table:style-name="ce16">
            <text:p>4,594,128</text:p>
          </table:table-cell>
          <table:table-cell office:value-type="float" office:value="1095140" table:style-name="ce16">
            <text:p>1,095,140</text:p>
          </table:table-cell>
          <table:table-cell office:value-type="float" office:value="1066190" table:style-name="ce16">
            <text:p>1,066,190</text:p>
          </table:table-cell>
          <table:table-cell office:value-type="float" office:value="23.21" table:formula="of:=IF([.C10]=0;&quot;-&quot;;ROUND([.E10]/[.C10]*100;2))" table:style-name="ce17">
            <text:p>23.21</text:p>
          </table:table-cell>
          <table:table-cell office:value-type="float" office:value="97.36" table:formula="of:=IF([.D10]=0;&quot;-&quot;;ROUND([.E10]/[.D10]*100;2))" table:style-name="ce17">
            <text:p>97.3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教育局主管</text:p>
          </table:table-cell>
          <table:table-cell office:value-type="float" office:value="61864940" table:style-name="ce16">
            <text:p>61,864,940</text:p>
          </table:table-cell>
          <table:table-cell office:value-type="float" office:value="25211272" table:style-name="ce16">
            <text:p>25,211,272</text:p>
          </table:table-cell>
          <table:table-cell office:value-type="float" office:value="22513026" table:style-name="ce16">
            <text:p>22,513,026</text:p>
          </table:table-cell>
          <table:table-cell office:value-type="float" office:value="36.39" table:formula="of:=IF([.C11]=0;&quot;-&quot;;ROUND([.E11]/[.C11]*100;2))" table:style-name="ce17">
            <text:p>36.39</text:p>
          </table:table-cell>
          <table:table-cell office:value-type="float" office:value="89.3" table:formula="of:=IF([.D11]=0;&quot;-&quot;;ROUND([.E11]/[.D11]*100;2))" table:style-name="ce17">
            <text:p>89.30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經濟發展局主管</text:p>
          </table:table-cell>
          <table:table-cell office:value-type="float" office:value="2372846" table:style-name="ce16">
            <text:p>2,372,846</text:p>
          </table:table-cell>
          <table:table-cell office:value-type="float" office:value="1523131" table:style-name="ce16">
            <text:p>1,523,131</text:p>
          </table:table-cell>
          <table:table-cell office:value-type="float" office:value="935048" table:style-name="ce16">
            <text:p>935,048</text:p>
          </table:table-cell>
          <table:table-cell office:value-type="float" office:value="39.409999999999997" table:formula="of:=IF([.C12]=0;&quot;-&quot;;ROUND([.E12]/[.C12]*100;2))" table:style-name="ce17">
            <text:p>39.41</text:p>
          </table:table-cell>
          <table:table-cell office:value-type="float" office:value="61.39" table:formula="of:=IF([.D12]=0;&quot;-&quot;;ROUND([.E12]/[.D12]*100;2))" table:style-name="ce17">
            <text:p>61.39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工務局主管</text:p>
          </table:table-cell>
          <table:table-cell office:value-type="float" office:value="10201440" table:style-name="ce16">
            <text:p>10,201,440</text:p>
          </table:table-cell>
          <table:table-cell office:value-type="float" office:value="4623791" table:style-name="ce16">
            <text:p>4,623,791</text:p>
          </table:table-cell>
          <table:table-cell office:value-type="float" office:value="1869754" table:style-name="ce16">
            <text:p>1,869,754</text:p>
          </table:table-cell>
          <table:table-cell office:value-type="float" office:value="18.329999999999998" table:formula="of:=IF([.C13]=0;&quot;-&quot;;ROUND([.E13]/[.C13]*100;2))" table:style-name="ce17">
            <text:p>18.33</text:p>
          </table:table-cell>
          <table:table-cell office:value-type="float" office:value="40.44" table:formula="of:=IF([.D13]=0;&quot;-&quot;;ROUND([.E13]/[.D13]*100;2))" table:style-name="ce17">
            <text:p>40.44</text:p>
          </table:table-cell>
          <table:table-cell table:style-name="ce22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社會局主管</text:p>
          </table:table-cell>
          <table:table-cell office:value-type="float" office:value="23856366" table:style-name="ce16">
            <text:p>23,856,366</text:p>
          </table:table-cell>
          <table:table-cell office:value-type="float" office:value="8062634" table:style-name="ce16">
            <text:p>8,062,634</text:p>
          </table:table-cell>
          <table:table-cell office:value-type="float" office:value="5416991" table:style-name="ce16">
            <text:p>5,416,991</text:p>
          </table:table-cell>
          <table:table-cell office:value-type="float" office:value="22.71" table:formula="of:=IF([.C14]=0;&quot;-&quot;;ROUND([.E14]/[.C14]*100;2))" table:style-name="ce17">
            <text:p>22.71</text:p>
          </table:table-cell>
          <table:table-cell office:value-type="float" office:value="67.19" table:formula="of:=IF([.D14]=0;&quot;-&quot;;ROUND([.E14]/[.D14]*100;2))" table:style-name="ce17">
            <text:p>67.19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警察局主管</text:p>
          </table:table-cell>
          <table:table-cell office:value-type="float" office:value="11775218" table:style-name="ce16">
            <text:p>11,775,218</text:p>
          </table:table-cell>
          <table:table-cell office:value-type="float" office:value="5525073" table:style-name="ce16">
            <text:p>5,525,073</text:p>
          </table:table-cell>
          <table:table-cell office:value-type="float" office:value="4986255" table:style-name="ce16">
            <text:p>4,986,255</text:p>
          </table:table-cell>
          <table:table-cell office:value-type="float" office:value="42.35" table:formula="of:=IF([.C15]=0;&quot;-&quot;;ROUND([.E15]/[.C15]*100;2))" table:style-name="ce17">
            <text:p>42.35</text:p>
          </table:table-cell>
          <table:table-cell office:value-type="float" office:value="90.25" table:formula="of:=IF([.D15]=0;&quot;-&quot;;ROUND([.E15]/[.D15]*100;2))" table:style-name="ce17">
            <text:p>90.2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衛生局主管</text:p>
          </table:table-cell>
          <table:table-cell office:value-type="float" office:value="12654202" table:style-name="ce16">
            <text:p>12,654,202</text:p>
          </table:table-cell>
          <table:table-cell office:value-type="float" office:value="4599153" table:style-name="ce16">
            <text:p>4,599,153</text:p>
          </table:table-cell>
          <table:table-cell office:value-type="float" office:value="3819530" table:style-name="ce16">
            <text:p>3,819,530</text:p>
          </table:table-cell>
          <table:table-cell office:value-type="float" office:value="30.18" table:formula="of:=IF([.C16]=0;&quot;-&quot;;ROUND([.E16]/[.C16]*100;2))" table:style-name="ce17">
            <text:p>30.18</text:p>
          </table:table-cell>
          <table:table-cell office:value-type="float" office:value="83.05" table:formula="of:=IF([.D16]=0;&quot;-&quot;;ROUND([.E16]/[.D16]*100;2))" table:style-name="ce17">
            <text:p>83.0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環境保護局主管</text:p>
          </table:table-cell>
          <table:table-cell office:value-type="float" office:value="6259511" table:style-name="ce16">
            <text:p>6,259,511</text:p>
          </table:table-cell>
          <table:table-cell office:value-type="float" office:value="2551943" table:style-name="ce16">
            <text:p>2,551,943</text:p>
          </table:table-cell>
          <table:table-cell office:value-type="float" office:value="1990645" table:style-name="ce16">
            <text:p>1,990,645</text:p>
          </table:table-cell>
          <table:table-cell office:value-type="float" office:value="31.8" table:formula="of:=IF([.C17]=0;&quot;-&quot;;ROUND([.E17]/[.C17]*100;2))" table:style-name="ce17">
            <text:p>31.80</text:p>
          </table:table-cell>
          <table:table-cell office:value-type="float" office:value="78.010000000000005" table:formula="of:=IF([.D17]=0;&quot;-&quot;;ROUND([.E17]/[.D17]*100;2))" table:style-name="ce17">
            <text:p>78.01</text:p>
          </table:table-cell>
          <table:table-cell table:style-name="ce23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地政局主管</text:p>
          </table:table-cell>
          <table:table-cell office:value-type="float" office:value="1254242" table:style-name="ce16">
            <text:p>1,254,242</text:p>
          </table:table-cell>
          <table:table-cell office:value-type="float" office:value="639140" table:style-name="ce16">
            <text:p>639,140</text:p>
          </table:table-cell>
          <table:table-cell office:value-type="float" office:value="523191" table:style-name="ce16">
            <text:p>523,191</text:p>
          </table:table-cell>
          <table:table-cell office:value-type="float" office:value="41.71" table:formula="of:=IF([.C18]=0;&quot;-&quot;;ROUND([.E18]/[.C18]*100;2))" table:style-name="ce17">
            <text:p>41.71</text:p>
          </table:table-cell>
          <table:table-cell office:value-type="float" office:value="81.86" table:formula="of:=IF([.D18]=0;&quot;-&quot;;ROUND([.E18]/[.D18]*100;2))" table:style-name="ce17">
            <text:p>81.8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新聞局主管</text:p>
          </table:table-cell>
          <table:table-cell office:value-type="float" office:value="226122" table:style-name="ce16">
            <text:p>226,122</text:p>
          </table:table-cell>
          <table:table-cell office:value-type="float" office:value="71666" table:style-name="ce16">
            <text:p>71,666</text:p>
          </table:table-cell>
          <table:table-cell office:value-type="float" office:value="60735" table:style-name="ce16">
            <text:p>60,735</text:p>
          </table:table-cell>
          <table:table-cell office:value-type="float" office:value="26.86" table:formula="of:=IF([.C19]=0;&quot;-&quot;;ROUND([.E19]/[.C19]*100;2))" table:style-name="ce17">
            <text:p>26.86</text:p>
          </table:table-cell>
          <table:table-cell office:value-type="float" office:value="84.75" table:formula="of:=IF([.D19]=0;&quot;-&quot;;ROUND([.E19]/[.D19]*100;2))" table:style-name="ce17">
            <text:p>84.75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農業局主管</text:p>
          </table:table-cell>
          <table:table-cell office:value-type="float" office:value="2340404" table:style-name="ce16">
            <text:p>2,340,404</text:p>
          </table:table-cell>
          <table:table-cell office:value-type="float" office:value="895889" table:style-name="ce16">
            <text:p>895,889</text:p>
          </table:table-cell>
          <table:table-cell office:value-type="float" office:value="670702" table:style-name="ce16">
            <text:p>670,702</text:p>
          </table:table-cell>
          <table:table-cell office:value-type="float" office:value="28.66" table:formula="of:=IF([.C20]=0;&quot;-&quot;;ROUND([.E20]/[.C20]*100;2))" table:style-name="ce17">
            <text:p>28.66</text:p>
          </table:table-cell>
          <table:table-cell office:value-type="float" office:value="74.86" table:formula="of:=IF([.D20]=0;&quot;-&quot;;ROUND([.E20]/[.D20]*100;2))" table:style-name="ce17">
            <text:p>74.8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勞工局主管</text:p>
          </table:table-cell>
          <table:table-cell office:value-type="float" office:value="1042845" table:style-name="ce16">
            <text:p>1,042,845</text:p>
          </table:table-cell>
          <table:table-cell office:value-type="float" office:value="422288" table:style-name="ce16">
            <text:p>422,288</text:p>
          </table:table-cell>
          <table:table-cell office:value-type="float" office:value="303015" table:style-name="ce16">
            <text:p>303,015</text:p>
          </table:table-cell>
          <table:table-cell office:value-type="float" office:value="29.06" table:formula="of:=IF([.C21]=0;&quot;-&quot;;ROUND([.E21]/[.C21]*100;2))" table:style-name="ce17">
            <text:p>29.06</text:p>
          </table:table-cell>
          <table:table-cell office:value-type="float" office:value="71.760000000000005" table:formula="of:=IF([.D21]=0;&quot;-&quot;;ROUND([.E21]/[.D21]*100;2))" table:style-name="ce17">
            <text:p>71.76</text:p>
          </table:table-cell>
          <table:table-cell table:style-name="ce24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捷運工程局主管</text:p>
          </table:table-cell>
          <table:table-cell office:value-type="float" office:value="9573705" table:style-name="ce16">
            <text:p>9,573,705</text:p>
          </table:table-cell>
          <table:table-cell office:value-type="float" office:value="5451635" table:style-name="ce16">
            <text:p>5,451,635</text:p>
          </table:table-cell>
          <table:table-cell office:value-type="float" office:value="3126363" table:style-name="ce16">
            <text:p>3,126,363</text:p>
          </table:table-cell>
          <table:table-cell office:value-type="float" office:value="32.659999999999997" table:formula="of:=IF([.C22]=0;&quot;-&quot;;ROUND([.E22]/[.C22]*100;2))" table:style-name="ce17">
            <text:p>32.66</text:p>
          </table:table-cell>
          <table:table-cell office:value-type="float" office:value="57.35" table:formula="of:=IF([.D22]=0;&quot;-&quot;;ROUND([.E22]/[.D22]*100;2))" table:style-name="ce17">
            <text:p>57.3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消防局主管</text:p>
          </table:table-cell>
          <table:table-cell office:value-type="float" office:value="3330954" table:style-name="ce16">
            <text:p>3,330,954</text:p>
          </table:table-cell>
          <table:table-cell office:value-type="float" office:value="1276439" table:style-name="ce16">
            <text:p>1,276,439</text:p>
          </table:table-cell>
          <table:table-cell office:value-type="float" office:value="1181369" table:style-name="ce16">
            <text:p>1,181,369</text:p>
          </table:table-cell>
          <table:table-cell office:value-type="float" office:value="35.47" table:formula="of:=IF([.C23]=0;&quot;-&quot;;ROUND([.E23]/[.C23]*100;2))" table:style-name="ce17">
            <text:p>35.47</text:p>
          </table:table-cell>
          <table:table-cell office:value-type="float" office:value="92.55" table:formula="of:=IF([.D23]=0;&quot;-&quot;;ROUND([.E23]/[.D23]*100;2))" table:style-name="ce17">
            <text:p>92.5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文化局主管</text:p>
          </table:table-cell>
          <table:table-cell office:value-type="float" office:value="3939205" table:style-name="ce16">
            <text:p>3,939,205</text:p>
          </table:table-cell>
          <table:table-cell office:value-type="float" office:value="1820336" table:style-name="ce16">
            <text:p>1,820,336</text:p>
          </table:table-cell>
          <table:table-cell office:value-type="float" office:value="1296192" table:style-name="ce16">
            <text:p>1,296,192</text:p>
          </table:table-cell>
          <table:table-cell office:value-type="float" office:value="32.9" table:formula="of:=IF([.C24]=0;&quot;-&quot;;ROUND([.E24]/[.C24]*100;2))" table:style-name="ce17">
            <text:p>32.90</text:p>
          </table:table-cell>
          <table:table-cell office:value-type="float" office:value="71.209999999999994" table:formula="of:=IF([.D24]=0;&quot;-&quot;;ROUND([.E24]/[.D24]*100;2))" table:style-name="ce17">
            <text:p>71.21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交通局主管</text:p>
          </table:table-cell>
          <table:table-cell office:value-type="float" office:value="4360434" table:style-name="ce16">
            <text:p>4,360,434</text:p>
          </table:table-cell>
          <table:table-cell office:value-type="float" office:value="2242639" table:style-name="ce16">
            <text:p>2,242,639</text:p>
          </table:table-cell>
          <table:table-cell office:value-type="float" office:value="1086961" table:style-name="ce16">
            <text:p>1,086,961</text:p>
          </table:table-cell>
          <table:table-cell office:value-type="float" office:value="24.93" table:formula="of:=IF([.C25]=0;&quot;-&quot;;ROUND([.E25]/[.C25]*100;2))" table:style-name="ce17">
            <text:p>24.93</text:p>
          </table:table-cell>
          <table:table-cell office:value-type="float" office:value="48.47" table:formula="of:=IF([.D25]=0;&quot;-&quot;;ROUND([.E25]/[.D25]*100;2))" table:style-name="ce17">
            <text:p>48.47</text:p>
          </table:table-cell>
          <table:table-cell table:style-name="ce25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海洋局主管</text:p>
          </table:table-cell>
          <table:table-cell office:value-type="float" office:value="1019845" table:style-name="ce16">
            <text:p>1,019,845</text:p>
          </table:table-cell>
          <table:table-cell office:value-type="float" office:value="451707" table:style-name="ce16">
            <text:p>451,707</text:p>
          </table:table-cell>
          <table:table-cell office:value-type="float" office:value="379050" table:style-name="ce16">
            <text:p>379,050</text:p>
          </table:table-cell>
          <table:table-cell office:value-type="float" office:value="37.17" table:formula="of:=IF([.C26]=0;&quot;-&quot;;ROUND([.E26]/[.C26]*100;2))" table:style-name="ce17">
            <text:p>37.17</text:p>
          </table:table-cell>
          <table:table-cell office:value-type="float" office:value="83.92" table:formula="of:=IF([.D26]=0;&quot;-&quot;;ROUND([.E26]/[.D26]*100;2))" table:style-name="ce17">
            <text:p>83.92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26"/>
          <table:table-cell office:value-type="string" table:style-name="ce15">
            <text:p>都市發展局主管</text:p>
          </table:table-cell>
          <table:table-cell office:value-type="float" office:value="1240098" table:style-name="ce16">
            <text:p>1,240,098</text:p>
          </table:table-cell>
          <table:table-cell office:value-type="float" office:value="159077" table:style-name="ce16">
            <text:p>159,077</text:p>
          </table:table-cell>
          <table:table-cell office:value-type="float" office:value="109095" table:style-name="ce16">
            <text:p>109,095</text:p>
          </table:table-cell>
          <table:table-cell office:value-type="float" office:value="8.8000000000000007" table:formula="of:=IF([.C27]=0;&quot;-&quot;;ROUND([.E27]/[.C27]*100;2))" table:style-name="ce17">
            <text:p>8.80</text:p>
          </table:table-cell>
          <table:table-cell office:value-type="float" office:value="68.58" table:formula="of:=IF([.D27]=0;&quot;-&quot;;ROUND([.E27]/[.D27]*100;2))" table:style-name="ce17">
            <text:p>68.58</text:p>
          </table:table-cell>
          <table:table-cell table:style-name="ce23"/>
          <table:table-cell table:style-name="ce26"/>
          <table:table-cell table:style-name="ce19"/>
          <table:table-cell table:style-name="ce20"/>
          <table:table-cell table:number-columns-repeated="16373" table:style-name="ce26"/>
        </table:table-row>
        <table:table-row table:style-name="ro6">
          <table:table-cell/>
          <table:table-cell office:value-type="string" table:style-name="ce15">
            <text:p>法制局主管</text:p>
          </table:table-cell>
          <table:table-cell office:value-type="float" office:value="76049" table:style-name="ce16">
            <text:p>76,049</text:p>
          </table:table-cell>
          <table:table-cell office:value-type="float" office:value="41453" table:style-name="ce16">
            <text:p>41,453</text:p>
          </table:table-cell>
          <table:table-cell office:value-type="float" office:value="29979" table:style-name="ce16">
            <text:p>29,979</text:p>
          </table:table-cell>
          <table:table-cell office:value-type="float" office:value="39.42" table:formula="of:=IF([.C28]=0;&quot;-&quot;;ROUND([.E28]/[.C28]*100;2))" table:style-name="ce17">
            <text:p>39.42</text:p>
          </table:table-cell>
          <table:table-cell office:value-type="float" office:value="72.319999999999993" table:formula="of:=IF([.D28]=0;&quot;-&quot;;ROUND([.E28]/[.D28]*100;2))" table:style-name="ce17">
            <text:p>72.32</text:p>
          </table:table-cell>
          <table:table-cell table:style-name="ce22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觀光局主管</text:p>
          </table:table-cell>
          <table:table-cell office:value-type="float" office:value="943704" table:style-name="ce16">
            <text:p>943,704</text:p>
          </table:table-cell>
          <table:table-cell office:value-type="float" office:value="325084" table:style-name="ce16">
            <text:p>325,084</text:p>
          </table:table-cell>
          <table:table-cell office:value-type="float" office:value="199237" table:style-name="ce16">
            <text:p>199,237</text:p>
          </table:table-cell>
          <table:table-cell office:value-type="float" office:value="21.11" table:formula="of:=IF([.C29]=0;&quot;-&quot;;ROUND([.E29]/[.C29]*100;2))" table:style-name="ce17">
            <text:p>21.11</text:p>
          </table:table-cell>
          <table:table-cell office:value-type="float" office:value="61.29" table:formula="of:=IF([.D29]=0;&quot;-&quot;;ROUND([.E29]/[.D29]*100;2))" table:style-name="ce17">
            <text:p>61.29</text:p>
          </table:table-cell>
          <table:table-cell table:style-name="ce23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水利局主管</text:p>
          </table:table-cell>
          <table:table-cell office:value-type="float" office:value="11562079" table:style-name="ce16">
            <text:p>11,562,079</text:p>
          </table:table-cell>
          <table:table-cell office:value-type="float" office:value="7098948" table:style-name="ce16">
            <text:p>7,098,948</text:p>
          </table:table-cell>
          <table:table-cell office:value-type="float" office:value="2389756" table:style-name="ce16">
            <text:p>2,389,756</text:p>
          </table:table-cell>
          <table:table-cell office:value-type="float" office:value="20.67" table:formula="of:=IF([.C30]=0;&quot;-&quot;;ROUND([.E30]/[.C30]*100;2))" table:style-name="ce17">
            <text:p>20.67</text:p>
          </table:table-cell>
          <table:table-cell office:value-type="float" office:value="33.659999999999997" table:formula="of:=IF([.D30]=0;&quot;-&quot;;ROUND([.E30]/[.D30]*100;2))" table:style-name="ce17">
            <text:p>33.66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毒品防制局主管</text:p>
          </table:table-cell>
          <table:table-cell office:value-type="float" office:value="156666" table:style-name="ce16">
            <text:p>156,666</text:p>
          </table:table-cell>
          <table:table-cell office:value-type="float" office:value="65272" table:style-name="ce16">
            <text:p>65,272</text:p>
          </table:table-cell>
          <table:table-cell office:value-type="float" office:value="48742" table:style-name="ce16">
            <text:p>48,742</text:p>
          </table:table-cell>
          <table:table-cell office:value-type="float" office:value="31.11" table:formula="of:=IF([.C31]=0;&quot;-&quot;;ROUND([.E31]/[.C31]*100;2))" table:style-name="ce17">
            <text:p>31.11</text:p>
          </table:table-cell>
          <table:table-cell office:value-type="float" office:value="74.680000000000007" table:formula="of:=IF([.D31]=0;&quot;-&quot;;ROUND([.E31]/[.D31]*100;2))" table:style-name="ce17">
            <text:p>74.68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運動發展局主管</text:p>
          </table:table-cell>
          <table:table-cell office:value-type="float" office:value="1367221" table:style-name="ce16">
            <text:p>1,367,221</text:p>
          </table:table-cell>
          <table:table-cell office:value-type="float" office:value="791531" table:style-name="ce16">
            <text:p>791,531</text:p>
          </table:table-cell>
          <table:table-cell office:value-type="float" office:value="423053" table:style-name="ce16">
            <text:p>423,053</text:p>
          </table:table-cell>
          <table:table-cell office:value-type="float" office:value="30.94" table:formula="of:=IF([.C32]=0;&quot;-&quot;;ROUND([.E32]/[.C32]*100;2))" table:style-name="ce17">
            <text:p>30.94</text:p>
          </table:table-cell>
          <table:table-cell office:value-type="float" office:value="53.45" table:formula="of:=IF([.D32]=0;&quot;-&quot;;ROUND([.E32]/[.D32]*100;2))" table:style-name="ce17">
            <text:p>53.45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青年局主管</text:p>
          </table:table-cell>
          <table:table-cell office:value-type="float" office:value="225954" table:style-name="ce16">
            <text:p>225,954</text:p>
          </table:table-cell>
          <table:table-cell office:value-type="float" office:value="138211" table:style-name="ce16">
            <text:p>138,211</text:p>
          </table:table-cell>
          <table:table-cell office:value-type="float" office:value="24116" table:style-name="ce16">
            <text:p>24,116</text:p>
          </table:table-cell>
          <table:table-cell office:value-type="float" office:value="10.67" table:formula="of:=IF([.C33]=0;&quot;-&quot;;ROUND([.E33]/[.C33]*100;2))" table:style-name="ce17">
            <text:p>10.67</text:p>
          </table:table-cell>
          <table:table-cell office:value-type="float" office:value="17.45" table:formula="of:=IF([.D33]=0;&quot;-&quot;;ROUND([.E33]/[.D33]*100;2))" table:style-name="ce17">
            <text:p>17.45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統籌支撥科目</text:p>
          </table:table-cell>
          <table:table-cell office:value-type="float" office:value="9767711" table:style-name="ce16">
            <text:p>9,767,711</text:p>
          </table:table-cell>
          <table:table-cell office:value-type="float" office:value="2759147" table:style-name="ce16">
            <text:p>2,759,147</text:p>
          </table:table-cell>
          <table:table-cell office:value-type="float" office:value="1735638" table:style-name="ce16">
            <text:p>1,735,638</text:p>
          </table:table-cell>
          <table:table-cell office:value-type="float" office:value="17.77" table:formula="of:=IF([.C34]=0;&quot;-&quot;;ROUND([.E34]/[.C34]*100;2))" table:style-name="ce17">
            <text:p>17.77</text:p>
          </table:table-cell>
          <table:table-cell office:value-type="float" office:value="62.9" table:formula="of:=IF([.D34]=0;&quot;-&quot;;ROUND([.E34]/[.D34]*100;2))" table:style-name="ce17">
            <text:p>62.90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第二預備金餘額</text:p>
          </table:table-cell>
          <table:table-cell office:value-type="float" office:value="396496" table:style-name="ce28">
            <text:p>396,496</text:p>
          </table:table-cell>
          <table:table-cell table:style-name="ce29"/>
          <table:table-cell office:value-type="float" office:value="0" table:style-name="ce29">
            <text:p><text:s/>-<text:s/></text:p>
          </table:table-cell>
          <table:table-cell office:value-type="float" office:value="0" table:formula="of:=IF([.C35]=0;&quot;-&quot;;ROUND([.E35]/[.C35]*100;2))" table:style-name="ce30">
            <text:p><text:s/>-<text:s/></text:p>
          </table:table-cell>
          <table:table-cell office:value-type="string" office:string-value="-" table:formula="of:=IF([.D35]=0;&quot;-&quot;;ROUND([.E35]/[.D35]*100;2))" table:style-name="ce30">
            <text:p><text:s/>-<text:s/></text:p>
          </table:table-cell>
          <table:table-cell table:style-name="ce21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1">
            <text:p>總 <text:s text:c="5"/>計</text:p>
          </table:table-cell>
          <table:table-cell office:value-type="float" office:value="197823502" table:style-name="ce32">
            <text:p>197,823,502</text:p>
          </table:table-cell>
          <table:table-cell office:value-type="float" office:value="82590118" table:style-name="ce32">
            <text:p>82,590,118</text:p>
          </table:table-cell>
          <table:table-cell office:value-type="float" office:value="59926716" table:style-name="ce32">
            <text:p>59,926,716</text:p>
          </table:table-cell>
          <table:table-cell office:value-type="float" office:value="30.29" table:formula="of:=IF([.C36]=0;&quot;-&quot;;ROUND([.E36]/[.C36]*100;2))" table:style-name="ce33">
            <text:p>30.29</text:p>
          </table:table-cell>
          <table:table-cell office:value-type="float" office:value="72.56" table:formula="of:=IF([.D36]=0;&quot;-&quot;;ROUND([.E36]/[.D36]*100;2))" table:style-name="ce33">
            <text:p>72.56</text:p>
          </table:table-cell>
          <table:table-cell table:style-name="ce34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5">
            <text:p>*本表累計執行數係由財政局提供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style-name="ro6">
          <table:table-cell/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number-rows-repeated="1048538" table:style-name="ro6">
          <table:table-cell table:number-columns-repeated="16384"/>
        </table:table-row>
      </table:table>
      <table:table table:name="3月" table:style-name="ta2">
        <table:table-column table:style-name="co1" table:default-cell-style-name="ce27"/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36"/>
        <table:table-column table:style-name="co7" table:default-cell-style-name="ce27"/>
        <table:table-column table:style-name="co8" table:default-cell-style-name="ce14"/>
        <table:table-column table:style-name="co9" table:default-cell-style-name="ce27"/>
        <table:table-column table:style-name="co10" table:default-cell-style-name="ce27"/>
        <table:table-column table:style-name="co9" table:number-columns-repeated="1014" table:default-cell-style-name="ce27"/>
        <table:table-column table:style-name="co11" table:number-columns-repeated="15360" table:default-cell-style-name="ce1"/>
        <table:table-row table:style-name="ro1">
          <table:table-cell table:style-name="ce2"/>
          <table:table-cell office:value-type="string" table:number-columns-spanned="7" table:number-rows-spanned="1" table:style-name="ce37">
            <text:p>高雄市總預算<text:span text:style-name="T2">各主管機關本年度歲出</text:span>執行狀況表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number-columns-spanned="7" table:number-rows-spanned="1" table:style-name="ce38">
            <text:p>中華民國115年1月1日起至115年3月31日止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style-name="ce3">
            <text:p>經資門併計</text:p>
          </table:table-cell>
          <table:table-cell table:number-columns-repeated="5" table:style-name="ce4"/>
          <table:table-cell office:value-type="string" table:style-name="ce5">
            <text:p>單位：新臺幣千元</text:p>
          </table:table-cell>
          <table:table-cell table:style-name="ce6"/>
          <table:table-cell table:number-columns-repeated="16375" table:style-name="ce2"/>
        </table:table-row>
        <table:table-row table:style-name="ro3">
          <table:table-cell table:style-name="ce7"/>
          <table:table-cell office:value-type="string" table:number-columns-spanned="1" table:number-rows-spanned="3" table:style-name="ce39">
            <text:p>主管機關名稱</text:p>
          </table:table-cell>
          <table:table-cell office:value-type="string" table:number-columns-spanned="1" table:number-rows-spanned="2" table:style-name="ce40">
            <text:p>全年度</text:p>
            <text:p>預算數</text:p>
          </table:table-cell>
          <table:table-cell office:value-type="string" table:number-columns-spanned="1" table:number-rows-spanned="2" table:style-name="ce40">
            <text:p>累計分配數</text:p>
          </table:table-cell>
          <table:table-cell office:value-type="string" table:number-columns-spanned="3" table:number-rows-spanned="1" table:style-name="ce41">
            <text:p>累計執行數</text:p>
          </table:table-cell>
          <table:covered-table-cell table:number-columns-repeated="2"/>
          <table:table-cell office:value-type="string" table:number-columns-spanned="1" table:number-rows-spanned="3" table:style-name="ce41">
            <text:p>備 <text:s text:c="4"/>註</text:p>
          </table:table-cell>
          <table:table-cell table:number-columns-repeated="16376" table:style-name="ce7"/>
        </table:table-row>
        <table:table-row table:style-name="ro4">
          <table:table-cell table:style-name="ce7"/>
          <table:covered-table-cell/>
          <table:covered-table-cell/>
          <table:covered-table-cell/>
          <table:table-cell office:value-type="string" table:style-name="ce8">
            <text:p>金額<text:s text:c="3"/></text:p>
          </table:table-cell>
          <table:table-cell office:value-type="string" table:style-name="ce9">
            <text:p>占預算(％)</text:p>
          </table:table-cell>
          <table:table-cell office:value-type="string" table:style-name="ce10">
            <text:p>占分配(％)</text:p>
          </table:table-cell>
          <table:covered-table-cell/>
          <table:table-cell table:number-columns-repeated="16376" table:style-name="ce7"/>
        </table:table-row>
        <table:table-row table:style-name="ro5">
          <table:table-cell table:style-name="ce7"/>
          <table:covered-table-cell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<text:s/>C</text:p>
          </table:table-cell>
          <table:table-cell office:value-type="string" table:style-name="ce12">
            <text:p>C/A</text:p>
          </table:table-cell>
          <table:table-cell office:value-type="string" table:style-name="ce13">
            <text:p>C/B</text:p>
          </table:table-cell>
          <table:covered-table-cell/>
          <table:table-cell table:number-columns-repeated="16376" table:style-name="ce7"/>
        </table:table-row>
        <table:table-row table:style-name="ro6">
          <table:table-cell table:style-name="ce14"/>
          <table:table-cell office:value-type="string" table:style-name="ce15">
            <text:p>市議會主管</text:p>
          </table:table-cell>
          <table:table-cell office:value-type="float" office:value="938407" table:style-name="ce16">
            <text:p>938,407</text:p>
          </table:table-cell>
          <table:table-cell office:value-type="float" office:value="297891" table:style-name="ce16">
            <text:p>297,891</text:p>
          </table:table-cell>
          <table:table-cell office:value-type="float" office:value="264557" table:style-name="ce16">
            <text:p>264,557</text:p>
          </table:table-cell>
          <table:table-cell office:value-type="float" office:value="28.19" table:formula="of:=IF([.C7]=0;&quot;-&quot;;ROUND([.E7]/[.C7]*100;2))" table:style-name="ce17">
            <text:p>28.19</text:p>
          </table:table-cell>
          <table:table-cell office:value-type="float" office:value="88.81" table:formula="of:=IF([.D7]=0;&quot;-&quot;;ROUND([.E7]/[.D7]*100;2))" table:style-name="ce17">
            <text:p>88.81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市政府主管</text:p>
          </table:table-cell>
          <table:table-cell office:value-type="float" office:value="8373640" table:style-name="ce16">
            <text:p>8,373,640</text:p>
          </table:table-cell>
          <table:table-cell office:value-type="float" office:value="2737859" table:style-name="ce16">
            <text:p>2,737,859</text:p>
          </table:table-cell>
          <table:table-cell office:value-type="float" office:value="2139466" table:style-name="ce16">
            <text:p>2,139,466</text:p>
          </table:table-cell>
          <table:table-cell office:value-type="float" office:value="25.55" table:formula="of:=IF([.C8]=0;&quot;-&quot;;ROUND([.E8]/[.C8]*100;2))" table:style-name="ce17">
            <text:p>25.55</text:p>
          </table:table-cell>
          <table:table-cell office:value-type="float" office:value="78.14" table:formula="of:=IF([.D8]=0;&quot;-&quot;;ROUND([.E8]/[.D8]*100;2))" table:style-name="ce17">
            <text:p>78.14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民政局主管</text:p>
          </table:table-cell>
          <table:table-cell office:value-type="float" office:value="2109070" table:style-name="ce16">
            <text:p>2,109,070</text:p>
          </table:table-cell>
          <table:table-cell office:value-type="float" office:value="575770" table:style-name="ce16">
            <text:p>575,770</text:p>
          </table:table-cell>
          <table:table-cell office:value-type="float" office:value="450331" table:style-name="ce16">
            <text:p>450,331</text:p>
          </table:table-cell>
          <table:table-cell office:value-type="float" office:value="21.35" table:formula="of:=IF([.C9]=0;&quot;-&quot;;ROUND([.E9]/[.C9]*100;2))" table:style-name="ce17">
            <text:p>21.35</text:p>
          </table:table-cell>
          <table:table-cell office:value-type="float" office:value="78.209999999999994" table:formula="of:=IF([.D9]=0;&quot;-&quot;;ROUND([.E9]/[.D9]*100;2))" table:style-name="ce17">
            <text:p>78.21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財政局主管</text:p>
          </table:table-cell>
          <table:table-cell office:value-type="float" office:value="4594128" table:style-name="ce16">
            <text:p>4,594,128</text:p>
          </table:table-cell>
          <table:table-cell office:value-type="float" office:value="614608" table:style-name="ce16">
            <text:p>614,608</text:p>
          </table:table-cell>
          <table:table-cell office:value-type="float" office:value="578095" table:style-name="ce16">
            <text:p>578,095</text:p>
          </table:table-cell>
          <table:table-cell office:value-type="float" office:value="12.58" table:formula="of:=IF([.C10]=0;&quot;-&quot;;ROUND([.E10]/[.C10]*100;2))" table:style-name="ce17">
            <text:p>12.58</text:p>
          </table:table-cell>
          <table:table-cell office:value-type="float" office:value="94.06" table:formula="of:=IF([.D10]=0;&quot;-&quot;;ROUND([.E10]/[.D10]*100;2))" table:style-name="ce17">
            <text:p>94.0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教育局主管</text:p>
          </table:table-cell>
          <table:table-cell office:value-type="float" office:value="61864940" table:style-name="ce16">
            <text:p>61,864,940</text:p>
          </table:table-cell>
          <table:table-cell office:value-type="float" office:value="20544913" table:style-name="ce16">
            <text:p>20,544,913</text:p>
          </table:table-cell>
          <table:table-cell office:value-type="float" office:value="18754126" table:style-name="ce16">
            <text:p>18,754,126</text:p>
          </table:table-cell>
          <table:table-cell office:value-type="float" office:value="30.31" table:formula="of:=IF([.C11]=0;&quot;-&quot;;ROUND([.E11]/[.C11]*100;2))" table:style-name="ce17">
            <text:p>30.31</text:p>
          </table:table-cell>
          <table:table-cell office:value-type="float" office:value="91.28" table:formula="of:=IF([.D11]=0;&quot;-&quot;;ROUND([.E11]/[.D11]*100;2))" table:style-name="ce17">
            <text:p>91.28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經濟發展局主管</text:p>
          </table:table-cell>
          <table:table-cell office:value-type="float" office:value="2372846" table:style-name="ce16">
            <text:p>2,372,846</text:p>
          </table:table-cell>
          <table:table-cell office:value-type="float" office:value="961520" table:style-name="ce16">
            <text:p>961,520</text:p>
          </table:table-cell>
          <table:table-cell office:value-type="float" office:value="869500" table:style-name="ce16">
            <text:p>869,500</text:p>
          </table:table-cell>
          <table:table-cell office:value-type="float" office:value="36.64" table:formula="of:=IF([.C12]=0;&quot;-&quot;;ROUND([.E12]/[.C12]*100;2))" table:style-name="ce17">
            <text:p>36.64</text:p>
          </table:table-cell>
          <table:table-cell office:value-type="float" office:value="90.43" table:formula="of:=IF([.D12]=0;&quot;-&quot;;ROUND([.E12]/[.D12]*100;2))" table:style-name="ce17">
            <text:p>90.43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工務局主管</text:p>
          </table:table-cell>
          <table:table-cell office:value-type="float" office:value="10201440" table:style-name="ce16">
            <text:p>10,201,440</text:p>
          </table:table-cell>
          <table:table-cell office:value-type="float" office:value="3006143" table:style-name="ce16">
            <text:p>3,006,143</text:p>
          </table:table-cell>
          <table:table-cell office:value-type="float" office:value="867842" table:style-name="ce16">
            <text:p>867,842</text:p>
          </table:table-cell>
          <table:table-cell office:value-type="float" office:value="8.51" table:formula="of:=IF([.C13]=0;&quot;-&quot;;ROUND([.E13]/[.C13]*100;2))" table:style-name="ce17">
            <text:p>8.51</text:p>
          </table:table-cell>
          <table:table-cell office:value-type="float" office:value="28.87" table:formula="of:=IF([.D13]=0;&quot;-&quot;;ROUND([.E13]/[.D13]*100;2))" table:style-name="ce17">
            <text:p>28.87</text:p>
          </table:table-cell>
          <table:table-cell table:style-name="ce22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社會局主管</text:p>
          </table:table-cell>
          <table:table-cell office:value-type="float" office:value="23856366" table:style-name="ce16">
            <text:p>23,856,366</text:p>
          </table:table-cell>
          <table:table-cell office:value-type="float" office:value="5662653" table:style-name="ce16">
            <text:p>5,662,653</text:p>
          </table:table-cell>
          <table:table-cell office:value-type="float" office:value="3750955" table:style-name="ce16">
            <text:p>3,750,955</text:p>
          </table:table-cell>
          <table:table-cell office:value-type="float" office:value="15.72" table:formula="of:=IF([.C14]=0;&quot;-&quot;;ROUND([.E14]/[.C14]*100;2))" table:style-name="ce17">
            <text:p>15.72</text:p>
          </table:table-cell>
          <table:table-cell office:value-type="float" office:value="66.239999999999995" table:formula="of:=IF([.D14]=0;&quot;-&quot;;ROUND([.E14]/[.D14]*100;2))" table:style-name="ce17">
            <text:p>66.24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警察局主管</text:p>
          </table:table-cell>
          <table:table-cell office:value-type="float" office:value="11775218" table:style-name="ce16">
            <text:p>11,775,218</text:p>
          </table:table-cell>
          <table:table-cell office:value-type="float" office:value="4637826" table:style-name="ce16">
            <text:p>4,637,826</text:p>
          </table:table-cell>
          <table:table-cell office:value-type="float" office:value="4124723" table:style-name="ce16">
            <text:p>4,124,723</text:p>
          </table:table-cell>
          <table:table-cell office:value-type="float" office:value="35.03" table:formula="of:=IF([.C15]=0;&quot;-&quot;;ROUND([.E15]/[.C15]*100;2))" table:style-name="ce17">
            <text:p>35.03</text:p>
          </table:table-cell>
          <table:table-cell office:value-type="float" office:value="88.94" table:formula="of:=IF([.D15]=0;&quot;-&quot;;ROUND([.E15]/[.D15]*100;2))" table:style-name="ce17">
            <text:p>88.94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衛生局主管</text:p>
          </table:table-cell>
          <table:table-cell office:value-type="float" office:value="12654202" table:style-name="ce16">
            <text:p>12,654,202</text:p>
          </table:table-cell>
          <table:table-cell office:value-type="float" office:value="3616772" table:style-name="ce16">
            <text:p>3,616,772</text:p>
          </table:table-cell>
          <table:table-cell office:value-type="float" office:value="3169769" table:style-name="ce16">
            <text:p>3,169,769</text:p>
          </table:table-cell>
          <table:table-cell office:value-type="float" office:value="25.05" table:formula="of:=IF([.C16]=0;&quot;-&quot;;ROUND([.E16]/[.C16]*100;2))" table:style-name="ce17">
            <text:p>25.05</text:p>
          </table:table-cell>
          <table:table-cell office:value-type="float" office:value="87.64" table:formula="of:=IF([.D16]=0;&quot;-&quot;;ROUND([.E16]/[.D16]*100;2))" table:style-name="ce17">
            <text:p>87.64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環境保護局主管</text:p>
          </table:table-cell>
          <table:table-cell office:value-type="float" office:value="6259511" table:style-name="ce16">
            <text:p>6,259,511</text:p>
          </table:table-cell>
          <table:table-cell office:value-type="float" office:value="2005404" table:style-name="ce16">
            <text:p>2,005,404</text:p>
          </table:table-cell>
          <table:table-cell office:value-type="float" office:value="1470070" table:style-name="ce16">
            <text:p>1,470,070</text:p>
          </table:table-cell>
          <table:table-cell office:value-type="float" office:value="23.49" table:formula="of:=IF([.C17]=0;&quot;-&quot;;ROUND([.E17]/[.C17]*100;2))" table:style-name="ce17">
            <text:p>23.49</text:p>
          </table:table-cell>
          <table:table-cell office:value-type="float" office:value="73.31" table:formula="of:=IF([.D17]=0;&quot;-&quot;;ROUND([.E17]/[.D17]*100;2))" table:style-name="ce17">
            <text:p>73.31</text:p>
          </table:table-cell>
          <table:table-cell table:style-name="ce23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地政局主管</text:p>
          </table:table-cell>
          <table:table-cell office:value-type="float" office:value="1254242" table:style-name="ce16">
            <text:p>1,254,242</text:p>
          </table:table-cell>
          <table:table-cell office:value-type="float" office:value="496505" table:style-name="ce16">
            <text:p>496,505</text:p>
          </table:table-cell>
          <table:table-cell office:value-type="float" office:value="429214" table:style-name="ce16">
            <text:p>429,214</text:p>
          </table:table-cell>
          <table:table-cell office:value-type="float" office:value="34.22" table:formula="of:=IF([.C18]=0;&quot;-&quot;;ROUND([.E18]/[.C18]*100;2))" table:style-name="ce17">
            <text:p>34.22</text:p>
          </table:table-cell>
          <table:table-cell office:value-type="float" office:value="86.45" table:formula="of:=IF([.D18]=0;&quot;-&quot;;ROUND([.E18]/[.D18]*100;2))" table:style-name="ce17">
            <text:p>86.45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新聞局主管</text:p>
          </table:table-cell>
          <table:table-cell office:value-type="float" office:value="226122" table:style-name="ce16">
            <text:p>226,122</text:p>
          </table:table-cell>
          <table:table-cell office:value-type="float" office:value="58291" table:style-name="ce16">
            <text:p>58,291</text:p>
          </table:table-cell>
          <table:table-cell office:value-type="float" office:value="48053" table:style-name="ce16">
            <text:p>48,053</text:p>
          </table:table-cell>
          <table:table-cell office:value-type="float" office:value="21.25" table:formula="of:=IF([.C19]=0;&quot;-&quot;;ROUND([.E19]/[.C19]*100;2))" table:style-name="ce17">
            <text:p>21.25</text:p>
          </table:table-cell>
          <table:table-cell office:value-type="float" office:value="82.44" table:formula="of:=IF([.D19]=0;&quot;-&quot;;ROUND([.E19]/[.D19]*100;2))" table:style-name="ce17">
            <text:p>82.44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農業局主管</text:p>
          </table:table-cell>
          <table:table-cell office:value-type="float" office:value="2340404" table:style-name="ce16">
            <text:p>2,340,404</text:p>
          </table:table-cell>
          <table:table-cell office:value-type="float" office:value="411652" table:style-name="ce16">
            <text:p>411,652</text:p>
          </table:table-cell>
          <table:table-cell office:value-type="float" office:value="354414" table:style-name="ce16">
            <text:p>354,414</text:p>
          </table:table-cell>
          <table:table-cell office:value-type="float" office:value="15.14" table:formula="of:=IF([.C20]=0;&quot;-&quot;;ROUND([.E20]/[.C20]*100;2))" table:style-name="ce17">
            <text:p>15.14</text:p>
          </table:table-cell>
          <table:table-cell office:value-type="float" office:value="86.1" table:formula="of:=IF([.D20]=0;&quot;-&quot;;ROUND([.E20]/[.D20]*100;2))" table:style-name="ce17">
            <text:p>86.1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勞工局主管</text:p>
          </table:table-cell>
          <table:table-cell office:value-type="float" office:value="1042845" table:style-name="ce16">
            <text:p>1,042,845</text:p>
          </table:table-cell>
          <table:table-cell office:value-type="float" office:value="313236" table:style-name="ce16">
            <text:p>313,236</text:p>
          </table:table-cell>
          <table:table-cell office:value-type="float" office:value="226781" table:style-name="ce16">
            <text:p>226,781</text:p>
          </table:table-cell>
          <table:table-cell office:value-type="float" office:value="21.75" table:formula="of:=IF([.C21]=0;&quot;-&quot;;ROUND([.E21]/[.C21]*100;2))" table:style-name="ce17">
            <text:p>21.75</text:p>
          </table:table-cell>
          <table:table-cell office:value-type="float" office:value="72.400000000000006" table:formula="of:=IF([.D21]=0;&quot;-&quot;;ROUND([.E21]/[.D21]*100;2))" table:style-name="ce17">
            <text:p>72.40</text:p>
          </table:table-cell>
          <table:table-cell table:style-name="ce24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捷運工程局主管</text:p>
          </table:table-cell>
          <table:table-cell office:value-type="float" office:value="9573705" table:style-name="ce16">
            <text:p>9,573,705</text:p>
          </table:table-cell>
          <table:table-cell office:value-type="float" office:value="3699913" table:style-name="ce16">
            <text:p>3,699,913</text:p>
          </table:table-cell>
          <table:table-cell office:value-type="float" office:value="2414615" table:style-name="ce16">
            <text:p>2,414,615</text:p>
          </table:table-cell>
          <table:table-cell office:value-type="float" office:value="25.22" table:formula="of:=IF([.C22]=0;&quot;-&quot;;ROUND([.E22]/[.C22]*100;2))" table:style-name="ce17">
            <text:p>25.22</text:p>
          </table:table-cell>
          <table:table-cell office:value-type="float" office:value="65.260000000000005" table:formula="of:=IF([.D22]=0;&quot;-&quot;;ROUND([.E22]/[.D22]*100;2))" table:style-name="ce17">
            <text:p>65.26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消防局主管</text:p>
          </table:table-cell>
          <table:table-cell office:value-type="float" office:value="3330954" table:style-name="ce16">
            <text:p>3,330,954</text:p>
          </table:table-cell>
          <table:table-cell office:value-type="float" office:value="1060943" table:style-name="ce16">
            <text:p>1,060,943</text:p>
          </table:table-cell>
          <table:table-cell office:value-type="float" office:value="970678" table:style-name="ce16">
            <text:p>970,678</text:p>
          </table:table-cell>
          <table:table-cell office:value-type="float" office:value="29.14" table:formula="of:=IF([.C23]=0;&quot;-&quot;;ROUND([.E23]/[.C23]*100;2))" table:style-name="ce17">
            <text:p>29.14</text:p>
          </table:table-cell>
          <table:table-cell office:value-type="float" office:value="91.49" table:formula="of:=IF([.D23]=0;&quot;-&quot;;ROUND([.E23]/[.D23]*100;2))" table:style-name="ce17">
            <text:p>91.49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文化局主管</text:p>
          </table:table-cell>
          <table:table-cell office:value-type="float" office:value="3939205" table:style-name="ce16">
            <text:p>3,939,205</text:p>
          </table:table-cell>
          <table:table-cell office:value-type="float" office:value="1005184" table:style-name="ce16">
            <text:p>1,005,184</text:p>
          </table:table-cell>
          <table:table-cell office:value-type="float" office:value="632891" table:style-name="ce16">
            <text:p>632,891</text:p>
          </table:table-cell>
          <table:table-cell office:value-type="float" office:value="16.07" table:formula="of:=IF([.C24]=0;&quot;-&quot;;ROUND([.E24]/[.C24]*100;2))" table:style-name="ce17">
            <text:p>16.07</text:p>
          </table:table-cell>
          <table:table-cell office:value-type="float" office:value="62.96" table:formula="of:=IF([.D24]=0;&quot;-&quot;;ROUND([.E24]/[.D24]*100;2))" table:style-name="ce17">
            <text:p>62.9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交通局主管</text:p>
          </table:table-cell>
          <table:table-cell office:value-type="float" office:value="4360434" table:style-name="ce16">
            <text:p>4,360,434</text:p>
          </table:table-cell>
          <table:table-cell office:value-type="float" office:value="1336709" table:style-name="ce16">
            <text:p>1,336,709</text:p>
          </table:table-cell>
          <table:table-cell office:value-type="float" office:value="949706" table:style-name="ce16">
            <text:p>949,706</text:p>
          </table:table-cell>
          <table:table-cell office:value-type="float" office:value="21.78" table:formula="of:=IF([.C25]=0;&quot;-&quot;;ROUND([.E25]/[.C25]*100;2))" table:style-name="ce17">
            <text:p>21.78</text:p>
          </table:table-cell>
          <table:table-cell office:value-type="float" office:value="71.05" table:formula="of:=IF([.D25]=0;&quot;-&quot;;ROUND([.E25]/[.D25]*100;2))" table:style-name="ce17">
            <text:p>71.05</text:p>
          </table:table-cell>
          <table:table-cell table:style-name="ce25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海洋局主管</text:p>
          </table:table-cell>
          <table:table-cell office:value-type="float" office:value="1019845" table:style-name="ce16">
            <text:p>1,019,845</text:p>
          </table:table-cell>
          <table:table-cell office:value-type="float" office:value="181961" table:style-name="ce16">
            <text:p>181,961</text:p>
          </table:table-cell>
          <table:table-cell office:value-type="float" office:value="157590" table:style-name="ce16">
            <text:p>157,590</text:p>
          </table:table-cell>
          <table:table-cell office:value-type="float" office:value="15.45" table:formula="of:=IF([.C26]=0;&quot;-&quot;;ROUND([.E26]/[.C26]*100;2))" table:style-name="ce17">
            <text:p>15.45</text:p>
          </table:table-cell>
          <table:table-cell office:value-type="float" office:value="86.61" table:formula="of:=IF([.D26]=0;&quot;-&quot;;ROUND([.E26]/[.D26]*100;2))" table:style-name="ce17">
            <text:p>86.61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26"/>
          <table:table-cell office:value-type="string" table:style-name="ce15">
            <text:p>都市發展局主管</text:p>
          </table:table-cell>
          <table:table-cell office:value-type="float" office:value="1240098" table:style-name="ce16">
            <text:p>1,240,098</text:p>
          </table:table-cell>
          <table:table-cell office:value-type="float" office:value="136733" table:style-name="ce16">
            <text:p>136,733</text:p>
          </table:table-cell>
          <table:table-cell office:value-type="float" office:value="90081" table:style-name="ce16">
            <text:p>90,081</text:p>
          </table:table-cell>
          <table:table-cell office:value-type="float" office:value="7.26" table:formula="of:=IF([.C27]=0;&quot;-&quot;;ROUND([.E27]/[.C27]*100;2))" table:style-name="ce17">
            <text:p>7.26</text:p>
          </table:table-cell>
          <table:table-cell office:value-type="float" office:value="65.88" table:formula="of:=IF([.D27]=0;&quot;-&quot;;ROUND([.E27]/[.D27]*100;2))" table:style-name="ce17">
            <text:p>65.88</text:p>
          </table:table-cell>
          <table:table-cell table:style-name="ce23"/>
          <table:table-cell table:style-name="ce26"/>
          <table:table-cell table:style-name="ce19"/>
          <table:table-cell table:style-name="ce20"/>
          <table:table-cell table:number-columns-repeated="16373" table:style-name="ce26"/>
        </table:table-row>
        <table:table-row table:style-name="ro6">
          <table:table-cell/>
          <table:table-cell office:value-type="string" table:style-name="ce15">
            <text:p>法制局主管</text:p>
          </table:table-cell>
          <table:table-cell office:value-type="float" office:value="76049" table:style-name="ce16">
            <text:p>76,049</text:p>
          </table:table-cell>
          <table:table-cell office:value-type="float" office:value="31837" table:style-name="ce16">
            <text:p>31,837</text:p>
          </table:table-cell>
          <table:table-cell office:value-type="float" office:value="25401" table:style-name="ce16">
            <text:p>25,401</text:p>
          </table:table-cell>
          <table:table-cell office:value-type="float" office:value="33.4" table:formula="of:=IF([.C28]=0;&quot;-&quot;;ROUND([.E28]/[.C28]*100;2))" table:style-name="ce17">
            <text:p>33.40</text:p>
          </table:table-cell>
          <table:table-cell office:value-type="float" office:value="79.78" table:formula="of:=IF([.D28]=0;&quot;-&quot;;ROUND([.E28]/[.D28]*100;2))" table:style-name="ce17">
            <text:p>79.78</text:p>
          </table:table-cell>
          <table:table-cell table:style-name="ce22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觀光局主管</text:p>
          </table:table-cell>
          <table:table-cell office:value-type="float" office:value="943704" table:style-name="ce16">
            <text:p>943,704</text:p>
          </table:table-cell>
          <table:table-cell office:value-type="float" office:value="182387" table:style-name="ce16">
            <text:p>182,387</text:p>
          </table:table-cell>
          <table:table-cell office:value-type="float" office:value="117889" table:style-name="ce16">
            <text:p>117,889</text:p>
          </table:table-cell>
          <table:table-cell office:value-type="float" office:value="12.49" table:formula="of:=IF([.C29]=0;&quot;-&quot;;ROUND([.E29]/[.C29]*100;2))" table:style-name="ce17">
            <text:p>12.49</text:p>
          </table:table-cell>
          <table:table-cell office:value-type="float" office:value="64.64" table:formula="of:=IF([.D29]=0;&quot;-&quot;;ROUND([.E29]/[.D29]*100;2))" table:style-name="ce17">
            <text:p>64.64</text:p>
          </table:table-cell>
          <table:table-cell table:style-name="ce23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水利局主管</text:p>
          </table:table-cell>
          <table:table-cell office:value-type="float" office:value="11562079" table:style-name="ce16">
            <text:p>11,562,079</text:p>
          </table:table-cell>
          <table:table-cell office:value-type="float" office:value="4476889" table:style-name="ce16">
            <text:p>4,476,889</text:p>
          </table:table-cell>
          <table:table-cell office:value-type="float" office:value="1177764" table:style-name="ce16">
            <text:p>1,177,764</text:p>
          </table:table-cell>
          <table:table-cell office:value-type="float" office:value="10.19" table:formula="of:=IF([.C30]=0;&quot;-&quot;;ROUND([.E30]/[.C30]*100;2))" table:style-name="ce17">
            <text:p>10.19</text:p>
          </table:table-cell>
          <table:table-cell office:value-type="float" office:value="26.31" table:formula="of:=IF([.D30]=0;&quot;-&quot;;ROUND([.E30]/[.D30]*100;2))" table:style-name="ce17">
            <text:p>26.31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毒品防制局主管</text:p>
          </table:table-cell>
          <table:table-cell office:value-type="float" office:value="156666" table:style-name="ce16">
            <text:p>156,666</text:p>
          </table:table-cell>
          <table:table-cell office:value-type="float" office:value="47336" table:style-name="ce16">
            <text:p>47,336</text:p>
          </table:table-cell>
          <table:table-cell office:value-type="float" office:value="37668" table:style-name="ce16">
            <text:p>37,668</text:p>
          </table:table-cell>
          <table:table-cell office:value-type="float" office:value="24.04" table:formula="of:=IF([.C31]=0;&quot;-&quot;;ROUND([.E31]/[.C31]*100;2))" table:style-name="ce17">
            <text:p>24.04</text:p>
          </table:table-cell>
          <table:table-cell office:value-type="float" office:value="79.58" table:formula="of:=IF([.D31]=0;&quot;-&quot;;ROUND([.E31]/[.D31]*100;2))" table:style-name="ce17">
            <text:p>79.58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運動發展局主管</text:p>
          </table:table-cell>
          <table:table-cell office:value-type="float" office:value="1367221" table:style-name="ce16">
            <text:p>1,367,221</text:p>
          </table:table-cell>
          <table:table-cell office:value-type="float" office:value="374953" table:style-name="ce16">
            <text:p>374,953</text:p>
          </table:table-cell>
          <table:table-cell office:value-type="float" office:value="218543" table:style-name="ce16">
            <text:p>218,543</text:p>
          </table:table-cell>
          <table:table-cell office:value-type="float" office:value="15.98" table:formula="of:=IF([.C32]=0;&quot;-&quot;;ROUND([.E32]/[.C32]*100;2))" table:style-name="ce17">
            <text:p>15.98</text:p>
          </table:table-cell>
          <table:table-cell office:value-type="float" office:value="58.29" table:formula="of:=IF([.D32]=0;&quot;-&quot;;ROUND([.E32]/[.D32]*100;2))" table:style-name="ce17">
            <text:p>58.29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青年局主管</text:p>
          </table:table-cell>
          <table:table-cell office:value-type="float" office:value="225954" table:style-name="ce16">
            <text:p>225,954</text:p>
          </table:table-cell>
          <table:table-cell office:value-type="float" office:value="25244" table:style-name="ce16">
            <text:p>25,244</text:p>
          </table:table-cell>
          <table:table-cell office:value-type="float" office:value="17977" table:style-name="ce16">
            <text:p>17,977</text:p>
          </table:table-cell>
          <table:table-cell office:value-type="float" office:value="7.96" table:formula="of:=IF([.C33]=0;&quot;-&quot;;ROUND([.E33]/[.C33]*100;2))" table:style-name="ce17">
            <text:p>7.96</text:p>
          </table:table-cell>
          <table:table-cell office:value-type="float" office:value="71.209999999999994" table:formula="of:=IF([.D33]=0;&quot;-&quot;;ROUND([.E33]/[.D33]*100;2))" table:style-name="ce17">
            <text:p>71.21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統籌支撥科目</text:p>
          </table:table-cell>
          <table:table-cell office:value-type="float" office:value="9767711" table:style-name="ce16">
            <text:p>9,767,711</text:p>
          </table:table-cell>
          <table:table-cell office:value-type="float" office:value="1835047" table:style-name="ce16">
            <text:p>1,835,047</text:p>
          </table:table-cell>
          <table:table-cell office:value-type="float" office:value="1350290" table:style-name="ce16">
            <text:p>1,350,290</text:p>
          </table:table-cell>
          <table:table-cell office:value-type="float" office:value="13.82" table:formula="of:=IF([.C34]=0;&quot;-&quot;;ROUND([.E34]/[.C34]*100;2))" table:style-name="ce17">
            <text:p>13.82</text:p>
          </table:table-cell>
          <table:table-cell office:value-type="float" office:value="73.58" table:formula="of:=IF([.D34]=0;&quot;-&quot;;ROUND([.E34]/[.D34]*100;2))" table:style-name="ce17">
            <text:p>73.58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第二預備金餘額</text:p>
          </table:table-cell>
          <table:table-cell office:value-type="float" office:value="396496" table:style-name="ce28">
            <text:p>396,496</text:p>
          </table:table-cell>
          <table:table-cell table:style-name="ce29"/>
          <table:table-cell office:value-type="float" office:value="0" table:style-name="ce29">
            <text:p><text:s/>-<text:s/></text:p>
          </table:table-cell>
          <table:table-cell office:value-type="float" office:value="0" table:formula="of:=IF([.C35]=0;&quot;-&quot;;ROUND([.E35]/[.C35]*100;2))" table:style-name="ce30">
            <text:p><text:s/>-<text:s/></text:p>
          </table:table-cell>
          <table:table-cell office:value-type="string" office:string-value="-" table:formula="of:=IF([.D35]=0;&quot;-&quot;;ROUND([.E35]/[.D35]*100;2))" table:style-name="ce30">
            <text:p><text:s/>-<text:s/></text:p>
          </table:table-cell>
          <table:table-cell table:style-name="ce21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1">
            <text:p>總 <text:s text:c="5"/>計</text:p>
          </table:table-cell>
          <table:table-cell office:value-type="float" office:value="197823502" table:style-name="ce32">
            <text:p>197,823,502</text:p>
          </table:table-cell>
          <table:table-cell office:value-type="float" office:value="60336179" table:style-name="ce32">
            <text:p>60,336,179</text:p>
          </table:table-cell>
          <table:table-cell office:value-type="float" office:value="45658989" table:style-name="ce32">
            <text:p>45,658,989</text:p>
          </table:table-cell>
          <table:table-cell office:value-type="float" office:value="23.08" table:formula="of:=IF([.C36]=0;&quot;-&quot;;ROUND([.E36]/[.C36]*100;2))" table:style-name="ce33">
            <text:p>23.08</text:p>
          </table:table-cell>
          <table:table-cell office:value-type="float" office:value="75.67" table:formula="of:=IF([.D36]=0;&quot;-&quot;;ROUND([.E36]/[.D36]*100;2))" table:style-name="ce33">
            <text:p>75.67</text:p>
          </table:table-cell>
          <table:table-cell table:style-name="ce34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5">
            <text:p>*本表累計執行數係由財政局提供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style-name="ro6">
          <table:table-cell/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number-rows-repeated="1048538" table:style-name="ro6">
          <table:table-cell table:number-columns-repeated="16384"/>
        </table:table-row>
      </table:table>
      <table:table table:name="2月" table:style-name="ta2">
        <table:table-column table:style-name="co1" table:default-cell-style-name="ce27"/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36"/>
        <table:table-column table:style-name="co7" table:default-cell-style-name="ce27"/>
        <table:table-column table:style-name="co8" table:default-cell-style-name="ce14"/>
        <table:table-column table:style-name="co9" table:default-cell-style-name="ce27"/>
        <table:table-column table:style-name="co10" table:default-cell-style-name="ce27"/>
        <table:table-column table:style-name="co9" table:number-columns-repeated="1014" table:default-cell-style-name="ce27"/>
        <table:table-column table:style-name="co11" table:number-columns-repeated="15360" table:default-cell-style-name="ce1"/>
        <table:table-row table:style-name="ro1">
          <table:table-cell table:style-name="ce2"/>
          <table:table-cell office:value-type="string" table:number-columns-spanned="7" table:number-rows-spanned="1" table:style-name="ce37">
            <text:p>高雄市總預算<text:span text:style-name="T2">各主管機關本年度歲出</text:span>執行狀況表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number-columns-spanned="7" table:number-rows-spanned="1" table:style-name="ce38">
            <text:p>中華民國115年1月1日起至115年2月28日止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style-name="ce3">
            <text:p>經資門併計</text:p>
          </table:table-cell>
          <table:table-cell table:number-columns-repeated="5" table:style-name="ce4"/>
          <table:table-cell office:value-type="string" table:style-name="ce5">
            <text:p>單位：新臺幣千元</text:p>
          </table:table-cell>
          <table:table-cell table:style-name="ce6"/>
          <table:table-cell table:number-columns-repeated="16375" table:style-name="ce2"/>
        </table:table-row>
        <table:table-row table:style-name="ro3">
          <table:table-cell table:style-name="ce7"/>
          <table:table-cell office:value-type="string" table:number-columns-spanned="1" table:number-rows-spanned="3" table:style-name="ce39">
            <text:p>主管機關名稱</text:p>
          </table:table-cell>
          <table:table-cell office:value-type="string" table:number-columns-spanned="1" table:number-rows-spanned="2" table:style-name="ce40">
            <text:p>全年度</text:p>
            <text:p>預算數</text:p>
          </table:table-cell>
          <table:table-cell office:value-type="string" table:number-columns-spanned="1" table:number-rows-spanned="2" table:style-name="ce40">
            <text:p>累計分配數</text:p>
          </table:table-cell>
          <table:table-cell office:value-type="string" table:number-columns-spanned="3" table:number-rows-spanned="1" table:style-name="ce41">
            <text:p>累計執行數</text:p>
          </table:table-cell>
          <table:covered-table-cell table:number-columns-repeated="2"/>
          <table:table-cell office:value-type="string" table:number-columns-spanned="1" table:number-rows-spanned="3" table:style-name="ce41">
            <text:p>備 <text:s text:c="4"/>註</text:p>
          </table:table-cell>
          <table:table-cell table:number-columns-repeated="16376" table:style-name="ce7"/>
        </table:table-row>
        <table:table-row table:style-name="ro4">
          <table:table-cell table:style-name="ce7"/>
          <table:covered-table-cell/>
          <table:covered-table-cell/>
          <table:covered-table-cell/>
          <table:table-cell office:value-type="string" table:style-name="ce8">
            <text:p>金額<text:s text:c="3"/></text:p>
          </table:table-cell>
          <table:table-cell office:value-type="string" table:style-name="ce9">
            <text:p>占預算(％)</text:p>
          </table:table-cell>
          <table:table-cell office:value-type="string" table:style-name="ce10">
            <text:p>占分配(％)</text:p>
          </table:table-cell>
          <table:covered-table-cell/>
          <table:table-cell table:number-columns-repeated="16376" table:style-name="ce7"/>
        </table:table-row>
        <table:table-row table:style-name="ro5">
          <table:table-cell table:style-name="ce7"/>
          <table:covered-table-cell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<text:s/>C</text:p>
          </table:table-cell>
          <table:table-cell office:value-type="string" table:style-name="ce12">
            <text:p>C/A</text:p>
          </table:table-cell>
          <table:table-cell office:value-type="string" table:style-name="ce13">
            <text:p>C/B</text:p>
          </table:table-cell>
          <table:covered-table-cell/>
          <table:table-cell table:number-columns-repeated="16376" table:style-name="ce7"/>
        </table:table-row>
        <table:table-row table:style-name="ro6">
          <table:table-cell table:style-name="ce14"/>
          <table:table-cell office:value-type="string" table:style-name="ce15">
            <text:p>市議會主管</text:p>
          </table:table-cell>
          <table:table-cell office:value-type="float" office:value="938407" table:style-name="ce16">
            <text:p>938,407</text:p>
          </table:table-cell>
          <table:table-cell office:value-type="float" office:value="260227" table:style-name="ce16">
            <text:p>260,227</text:p>
          </table:table-cell>
          <table:table-cell office:value-type="float" office:value="181247" table:style-name="ce16">
            <text:p>181,247</text:p>
          </table:table-cell>
          <table:table-cell office:value-type="float" office:value="19.309999999999999" table:formula="of:=IF([.C7]=0;&quot;-&quot;;ROUND([.E7]/[.C7]*100;2))" table:style-name="ce17">
            <text:p>19.31</text:p>
          </table:table-cell>
          <table:table-cell office:value-type="float" office:value="69.650000000000006" table:formula="of:=IF([.D7]=0;&quot;-&quot;;ROUND([.E7]/[.D7]*100;2))" table:style-name="ce17">
            <text:p>69.65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市政府主管</text:p>
          </table:table-cell>
          <table:table-cell office:value-type="float" office:value="8373640" table:style-name="ce16">
            <text:p>8,373,640</text:p>
          </table:table-cell>
          <table:table-cell office:value-type="float" office:value="1829066" table:style-name="ce16">
            <text:p>1,829,066</text:p>
          </table:table-cell>
          <table:table-cell office:value-type="float" office:value="1346261" table:style-name="ce16">
            <text:p>1,346,261</text:p>
          </table:table-cell>
          <table:table-cell office:value-type="float" office:value="16.079999999999998" table:formula="of:=IF([.C8]=0;&quot;-&quot;;ROUND([.E8]/[.C8]*100;2))" table:style-name="ce17">
            <text:p>16.08</text:p>
          </table:table-cell>
          <table:table-cell office:value-type="float" office:value="73.599999999999994" table:formula="of:=IF([.D8]=0;&quot;-&quot;;ROUND([.E8]/[.D8]*100;2))" table:style-name="ce17">
            <text:p>73.6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民政局主管</text:p>
          </table:table-cell>
          <table:table-cell office:value-type="float" office:value="2109070" table:style-name="ce16">
            <text:p>2,109,070</text:p>
          </table:table-cell>
          <table:table-cell office:value-type="float" office:value="453162" table:style-name="ce16">
            <text:p>453,162</text:p>
          </table:table-cell>
          <table:table-cell office:value-type="float" office:value="336858" table:style-name="ce16">
            <text:p>336,858</text:p>
          </table:table-cell>
          <table:table-cell office:value-type="float" office:value="15.97" table:formula="of:=IF([.C9]=0;&quot;-&quot;;ROUND([.E9]/[.C9]*100;2))" table:style-name="ce17">
            <text:p>15.97</text:p>
          </table:table-cell>
          <table:table-cell office:value-type="float" office:value="74.34" table:formula="of:=IF([.D9]=0;&quot;-&quot;;ROUND([.E9]/[.D9]*100;2))" table:style-name="ce17">
            <text:p>74.34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財政局主管</text:p>
          </table:table-cell>
          <table:table-cell office:value-type="float" office:value="4594128" table:style-name="ce16">
            <text:p>4,594,128</text:p>
          </table:table-cell>
          <table:table-cell office:value-type="float" office:value="343089" table:style-name="ce16">
            <text:p>343,089</text:p>
          </table:table-cell>
          <table:table-cell office:value-type="float" office:value="313862" table:style-name="ce16">
            <text:p>313,862</text:p>
          </table:table-cell>
          <table:table-cell office:value-type="float" office:value="6.83" table:formula="of:=IF([.C10]=0;&quot;-&quot;;ROUND([.E10]/[.C10]*100;2))" table:style-name="ce17">
            <text:p>6.83</text:p>
          </table:table-cell>
          <table:table-cell office:value-type="float" office:value="91.48" table:formula="of:=IF([.D10]=0;&quot;-&quot;;ROUND([.E10]/[.D10]*100;2))" table:style-name="ce17">
            <text:p>91.48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教育局主管</text:p>
          </table:table-cell>
          <table:table-cell office:value-type="float" office:value="61864076" table:style-name="ce16">
            <text:p>61,864,076</text:p>
          </table:table-cell>
          <table:table-cell office:value-type="float" office:value="14311425" table:style-name="ce16">
            <text:p>14,311,425</text:p>
          </table:table-cell>
          <table:table-cell office:value-type="float" office:value="13650495" table:style-name="ce16">
            <text:p>13,650,495</text:p>
          </table:table-cell>
          <table:table-cell office:value-type="float" office:value="22.07" table:formula="of:=IF([.C11]=0;&quot;-&quot;;ROUND([.E11]/[.C11]*100;2))" table:style-name="ce17">
            <text:p>22.07</text:p>
          </table:table-cell>
          <table:table-cell office:value-type="float" office:value="95.38" table:formula="of:=IF([.D11]=0;&quot;-&quot;;ROUND([.E11]/[.D11]*100;2))" table:style-name="ce17">
            <text:p>95.38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經濟發展局主管</text:p>
          </table:table-cell>
          <table:table-cell office:value-type="float" office:value="2372846" table:style-name="ce16">
            <text:p>2,372,846</text:p>
          </table:table-cell>
          <table:table-cell office:value-type="float" office:value="121598" table:style-name="ce16">
            <text:p>121,598</text:p>
          </table:table-cell>
          <table:table-cell office:value-type="float" office:value="105179" table:style-name="ce16">
            <text:p>105,179</text:p>
          </table:table-cell>
          <table:table-cell office:value-type="float" office:value="4.43" table:formula="of:=IF([.C12]=0;&quot;-&quot;;ROUND([.E12]/[.C12]*100;2))" table:style-name="ce17">
            <text:p>4.43</text:p>
          </table:table-cell>
          <table:table-cell office:value-type="float" office:value="86.5" table:formula="of:=IF([.D12]=0;&quot;-&quot;;ROUND([.E12]/[.D12]*100;2))" table:style-name="ce17">
            <text:p>86.5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工務局主管</text:p>
          </table:table-cell>
          <table:table-cell office:value-type="float" office:value="10201440" table:style-name="ce16">
            <text:p>10,201,440</text:p>
          </table:table-cell>
          <table:table-cell office:value-type="float" office:value="1166677" table:style-name="ce16">
            <text:p>1,166,677</text:p>
          </table:table-cell>
          <table:table-cell office:value-type="float" office:value="607420" table:style-name="ce16">
            <text:p>607,420</text:p>
          </table:table-cell>
          <table:table-cell office:value-type="float" office:value="5.95" table:formula="of:=IF([.C13]=0;&quot;-&quot;;ROUND([.E13]/[.C13]*100;2))" table:style-name="ce17">
            <text:p>5.95</text:p>
          </table:table-cell>
          <table:table-cell office:value-type="float" office:value="52.06" table:formula="of:=IF([.D13]=0;&quot;-&quot;;ROUND([.E13]/[.D13]*100;2))" table:style-name="ce17">
            <text:p>52.06</text:p>
          </table:table-cell>
          <table:table-cell table:style-name="ce22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社會局主管</text:p>
          </table:table-cell>
          <table:table-cell office:value-type="float" office:value="23856366" table:style-name="ce16">
            <text:p>23,856,366</text:p>
          </table:table-cell>
          <table:table-cell office:value-type="float" office:value="3933173" table:style-name="ce16">
            <text:p>3,933,173</text:p>
          </table:table-cell>
          <table:table-cell office:value-type="float" office:value="2397764" table:style-name="ce16">
            <text:p>2,397,764</text:p>
          </table:table-cell>
          <table:table-cell office:value-type="float" office:value="10.050000000000001" table:formula="of:=IF([.C14]=0;&quot;-&quot;;ROUND([.E14]/[.C14]*100;2))" table:style-name="ce17">
            <text:p>10.05</text:p>
          </table:table-cell>
          <table:table-cell office:value-type="float" office:value="60.96" table:formula="of:=IF([.D14]=0;&quot;-&quot;;ROUND([.E14]/[.D14]*100;2))" table:style-name="ce17">
            <text:p>60.9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警察局主管</text:p>
          </table:table-cell>
          <table:table-cell office:value-type="float" office:value="11775218" table:style-name="ce16">
            <text:p>11,775,218</text:p>
          </table:table-cell>
          <table:table-cell office:value-type="float" office:value="3758871" table:style-name="ce16">
            <text:p>3,758,871</text:p>
          </table:table-cell>
          <table:table-cell office:value-type="float" office:value="3332387" table:style-name="ce16">
            <text:p>3,332,387</text:p>
          </table:table-cell>
          <table:table-cell office:value-type="float" office:value="28.3" table:formula="of:=IF([.C15]=0;&quot;-&quot;;ROUND([.E15]/[.C15]*100;2))" table:style-name="ce17">
            <text:p>28.30</text:p>
          </table:table-cell>
          <table:table-cell office:value-type="float" office:value="88.65" table:formula="of:=IF([.D15]=0;&quot;-&quot;;ROUND([.E15]/[.D15]*100;2))" table:style-name="ce17">
            <text:p>88.6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衛生局主管</text:p>
          </table:table-cell>
          <table:table-cell office:value-type="float" office:value="12654202" table:style-name="ce16">
            <text:p>12,654,202</text:p>
          </table:table-cell>
          <table:table-cell office:value-type="float" office:value="2647173" table:style-name="ce16">
            <text:p>2,647,173</text:p>
          </table:table-cell>
          <table:table-cell office:value-type="float" office:value="1806418" table:style-name="ce16">
            <text:p>1,806,418</text:p>
          </table:table-cell>
          <table:table-cell office:value-type="float" office:value="14.28" table:formula="of:=IF([.C16]=0;&quot;-&quot;;ROUND([.E16]/[.C16]*100;2))" table:style-name="ce17">
            <text:p>14.28</text:p>
          </table:table-cell>
          <table:table-cell office:value-type="float" office:value="68.239999999999995" table:formula="of:=IF([.D16]=0;&quot;-&quot;;ROUND([.E16]/[.D16]*100;2))" table:style-name="ce17">
            <text:p>68.24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環境保護局主管</text:p>
          </table:table-cell>
          <table:table-cell office:value-type="float" office:value="6259511" table:style-name="ce16">
            <text:p>6,259,511</text:p>
          </table:table-cell>
          <table:table-cell office:value-type="float" office:value="1448641" table:style-name="ce16">
            <text:p>1,448,641</text:p>
          </table:table-cell>
          <table:table-cell office:value-type="float" office:value="1099833" table:style-name="ce16">
            <text:p>1,099,833</text:p>
          </table:table-cell>
          <table:table-cell office:value-type="float" office:value="17.57" table:formula="of:=IF([.C17]=0;&quot;-&quot;;ROUND([.E17]/[.C17]*100;2))" table:style-name="ce17">
            <text:p>17.57</text:p>
          </table:table-cell>
          <table:table-cell office:value-type="float" office:value="75.92" table:formula="of:=IF([.D17]=0;&quot;-&quot;;ROUND([.E17]/[.D17]*100;2))" table:style-name="ce17">
            <text:p>75.92</text:p>
          </table:table-cell>
          <table:table-cell table:style-name="ce23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地政局主管</text:p>
          </table:table-cell>
          <table:table-cell office:value-type="float" office:value="1254242" table:style-name="ce16">
            <text:p>1,254,242</text:p>
          </table:table-cell>
          <table:table-cell office:value-type="float" office:value="417023" table:style-name="ce16">
            <text:p>417,023</text:p>
          </table:table-cell>
          <table:table-cell office:value-type="float" office:value="356345" table:style-name="ce16">
            <text:p>356,345</text:p>
          </table:table-cell>
          <table:table-cell office:value-type="float" office:value="28.41" table:formula="of:=IF([.C18]=0;&quot;-&quot;;ROUND([.E18]/[.C18]*100;2))" table:style-name="ce17">
            <text:p>28.41</text:p>
          </table:table-cell>
          <table:table-cell office:value-type="float" office:value="85.45" table:formula="of:=IF([.D18]=0;&quot;-&quot;;ROUND([.E18]/[.D18]*100;2))" table:style-name="ce17">
            <text:p>85.45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新聞局主管</text:p>
          </table:table-cell>
          <table:table-cell office:value-type="float" office:value="226122" table:style-name="ce16">
            <text:p>226,122</text:p>
          </table:table-cell>
          <table:table-cell office:value-type="float" office:value="45059" table:style-name="ce16">
            <text:p>45,059</text:p>
          </table:table-cell>
          <table:table-cell office:value-type="float" office:value="37034" table:style-name="ce16">
            <text:p>37,034</text:p>
          </table:table-cell>
          <table:table-cell office:value-type="float" office:value="16.38" table:formula="of:=IF([.C19]=0;&quot;-&quot;;ROUND([.E19]/[.C19]*100;2))" table:style-name="ce17">
            <text:p>16.38</text:p>
          </table:table-cell>
          <table:table-cell office:value-type="float" office:value="82.19" table:formula="of:=IF([.D19]=0;&quot;-&quot;;ROUND([.E19]/[.D19]*100;2))" table:style-name="ce17">
            <text:p>82.19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農業局主管</text:p>
          </table:table-cell>
          <table:table-cell office:value-type="float" office:value="2340404" table:style-name="ce16">
            <text:p>2,340,404</text:p>
          </table:table-cell>
          <table:table-cell office:value-type="float" office:value="286976" table:style-name="ce16">
            <text:p>286,976</text:p>
          </table:table-cell>
          <table:table-cell office:value-type="float" office:value="239054" table:style-name="ce16">
            <text:p>239,054</text:p>
          </table:table-cell>
          <table:table-cell office:value-type="float" office:value="10.210000000000001" table:formula="of:=IF([.C20]=0;&quot;-&quot;;ROUND([.E20]/[.C20]*100;2))" table:style-name="ce17">
            <text:p>10.21</text:p>
          </table:table-cell>
          <table:table-cell office:value-type="float" office:value="83.3" table:formula="of:=IF([.D20]=0;&quot;-&quot;;ROUND([.E20]/[.D20]*100;2))" table:style-name="ce17">
            <text:p>83.3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勞工局主管</text:p>
          </table:table-cell>
          <table:table-cell office:value-type="float" office:value="1042845" table:style-name="ce16">
            <text:p>1,042,845</text:p>
          </table:table-cell>
          <table:table-cell office:value-type="float" office:value="234228" table:style-name="ce16">
            <text:p>234,228</text:p>
          </table:table-cell>
          <table:table-cell office:value-type="float" office:value="160072" table:style-name="ce16">
            <text:p>160,072</text:p>
          </table:table-cell>
          <table:table-cell office:value-type="float" office:value="15.35" table:formula="of:=IF([.C21]=0;&quot;-&quot;;ROUND([.E21]/[.C21]*100;2))" table:style-name="ce17">
            <text:p>15.35</text:p>
          </table:table-cell>
          <table:table-cell office:value-type="float" office:value="68.34" table:formula="of:=IF([.D21]=0;&quot;-&quot;;ROUND([.E21]/[.D21]*100;2))" table:style-name="ce17">
            <text:p>68.34</text:p>
          </table:table-cell>
          <table:table-cell table:style-name="ce24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捷運工程局主管</text:p>
          </table:table-cell>
          <table:table-cell office:value-type="float" office:value="9573705" table:style-name="ce16">
            <text:p>9,573,705</text:p>
          </table:table-cell>
          <table:table-cell office:value-type="float" office:value="1962571" table:style-name="ce16">
            <text:p>1,962,571</text:p>
          </table:table-cell>
          <table:table-cell office:value-type="float" office:value="1542464" table:style-name="ce16">
            <text:p>1,542,464</text:p>
          </table:table-cell>
          <table:table-cell office:value-type="float" office:value="16.11" table:formula="of:=IF([.C22]=0;&quot;-&quot;;ROUND([.E22]/[.C22]*100;2))" table:style-name="ce17">
            <text:p>16.11</text:p>
          </table:table-cell>
          <table:table-cell office:value-type="float" office:value="78.59" table:formula="of:=IF([.D22]=0;&quot;-&quot;;ROUND([.E22]/[.D22]*100;2))" table:style-name="ce17">
            <text:p>78.59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消防局主管</text:p>
          </table:table-cell>
          <table:table-cell office:value-type="float" office:value="3330954" table:style-name="ce16">
            <text:p>3,330,954</text:p>
          </table:table-cell>
          <table:table-cell office:value-type="float" office:value="842842" table:style-name="ce16">
            <text:p>842,842</text:p>
          </table:table-cell>
          <table:table-cell office:value-type="float" office:value="748912" table:style-name="ce16">
            <text:p>748,912</text:p>
          </table:table-cell>
          <table:table-cell office:value-type="float" office:value="22.48" table:formula="of:=IF([.C23]=0;&quot;-&quot;;ROUND([.E23]/[.C23]*100;2))" table:style-name="ce17">
            <text:p>22.48</text:p>
          </table:table-cell>
          <table:table-cell office:value-type="float" office:value="88.86" table:formula="of:=IF([.D23]=0;&quot;-&quot;;ROUND([.E23]/[.D23]*100;2))" table:style-name="ce17">
            <text:p>88.86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文化局主管</text:p>
          </table:table-cell>
          <table:table-cell office:value-type="float" office:value="3939205" table:style-name="ce16">
            <text:p>3,939,205</text:p>
          </table:table-cell>
          <table:table-cell office:value-type="float" office:value="826655" table:style-name="ce16">
            <text:p>826,655</text:p>
          </table:table-cell>
          <table:table-cell office:value-type="float" office:value="492432" table:style-name="ce16">
            <text:p>492,432</text:p>
          </table:table-cell>
          <table:table-cell office:value-type="float" office:value="12.5" table:formula="of:=IF([.C24]=0;&quot;-&quot;;ROUND([.E24]/[.C24]*100;2))" table:style-name="ce17">
            <text:p>12.50</text:p>
          </table:table-cell>
          <table:table-cell office:value-type="float" office:value="59.57" table:formula="of:=IF([.D24]=0;&quot;-&quot;;ROUND([.E24]/[.D24]*100;2))" table:style-name="ce17">
            <text:p>59.57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交通局主管</text:p>
          </table:table-cell>
          <table:table-cell office:value-type="float" office:value="4360434" table:style-name="ce16">
            <text:p>4,360,434</text:p>
          </table:table-cell>
          <table:table-cell office:value-type="float" office:value="959623" table:style-name="ce16">
            <text:p>959,623</text:p>
          </table:table-cell>
          <table:table-cell office:value-type="float" office:value="667638" table:style-name="ce16">
            <text:p>667,638</text:p>
          </table:table-cell>
          <table:table-cell office:value-type="float" office:value="15.31" table:formula="of:=IF([.C25]=0;&quot;-&quot;;ROUND([.E25]/[.C25]*100;2))" table:style-name="ce17">
            <text:p>15.31</text:p>
          </table:table-cell>
          <table:table-cell office:value-type="float" office:value="69.569999999999993" table:formula="of:=IF([.D25]=0;&quot;-&quot;;ROUND([.E25]/[.D25]*100;2))" table:style-name="ce17">
            <text:p>69.57</text:p>
          </table:table-cell>
          <table:table-cell table:style-name="ce25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海洋局主管</text:p>
          </table:table-cell>
          <table:table-cell office:value-type="float" office:value="1019845" table:style-name="ce16">
            <text:p>1,019,845</text:p>
          </table:table-cell>
          <table:table-cell office:value-type="float" office:value="124722" table:style-name="ce16">
            <text:p>124,722</text:p>
          </table:table-cell>
          <table:table-cell office:value-type="float" office:value="107836" table:style-name="ce16">
            <text:p>107,836</text:p>
          </table:table-cell>
          <table:table-cell office:value-type="float" office:value="10.57" table:formula="of:=IF([.C26]=0;&quot;-&quot;;ROUND([.E26]/[.C26]*100;2))" table:style-name="ce17">
            <text:p>10.57</text:p>
          </table:table-cell>
          <table:table-cell office:value-type="float" office:value="86.46" table:formula="of:=IF([.D26]=0;&quot;-&quot;;ROUND([.E26]/[.D26]*100;2))" table:style-name="ce17">
            <text:p>86.4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26"/>
          <table:table-cell office:value-type="string" table:style-name="ce15">
            <text:p>都市發展局主管</text:p>
          </table:table-cell>
          <table:table-cell office:value-type="float" office:value="1240098" table:style-name="ce16">
            <text:p>1,240,098</text:p>
          </table:table-cell>
          <table:table-cell office:value-type="float" office:value="103325" table:style-name="ce16">
            <text:p>103,325</text:p>
          </table:table-cell>
          <table:table-cell office:value-type="float" office:value="72165" table:style-name="ce16">
            <text:p>72,165</text:p>
          </table:table-cell>
          <table:table-cell office:value-type="float" office:value="5.82" table:formula="of:=IF([.C27]=0;&quot;-&quot;;ROUND([.E27]/[.C27]*100;2))" table:style-name="ce17">
            <text:p>5.82</text:p>
          </table:table-cell>
          <table:table-cell office:value-type="float" office:value="69.84" table:formula="of:=IF([.D27]=0;&quot;-&quot;;ROUND([.E27]/[.D27]*100;2))" table:style-name="ce17">
            <text:p>69.84</text:p>
          </table:table-cell>
          <table:table-cell table:style-name="ce23"/>
          <table:table-cell table:style-name="ce26"/>
          <table:table-cell table:style-name="ce19"/>
          <table:table-cell table:style-name="ce20"/>
          <table:table-cell table:number-columns-repeated="16373" table:style-name="ce26"/>
        </table:table-row>
        <table:table-row table:style-name="ro6">
          <table:table-cell/>
          <table:table-cell office:value-type="string" table:style-name="ce15">
            <text:p>法制局主管</text:p>
          </table:table-cell>
          <table:table-cell office:value-type="float" office:value="76049" table:style-name="ce16">
            <text:p>76,049</text:p>
          </table:table-cell>
          <table:table-cell office:value-type="float" office:value="27302" table:style-name="ce16">
            <text:p>27,302</text:p>
          </table:table-cell>
          <table:table-cell office:value-type="float" office:value="21226" table:style-name="ce16">
            <text:p>21,226</text:p>
          </table:table-cell>
          <table:table-cell office:value-type="float" office:value="27.91" table:formula="of:=IF([.C28]=0;&quot;-&quot;;ROUND([.E28]/[.C28]*100;2))" table:style-name="ce17">
            <text:p>27.91</text:p>
          </table:table-cell>
          <table:table-cell office:value-type="float" office:value="77.75" table:formula="of:=IF([.D28]=0;&quot;-&quot;;ROUND([.E28]/[.D28]*100;2))" table:style-name="ce17">
            <text:p>77.75</text:p>
          </table:table-cell>
          <table:table-cell table:style-name="ce22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觀光局主管</text:p>
          </table:table-cell>
          <table:table-cell office:value-type="float" office:value="943704" table:style-name="ce16">
            <text:p>943,704</text:p>
          </table:table-cell>
          <table:table-cell office:value-type="float" office:value="113332" table:style-name="ce16">
            <text:p>113,332</text:p>
          </table:table-cell>
          <table:table-cell office:value-type="float" office:value="64474" table:style-name="ce16">
            <text:p>64,474</text:p>
          </table:table-cell>
          <table:table-cell office:value-type="float" office:value="6.83" table:formula="of:=IF([.C29]=0;&quot;-&quot;;ROUND([.E29]/[.C29]*100;2))" table:style-name="ce17">
            <text:p>6.83</text:p>
          </table:table-cell>
          <table:table-cell office:value-type="float" office:value="56.89" table:formula="of:=IF([.D29]=0;&quot;-&quot;;ROUND([.E29]/[.D29]*100;2))" table:style-name="ce17">
            <text:p>56.89</text:p>
          </table:table-cell>
          <table:table-cell table:style-name="ce23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水利局主管</text:p>
          </table:table-cell>
          <table:table-cell office:value-type="float" office:value="11562079" table:style-name="ce16">
            <text:p>11,562,079</text:p>
          </table:table-cell>
          <table:table-cell office:value-type="float" office:value="1941949" table:style-name="ce16">
            <text:p>1,941,949</text:p>
          </table:table-cell>
          <table:table-cell office:value-type="float" office:value="676770" table:style-name="ce16">
            <text:p>676,770</text:p>
          </table:table-cell>
          <table:table-cell office:value-type="float" office:value="5.85" table:formula="of:=IF([.C30]=0;&quot;-&quot;;ROUND([.E30]/[.C30]*100;2))" table:style-name="ce17">
            <text:p>5.85</text:p>
          </table:table-cell>
          <table:table-cell office:value-type="float" office:value="34.85" table:formula="of:=IF([.D30]=0;&quot;-&quot;;ROUND([.E30]/[.D30]*100;2))" table:style-name="ce17">
            <text:p>34.85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毒品防制局主管</text:p>
          </table:table-cell>
          <table:table-cell office:value-type="float" office:value="156666" table:style-name="ce16">
            <text:p>156,666</text:p>
          </table:table-cell>
          <table:table-cell office:value-type="float" office:value="36713" table:style-name="ce16">
            <text:p>36,713</text:p>
          </table:table-cell>
          <table:table-cell office:value-type="float" office:value="27629" table:style-name="ce16">
            <text:p>27,629</text:p>
          </table:table-cell>
          <table:table-cell office:value-type="float" office:value="17.64" table:formula="of:=IF([.C31]=0;&quot;-&quot;;ROUND([.E31]/[.C31]*100;2))" table:style-name="ce17">
            <text:p>17.64</text:p>
          </table:table-cell>
          <table:table-cell office:value-type="float" office:value="75.260000000000005" table:formula="of:=IF([.D31]=0;&quot;-&quot;;ROUND([.E31]/[.D31]*100;2))" table:style-name="ce17">
            <text:p>75.26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運動發展局主管</text:p>
          </table:table-cell>
          <table:table-cell office:value-type="float" office:value="1367221" table:style-name="ce16">
            <text:p>1,367,221</text:p>
          </table:table-cell>
          <table:table-cell office:value-type="float" office:value="236493" table:style-name="ce16">
            <text:p>236,493</text:p>
          </table:table-cell>
          <table:table-cell office:value-type="float" office:value="186164" table:style-name="ce16">
            <text:p>186,164</text:p>
          </table:table-cell>
          <table:table-cell office:value-type="float" office:value="13.62" table:formula="of:=IF([.C32]=0;&quot;-&quot;;ROUND([.E32]/[.C32]*100;2))" table:style-name="ce17">
            <text:p>13.62</text:p>
          </table:table-cell>
          <table:table-cell office:value-type="float" office:value="78.72" table:formula="of:=IF([.D32]=0;&quot;-&quot;;ROUND([.E32]/[.D32]*100;2))" table:style-name="ce17">
            <text:p>78.72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青年局主管</text:p>
          </table:table-cell>
          <table:table-cell office:value-type="float" office:value="225954" table:style-name="ce16">
            <text:p>225,954</text:p>
          </table:table-cell>
          <table:table-cell office:value-type="float" office:value="19763" table:style-name="ce16">
            <text:p>19,763</text:p>
          </table:table-cell>
          <table:table-cell office:value-type="float" office:value="13589" table:style-name="ce16">
            <text:p>13,589</text:p>
          </table:table-cell>
          <table:table-cell office:value-type="float" office:value="6.01" table:formula="of:=IF([.C33]=0;&quot;-&quot;;ROUND([.E33]/[.C33]*100;2))" table:style-name="ce17">
            <text:p>6.01</text:p>
          </table:table-cell>
          <table:table-cell office:value-type="float" office:value="68.760000000000005" table:formula="of:=IF([.D33]=0;&quot;-&quot;;ROUND([.E33]/[.D33]*100;2))" table:style-name="ce17">
            <text:p>68.76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統籌支撥科目</text:p>
          </table:table-cell>
          <table:table-cell office:value-type="float" office:value="9767711" table:style-name="ce16">
            <text:p>9,767,711</text:p>
          </table:table-cell>
          <table:table-cell office:value-type="float" office:value="1392647" table:style-name="ce16">
            <text:p>1,392,647</text:p>
          </table:table-cell>
          <table:table-cell office:value-type="float" office:value="943735" table:style-name="ce16">
            <text:p>943,735</text:p>
          </table:table-cell>
          <table:table-cell office:value-type="float" office:value="9.66" table:formula="of:=IF([.C34]=0;&quot;-&quot;;ROUND([.E34]/[.C34]*100;2))" table:style-name="ce17">
            <text:p>9.66</text:p>
          </table:table-cell>
          <table:table-cell office:value-type="float" office:value="67.77" table:formula="of:=IF([.D34]=0;&quot;-&quot;;ROUND([.E34]/[.D34]*100;2))" table:style-name="ce17">
            <text:p>67.77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第二預備金餘額</text:p>
          </table:table-cell>
          <table:table-cell office:value-type="float" office:value="397360" table:style-name="ce28">
            <text:p>397,360</text:p>
          </table:table-cell>
          <table:table-cell table:style-name="ce29"/>
          <table:table-cell office:value-type="float" office:value="0" table:style-name="ce29">
            <text:p><text:s/>-<text:s/></text:p>
          </table:table-cell>
          <table:table-cell office:value-type="float" office:value="0" table:formula="of:=IF([.C35]=0;&quot;-&quot;;ROUND([.E35]/[.C35]*100;2))" table:style-name="ce30">
            <text:p><text:s/>-<text:s/></text:p>
          </table:table-cell>
          <table:table-cell office:value-type="string" office:string-value="-" table:formula="of:=IF([.D35]=0;&quot;-&quot;;ROUND([.E35]/[.D35]*100;2))" table:style-name="ce30">
            <text:p><text:s/>-<text:s/></text:p>
          </table:table-cell>
          <table:table-cell table:style-name="ce21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1">
            <text:p>總 <text:s text:c="5"/>計</text:p>
          </table:table-cell>
          <table:table-cell office:value-type="float" office:value="197823502" table:style-name="ce32">
            <text:p>197,823,502</text:p>
          </table:table-cell>
          <table:table-cell office:value-type="float" office:value="39844325" table:style-name="ce32">
            <text:p>39,844,325</text:p>
          </table:table-cell>
          <table:table-cell office:value-type="float" office:value="31535263" table:style-name="ce32">
            <text:p>31,535,263</text:p>
          </table:table-cell>
          <table:table-cell office:value-type="float" office:value="15.94" table:formula="of:=IF([.C36]=0;&quot;-&quot;;ROUND([.E36]/[.C36]*100;2))" table:style-name="ce33">
            <text:p>15.94</text:p>
          </table:table-cell>
          <table:table-cell office:value-type="float" office:value="79.150000000000006" table:formula="of:=IF([.D36]=0;&quot;-&quot;;ROUND([.E36]/[.D36]*100;2))" table:style-name="ce33">
            <text:p>79.15</text:p>
          </table:table-cell>
          <table:table-cell table:style-name="ce34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5">
            <text:p>*本表累計執行數係由財政局提供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style-name="ro6">
          <table:table-cell/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number-rows-repeated="1048538" table:style-name="ro6">
          <table:table-cell table:number-columns-repeated="16384"/>
        </table:table-row>
      </table:table>
      <table:table table:name="1月" table:style-name="ta2">
        <table:table-column table:style-name="co1" table:default-cell-style-name="ce27"/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36"/>
        <table:table-column table:style-name="co7" table:default-cell-style-name="ce27"/>
        <table:table-column table:style-name="co8" table:default-cell-style-name="ce14"/>
        <table:table-column table:style-name="co9" table:default-cell-style-name="ce27"/>
        <table:table-column table:style-name="co10" table:default-cell-style-name="ce27"/>
        <table:table-column table:style-name="co9" table:number-columns-repeated="1014" table:default-cell-style-name="ce27"/>
        <table:table-column table:style-name="co11" table:number-columns-repeated="15360" table:default-cell-style-name="ce1"/>
        <table:table-row table:style-name="ro1">
          <table:table-cell table:style-name="ce2"/>
          <table:table-cell office:value-type="string" table:number-columns-spanned="7" table:number-rows-spanned="1" table:style-name="ce37">
            <text:p>高雄市總預算<text:span text:style-name="T2">各主管機關本年度歲出</text:span>執行狀況表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number-columns-spanned="7" table:number-rows-spanned="1" table:style-name="ce38">
            <text:p>中華民國115年1月1日起至115年1月31日止</text:p>
          </table:table-cell>
          <table:covered-table-cell table:number-columns-repeated="6"/>
          <table:table-cell table:number-columns-repeated="16376" table:style-name="ce2"/>
        </table:table-row>
        <table:table-row table:style-name="ro2">
          <table:table-cell table:style-name="ce2"/>
          <table:table-cell office:value-type="string" table:style-name="ce3">
            <text:p>經資門併計</text:p>
          </table:table-cell>
          <table:table-cell table:number-columns-repeated="5" table:style-name="ce4"/>
          <table:table-cell office:value-type="string" table:style-name="ce5">
            <text:p>單位：新臺幣千元</text:p>
          </table:table-cell>
          <table:table-cell table:style-name="ce6"/>
          <table:table-cell table:number-columns-repeated="16375" table:style-name="ce2"/>
        </table:table-row>
        <table:table-row table:style-name="ro3">
          <table:table-cell table:style-name="ce7"/>
          <table:table-cell office:value-type="string" table:number-columns-spanned="1" table:number-rows-spanned="3" table:style-name="ce39">
            <text:p>主管機關名稱</text:p>
          </table:table-cell>
          <table:table-cell office:value-type="string" table:number-columns-spanned="1" table:number-rows-spanned="2" table:style-name="ce40">
            <text:p>全年度</text:p>
            <text:p>預算數</text:p>
          </table:table-cell>
          <table:table-cell office:value-type="string" table:number-columns-spanned="1" table:number-rows-spanned="2" table:style-name="ce40">
            <text:p>累計分配數</text:p>
          </table:table-cell>
          <table:table-cell office:value-type="string" table:number-columns-spanned="3" table:number-rows-spanned="1" table:style-name="ce41">
            <text:p>累計執行數</text:p>
          </table:table-cell>
          <table:covered-table-cell table:number-columns-repeated="2"/>
          <table:table-cell office:value-type="string" table:number-columns-spanned="1" table:number-rows-spanned="3" table:style-name="ce41">
            <text:p>備 <text:s text:c="4"/>註</text:p>
          </table:table-cell>
          <table:table-cell table:number-columns-repeated="16376" table:style-name="ce7"/>
        </table:table-row>
        <table:table-row table:style-name="ro4">
          <table:table-cell table:style-name="ce7"/>
          <table:covered-table-cell/>
          <table:covered-table-cell/>
          <table:covered-table-cell/>
          <table:table-cell office:value-type="string" table:style-name="ce8">
            <text:p>金額<text:s text:c="3"/></text:p>
          </table:table-cell>
          <table:table-cell office:value-type="string" table:style-name="ce9">
            <text:p>占預算(％)</text:p>
          </table:table-cell>
          <table:table-cell office:value-type="string" table:style-name="ce10">
            <text:p>占分配(％)</text:p>
          </table:table-cell>
          <table:covered-table-cell/>
          <table:table-cell table:number-columns-repeated="16376" table:style-name="ce7"/>
        </table:table-row>
        <table:table-row table:style-name="ro5">
          <table:table-cell table:style-name="ce7"/>
          <table:covered-table-cell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<text:s/>C</text:p>
          </table:table-cell>
          <table:table-cell office:value-type="string" table:style-name="ce12">
            <text:p>C/A</text:p>
          </table:table-cell>
          <table:table-cell office:value-type="string" table:style-name="ce13">
            <text:p>C/B</text:p>
          </table:table-cell>
          <table:covered-table-cell/>
          <table:table-cell table:number-columns-repeated="16376" table:style-name="ce7"/>
        </table:table-row>
        <table:table-row table:style-name="ro6">
          <table:table-cell table:style-name="ce14"/>
          <table:table-cell office:value-type="string" table:style-name="ce15">
            <text:p>市議會主管</text:p>
          </table:table-cell>
          <table:table-cell office:value-type="float" office:value="938407" table:style-name="ce16">
            <text:p>938,407</text:p>
          </table:table-cell>
          <table:table-cell office:value-type="float" office:value="130031" table:style-name="ce16">
            <text:p>130,031</text:p>
          </table:table-cell>
          <table:table-cell office:value-type="float" office:value="50665" table:style-name="ce16">
            <text:p>50,665</text:p>
          </table:table-cell>
          <table:table-cell office:value-type="float" office:value="5.4" table:formula="of:=IF([.C7]=0;&quot;-&quot;;ROUND([.E7]/[.C7]*100;2))" table:style-name="ce17">
            <text:p>5.40</text:p>
          </table:table-cell>
          <table:table-cell office:value-type="float" office:value="38.96" table:formula="of:=IF([.D7]=0;&quot;-&quot;;ROUND([.E7]/[.D7]*100;2))" table:style-name="ce17">
            <text:p>38.96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市政府主管</text:p>
          </table:table-cell>
          <table:table-cell office:value-type="float" office:value="8380329" table:style-name="ce16">
            <text:p>8,380,329</text:p>
          </table:table-cell>
          <table:table-cell office:value-type="float" office:value="1027199" table:style-name="ce16">
            <text:p>1,027,199</text:p>
          </table:table-cell>
          <table:table-cell office:value-type="float" office:value="577334" table:style-name="ce16">
            <text:p>577,334</text:p>
          </table:table-cell>
          <table:table-cell office:value-type="float" office:value="6.89" table:formula="of:=IF([.C8]=0;&quot;-&quot;;ROUND([.E8]/[.C8]*100;2))" table:style-name="ce17">
            <text:p>6.89</text:p>
          </table:table-cell>
          <table:table-cell office:value-type="float" office:value="56.2" table:formula="of:=IF([.D8]=0;&quot;-&quot;;ROUND([.E8]/[.D8]*100;2))" table:style-name="ce17">
            <text:p>56.2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民政局主管</text:p>
          </table:table-cell>
          <table:table-cell office:value-type="float" office:value="2111218" table:style-name="ce16">
            <text:p>2,111,218</text:p>
          </table:table-cell>
          <table:table-cell office:value-type="float" office:value="313323" table:style-name="ce16">
            <text:p>313,323</text:p>
          </table:table-cell>
          <table:table-cell office:value-type="float" office:value="180777" table:style-name="ce16">
            <text:p>180,777</text:p>
          </table:table-cell>
          <table:table-cell office:value-type="float" office:value="8.56" table:formula="of:=IF([.C9]=0;&quot;-&quot;;ROUND([.E9]/[.C9]*100;2))" table:style-name="ce17">
            <text:p>8.56</text:p>
          </table:table-cell>
          <table:table-cell office:value-type="float" office:value="57.7" table:formula="of:=IF([.D9]=0;&quot;-&quot;;ROUND([.E9]/[.D9]*100;2))" table:style-name="ce17">
            <text:p>57.7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財政局主管</text:p>
          </table:table-cell>
          <table:table-cell office:value-type="float" office:value="4594128" table:style-name="ce16">
            <text:p>4,594,128</text:p>
          </table:table-cell>
          <table:table-cell office:value-type="float" office:value="157422" table:style-name="ce16">
            <text:p>157,422</text:p>
          </table:table-cell>
          <table:table-cell office:value-type="float" office:value="143893" table:style-name="ce16">
            <text:p>143,893</text:p>
          </table:table-cell>
          <table:table-cell office:value-type="float" office:value="3.13" table:formula="of:=IF([.C10]=0;&quot;-&quot;;ROUND([.E10]/[.C10]*100;2))" table:style-name="ce17">
            <text:p>3.13</text:p>
          </table:table-cell>
          <table:table-cell office:value-type="float" office:value="91.41" table:formula="of:=IF([.D10]=0;&quot;-&quot;;ROUND([.E10]/[.D10]*100;2))" table:style-name="ce17">
            <text:p>91.41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教育局主管</text:p>
          </table:table-cell>
          <table:table-cell office:value-type="float" office:value="61864076" table:style-name="ce16">
            <text:p>61,864,076</text:p>
          </table:table-cell>
          <table:table-cell office:value-type="float" office:value="7881256" table:style-name="ce16">
            <text:p>7,881,256</text:p>
          </table:table-cell>
          <table:table-cell office:value-type="float" office:value="6692766" table:style-name="ce16">
            <text:p>6,692,766</text:p>
          </table:table-cell>
          <table:table-cell office:value-type="float" office:value="10.82" table:formula="of:=IF([.C11]=0;&quot;-&quot;;ROUND([.E11]/[.C11]*100;2))" table:style-name="ce17">
            <text:p>10.82</text:p>
          </table:table-cell>
          <table:table-cell office:value-type="float" office:value="84.92" table:formula="of:=IF([.D11]=0;&quot;-&quot;;ROUND([.E11]/[.D11]*100;2))" table:style-name="ce17">
            <text:p>84.92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經濟發展局主管</text:p>
          </table:table-cell>
          <table:table-cell office:value-type="float" office:value="2370206" table:style-name="ce16">
            <text:p>2,370,206</text:p>
          </table:table-cell>
          <table:table-cell office:value-type="float" office:value="81437" table:style-name="ce16">
            <text:p>81,437</text:p>
          </table:table-cell>
          <table:table-cell office:value-type="float" office:value="56780" table:style-name="ce16">
            <text:p>56,780</text:p>
          </table:table-cell>
          <table:table-cell office:value-type="float" office:value="2.4" table:formula="of:=IF([.C12]=0;&quot;-&quot;;ROUND([.E12]/[.C12]*100;2))" table:style-name="ce17">
            <text:p>2.40</text:p>
          </table:table-cell>
          <table:table-cell office:value-type="float" office:value="69.72" table:formula="of:=IF([.D12]=0;&quot;-&quot;;ROUND([.E12]/[.D12]*100;2))" table:style-name="ce17">
            <text:p>69.72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工務局主管</text:p>
          </table:table-cell>
          <table:table-cell office:value-type="float" office:value="10316440" table:style-name="ce16">
            <text:p>10,316,440</text:p>
          </table:table-cell>
          <table:table-cell office:value-type="float" office:value="445893" table:style-name="ce16">
            <text:p>445,893</text:p>
          </table:table-cell>
          <table:table-cell office:value-type="float" office:value="242718" table:style-name="ce16">
            <text:p>242,718</text:p>
          </table:table-cell>
          <table:table-cell office:value-type="float" office:value="2.35" table:formula="of:=IF([.C13]=0;&quot;-&quot;;ROUND([.E13]/[.C13]*100;2))" table:style-name="ce17">
            <text:p>2.35</text:p>
          </table:table-cell>
          <table:table-cell office:value-type="float" office:value="54.43" table:formula="of:=IF([.D13]=0;&quot;-&quot;;ROUND([.E13]/[.D13]*100;2))" table:style-name="ce17">
            <text:p>54.43</text:p>
          </table:table-cell>
          <table:table-cell table:style-name="ce22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社會局主管</text:p>
          </table:table-cell>
          <table:table-cell office:value-type="float" office:value="23856366" table:style-name="ce16">
            <text:p>23,856,366</text:p>
          </table:table-cell>
          <table:table-cell office:value-type="float" office:value="2246445" table:style-name="ce16">
            <text:p>2,246,445</text:p>
          </table:table-cell>
          <table:table-cell office:value-type="float" office:value="1276578" table:style-name="ce16">
            <text:p>1,276,578</text:p>
          </table:table-cell>
          <table:table-cell office:value-type="float" office:value="5.35" table:formula="of:=IF([.C14]=0;&quot;-&quot;;ROUND([.E14]/[.C14]*100;2))" table:style-name="ce17">
            <text:p>5.35</text:p>
          </table:table-cell>
          <table:table-cell office:value-type="float" office:value="56.83" table:formula="of:=IF([.D14]=0;&quot;-&quot;;ROUND([.E14]/[.D14]*100;2))" table:style-name="ce17">
            <text:p>56.83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警察局主管</text:p>
          </table:table-cell>
          <table:table-cell office:value-type="float" office:value="11775218" table:style-name="ce16">
            <text:p>11,775,218</text:p>
          </table:table-cell>
          <table:table-cell office:value-type="float" office:value="1388347" table:style-name="ce16">
            <text:p>1,388,347</text:p>
          </table:table-cell>
          <table:table-cell office:value-type="float" office:value="1154355" table:style-name="ce16">
            <text:p>1,154,355</text:p>
          </table:table-cell>
          <table:table-cell office:value-type="float" office:value="9.8000000000000007" table:formula="of:=IF([.C15]=0;&quot;-&quot;;ROUND([.E15]/[.C15]*100;2))" table:style-name="ce17">
            <text:p>9.80</text:p>
          </table:table-cell>
          <table:table-cell office:value-type="float" office:value="83.15" table:formula="of:=IF([.D15]=0;&quot;-&quot;;ROUND([.E15]/[.D15]*100;2))" table:style-name="ce17">
            <text:p>83.15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衛生局主管</text:p>
          </table:table-cell>
          <table:table-cell office:value-type="float" office:value="12654202" table:style-name="ce16">
            <text:p>12,654,202</text:p>
          </table:table-cell>
          <table:table-cell office:value-type="float" office:value="1727482" table:style-name="ce16">
            <text:p>1,727,482</text:p>
          </table:table-cell>
          <table:table-cell office:value-type="float" office:value="1272923" table:style-name="ce16">
            <text:p>1,272,923</text:p>
          </table:table-cell>
          <table:table-cell office:value-type="float" office:value="10.06" table:formula="of:=IF([.C16]=0;&quot;-&quot;;ROUND([.E16]/[.C16]*100;2))" table:style-name="ce17">
            <text:p>10.06</text:p>
          </table:table-cell>
          <table:table-cell office:value-type="float" office:value="73.69" table:formula="of:=IF([.D16]=0;&quot;-&quot;;ROUND([.E16]/[.D16]*100;2))" table:style-name="ce17">
            <text:p>73.69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環境保護局主管</text:p>
          </table:table-cell>
          <table:table-cell office:value-type="float" office:value="6259511" table:style-name="ce16">
            <text:p>6,259,511</text:p>
          </table:table-cell>
          <table:table-cell office:value-type="float" office:value="462196" table:style-name="ce16">
            <text:p>462,196</text:p>
          </table:table-cell>
          <table:table-cell office:value-type="float" office:value="361200" table:style-name="ce16">
            <text:p>361,200</text:p>
          </table:table-cell>
          <table:table-cell office:value-type="float" office:value="5.77" table:formula="of:=IF([.C17]=0;&quot;-&quot;;ROUND([.E17]/[.C17]*100;2))" table:style-name="ce17">
            <text:p>5.77</text:p>
          </table:table-cell>
          <table:table-cell office:value-type="float" office:value="78.150000000000006" table:formula="of:=IF([.D17]=0;&quot;-&quot;;ROUND([.E17]/[.D17]*100;2))" table:style-name="ce17">
            <text:p>78.15</text:p>
          </table:table-cell>
          <table:table-cell table:style-name="ce23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地政局主管</text:p>
          </table:table-cell>
          <table:table-cell office:value-type="float" office:value="1260657" table:style-name="ce16">
            <text:p>1,260,657</text:p>
          </table:table-cell>
          <table:table-cell office:value-type="float" office:value="147443" table:style-name="ce16">
            <text:p>147,443</text:p>
          </table:table-cell>
          <table:table-cell office:value-type="float" office:value="121571" table:style-name="ce16">
            <text:p>121,571</text:p>
          </table:table-cell>
          <table:table-cell office:value-type="float" office:value="9.64" table:formula="of:=IF([.C18]=0;&quot;-&quot;;ROUND([.E18]/[.C18]*100;2))" table:style-name="ce17">
            <text:p>9.64</text:p>
          </table:table-cell>
          <table:table-cell office:value-type="float" office:value="82.45" table:formula="of:=IF([.D18]=0;&quot;-&quot;;ROUND([.E18]/[.D18]*100;2))" table:style-name="ce17">
            <text:p>82.45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新聞局主管</text:p>
          </table:table-cell>
          <table:table-cell office:value-type="float" office:value="227202" table:style-name="ce16">
            <text:p>227,202</text:p>
          </table:table-cell>
          <table:table-cell office:value-type="float" office:value="18840" table:style-name="ce16">
            <text:p>18,840</text:p>
          </table:table-cell>
          <table:table-cell office:value-type="float" office:value="12720" table:style-name="ce16">
            <text:p>12,720</text:p>
          </table:table-cell>
          <table:table-cell office:value-type="float" office:value="5.6" table:formula="of:=IF([.C19]=0;&quot;-&quot;;ROUND([.E19]/[.C19]*100;2))" table:style-name="ce17">
            <text:p>5.60</text:p>
          </table:table-cell>
          <table:table-cell office:value-type="float" office:value="67.52" table:formula="of:=IF([.D19]=0;&quot;-&quot;;ROUND([.E19]/[.D19]*100;2))" table:style-name="ce17">
            <text:p>67.52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農業局主管</text:p>
          </table:table-cell>
          <table:table-cell office:value-type="float" office:value="2340404" table:style-name="ce16">
            <text:p>2,340,404</text:p>
          </table:table-cell>
          <table:table-cell office:value-type="float" office:value="139810" table:style-name="ce16">
            <text:p>139,810</text:p>
          </table:table-cell>
          <table:table-cell office:value-type="float" office:value="108082" table:style-name="ce16">
            <text:p>108,082</text:p>
          </table:table-cell>
          <table:table-cell office:value-type="float" office:value="4.62" table:formula="of:=IF([.C20]=0;&quot;-&quot;;ROUND([.E20]/[.C20]*100;2))" table:style-name="ce17">
            <text:p>4.62</text:p>
          </table:table-cell>
          <table:table-cell office:value-type="float" office:value="77.31" table:formula="of:=IF([.D20]=0;&quot;-&quot;;ROUND([.E20]/[.D20]*100;2))" table:style-name="ce17">
            <text:p>77.31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勞工局主管</text:p>
          </table:table-cell>
          <table:table-cell office:value-type="float" office:value="1042845" table:style-name="ce16">
            <text:p>1,042,845</text:p>
          </table:table-cell>
          <table:table-cell office:value-type="float" office:value="129210" table:style-name="ce16">
            <text:p>129,210</text:p>
          </table:table-cell>
          <table:table-cell office:value-type="float" office:value="72076" table:style-name="ce16">
            <text:p>72,076</text:p>
          </table:table-cell>
          <table:table-cell office:value-type="float" office:value="6.91" table:formula="of:=IF([.C21]=0;&quot;-&quot;;ROUND([.E21]/[.C21]*100;2))" table:style-name="ce17">
            <text:p>6.91</text:p>
          </table:table-cell>
          <table:table-cell office:value-type="float" office:value="55.78" table:formula="of:=IF([.D21]=0;&quot;-&quot;;ROUND([.E21]/[.D21]*100;2))" table:style-name="ce17">
            <text:p>55.78</text:p>
          </table:table-cell>
          <table:table-cell table:style-name="ce24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捷運工程局主管</text:p>
          </table:table-cell>
          <table:table-cell office:value-type="float" office:value="9628705" table:style-name="ce16">
            <text:p>9,628,705</text:p>
          </table:table-cell>
          <table:table-cell office:value-type="float" office:value="1549244" table:style-name="ce16">
            <text:p>1,549,244</text:p>
          </table:table-cell>
          <table:table-cell office:value-type="float" office:value="1520057" table:style-name="ce16">
            <text:p>1,520,057</text:p>
          </table:table-cell>
          <table:table-cell office:value-type="float" office:value="15.79" table:formula="of:=IF([.C22]=0;&quot;-&quot;;ROUND([.E22]/[.C22]*100;2))" table:style-name="ce17">
            <text:p>15.79</text:p>
          </table:table-cell>
          <table:table-cell office:value-type="float" office:value="98.12" table:formula="of:=IF([.D22]=0;&quot;-&quot;;ROUND([.E22]/[.D22]*100;2))" table:style-name="ce17">
            <text:p>98.12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消防局主管</text:p>
          </table:table-cell>
          <table:table-cell office:value-type="float" office:value="3331015" table:style-name="ce16">
            <text:p>3,331,015</text:p>
          </table:table-cell>
          <table:table-cell office:value-type="float" office:value="325495" table:style-name="ce16">
            <text:p>325,495</text:p>
          </table:table-cell>
          <table:table-cell office:value-type="float" office:value="266654" table:style-name="ce16">
            <text:p>266,654</text:p>
          </table:table-cell>
          <table:table-cell office:value-type="float" office:value="8.01" table:formula="of:=IF([.C23]=0;&quot;-&quot;;ROUND([.E23]/[.C23]*100;2))" table:style-name="ce17">
            <text:p>8.01</text:p>
          </table:table-cell>
          <table:table-cell office:value-type="float" office:value="81.92" table:formula="of:=IF([.D23]=0;&quot;-&quot;;ROUND([.E23]/[.D23]*100;2))" table:style-name="ce17">
            <text:p>81.92</text:p>
          </table:table-cell>
          <table:table-cell table:style-name="ce21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文化局主管</text:p>
          </table:table-cell>
          <table:table-cell office:value-type="float" office:value="3941005" table:style-name="ce16">
            <text:p>3,941,005</text:p>
          </table:table-cell>
          <table:table-cell office:value-type="float" office:value="534397" table:style-name="ce16">
            <text:p>534,397</text:p>
          </table:table-cell>
          <table:table-cell office:value-type="float" office:value="198262" table:style-name="ce16">
            <text:p>198,262</text:p>
          </table:table-cell>
          <table:table-cell office:value-type="float" office:value="5.03" table:formula="of:=IF([.C24]=0;&quot;-&quot;;ROUND([.E24]/[.C24]*100;2))" table:style-name="ce17">
            <text:p>5.03</text:p>
          </table:table-cell>
          <table:table-cell office:value-type="float" office:value="37.1" table:formula="of:=IF([.D24]=0;&quot;-&quot;;ROUND([.E24]/[.D24]*100;2))" table:style-name="ce17">
            <text:p>37.1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交通局主管</text:p>
          </table:table-cell>
          <table:table-cell office:value-type="float" office:value="4360434" table:style-name="ce16">
            <text:p>4,360,434</text:p>
          </table:table-cell>
          <table:table-cell office:value-type="float" office:value="743529" table:style-name="ce16">
            <text:p>743,529</text:p>
          </table:table-cell>
          <table:table-cell office:value-type="float" office:value="509103" table:style-name="ce16">
            <text:p>509,103</text:p>
          </table:table-cell>
          <table:table-cell office:value-type="float" office:value="11.68" table:formula="of:=IF([.C25]=0;&quot;-&quot;;ROUND([.E25]/[.C25]*100;2))" table:style-name="ce17">
            <text:p>11.68</text:p>
          </table:table-cell>
          <table:table-cell office:value-type="float" office:value="68.47" table:formula="of:=IF([.D25]=0;&quot;-&quot;;ROUND([.E25]/[.D25]*100;2))" table:style-name="ce17">
            <text:p>68.47</text:p>
          </table:table-cell>
          <table:table-cell table:style-name="ce25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14"/>
          <table:table-cell office:value-type="string" table:style-name="ce15">
            <text:p>海洋局主管</text:p>
          </table:table-cell>
          <table:table-cell office:value-type="float" office:value="1021845" table:style-name="ce16">
            <text:p>1,021,845</text:p>
          </table:table-cell>
          <table:table-cell office:value-type="float" office:value="68436" table:style-name="ce16">
            <text:p>68,436</text:p>
          </table:table-cell>
          <table:table-cell office:value-type="float" office:value="38392" table:style-name="ce16">
            <text:p>38,392</text:p>
          </table:table-cell>
          <table:table-cell office:value-type="float" office:value="3.76" table:formula="of:=IF([.C26]=0;&quot;-&quot;;ROUND([.E26]/[.C26]*100;2))" table:style-name="ce17">
            <text:p>3.76</text:p>
          </table:table-cell>
          <table:table-cell office:value-type="float" office:value="56.1" table:formula="of:=IF([.D26]=0;&quot;-&quot;;ROUND([.E26]/[.D26]*100;2))" table:style-name="ce17">
            <text:p>56.10</text:p>
          </table:table-cell>
          <table:table-cell table:style-name="ce18"/>
          <table:table-cell table:style-name="ce14"/>
          <table:table-cell table:style-name="ce19"/>
          <table:table-cell table:style-name="ce20"/>
          <table:table-cell table:number-columns-repeated="16373" table:style-name="ce14"/>
        </table:table-row>
        <table:table-row table:style-name="ro6">
          <table:table-cell table:style-name="ce26"/>
          <table:table-cell office:value-type="string" table:style-name="ce15">
            <text:p>都市發展局主管</text:p>
          </table:table-cell>
          <table:table-cell office:value-type="float" office:value="1240098" table:style-name="ce16">
            <text:p>1,240,098</text:p>
          </table:table-cell>
          <table:table-cell office:value-type="float" office:value="34738" table:style-name="ce16">
            <text:p>34,738</text:p>
          </table:table-cell>
          <table:table-cell office:value-type="float" office:value="25421" table:style-name="ce16">
            <text:p>25,421</text:p>
          </table:table-cell>
          <table:table-cell office:value-type="float" office:value="2.0499999999999998" table:formula="of:=IF([.C27]=0;&quot;-&quot;;ROUND([.E27]/[.C27]*100;2))" table:style-name="ce17">
            <text:p>2.05</text:p>
          </table:table-cell>
          <table:table-cell office:value-type="float" office:value="73.180000000000007" table:formula="of:=IF([.D27]=0;&quot;-&quot;;ROUND([.E27]/[.D27]*100;2))" table:style-name="ce17">
            <text:p>73.18</text:p>
          </table:table-cell>
          <table:table-cell table:style-name="ce23"/>
          <table:table-cell table:style-name="ce26"/>
          <table:table-cell table:style-name="ce19"/>
          <table:table-cell table:style-name="ce20"/>
          <table:table-cell table:number-columns-repeated="16373" table:style-name="ce26"/>
        </table:table-row>
        <table:table-row table:style-name="ro6">
          <table:table-cell/>
          <table:table-cell office:value-type="string" table:style-name="ce15">
            <text:p>法制局主管</text:p>
          </table:table-cell>
          <table:table-cell office:value-type="float" office:value="81049" table:style-name="ce16">
            <text:p>81,049</text:p>
          </table:table-cell>
          <table:table-cell office:value-type="float" office:value="13192" table:style-name="ce16">
            <text:p>13,192</text:p>
          </table:table-cell>
          <table:table-cell office:value-type="float" office:value="7589" table:style-name="ce16">
            <text:p>7,589</text:p>
          </table:table-cell>
          <table:table-cell office:value-type="float" office:value="9.36" table:formula="of:=IF([.C28]=0;&quot;-&quot;;ROUND([.E28]/[.C28]*100;2))" table:style-name="ce17">
            <text:p>9.36</text:p>
          </table:table-cell>
          <table:table-cell office:value-type="float" office:value="57.53" table:formula="of:=IF([.D28]=0;&quot;-&quot;;ROUND([.E28]/[.D28]*100;2))" table:style-name="ce17">
            <text:p>57.53</text:p>
          </table:table-cell>
          <table:table-cell table:style-name="ce22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觀光局主管</text:p>
          </table:table-cell>
          <table:table-cell office:value-type="float" office:value="944704" table:style-name="ce16">
            <text:p>944,704</text:p>
          </table:table-cell>
          <table:table-cell office:value-type="float" office:value="44872" table:style-name="ce16">
            <text:p>44,872</text:p>
          </table:table-cell>
          <table:table-cell office:value-type="float" office:value="22390" table:style-name="ce16">
            <text:p>22,390</text:p>
          </table:table-cell>
          <table:table-cell office:value-type="float" office:value="2.37" table:formula="of:=IF([.C29]=0;&quot;-&quot;;ROUND([.E29]/[.C29]*100;2))" table:style-name="ce17">
            <text:p>2.37</text:p>
          </table:table-cell>
          <table:table-cell office:value-type="float" office:value="49.9" table:formula="of:=IF([.D29]=0;&quot;-&quot;;ROUND([.E29]/[.D29]*100;2))" table:style-name="ce17">
            <text:p>49.90</text:p>
          </table:table-cell>
          <table:table-cell table:style-name="ce23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水利局主管</text:p>
          </table:table-cell>
          <table:table-cell office:value-type="float" office:value="11562079" table:style-name="ce16">
            <text:p>11,562,079</text:p>
          </table:table-cell>
          <table:table-cell office:value-type="float" office:value="1513465" table:style-name="ce16">
            <text:p>1,513,465</text:p>
          </table:table-cell>
          <table:table-cell office:value-type="float" office:value="284432" table:style-name="ce16">
            <text:p>284,432</text:p>
          </table:table-cell>
          <table:table-cell office:value-type="float" office:value="2.46" table:formula="of:=IF([.C30]=0;&quot;-&quot;;ROUND([.E30]/[.C30]*100;2))" table:style-name="ce17">
            <text:p>2.46</text:p>
          </table:table-cell>
          <table:table-cell office:value-type="float" office:value="18.79" table:formula="of:=IF([.D30]=0;&quot;-&quot;;ROUND([.E30]/[.D30]*100;2))" table:style-name="ce17">
            <text:p>18.79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毒品防制局主管</text:p>
          </table:table-cell>
          <table:table-cell office:value-type="float" office:value="156666" table:style-name="ce16">
            <text:p>156,666</text:p>
          </table:table-cell>
          <table:table-cell office:value-type="float" office:value="18924" table:style-name="ce16">
            <text:p>18,924</text:p>
          </table:table-cell>
          <table:table-cell office:value-type="float" office:value="14038" table:style-name="ce16">
            <text:p>14,038</text:p>
          </table:table-cell>
          <table:table-cell office:value-type="float" office:value="8.9600000000000009" table:formula="of:=IF([.C31]=0;&quot;-&quot;;ROUND([.E31]/[.C31]*100;2))" table:style-name="ce17">
            <text:p>8.96</text:p>
          </table:table-cell>
          <table:table-cell office:value-type="float" office:value="74.180000000000007" table:formula="of:=IF([.D31]=0;&quot;-&quot;;ROUND([.E31]/[.D31]*100;2))" table:style-name="ce17">
            <text:p>74.18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運動發展局主管</text:p>
          </table:table-cell>
          <table:table-cell office:value-type="float" office:value="1368201" table:style-name="ce16">
            <text:p>1,368,201</text:p>
          </table:table-cell>
          <table:table-cell office:value-type="float" office:value="153366" table:style-name="ce16">
            <text:p>153,366</text:p>
          </table:table-cell>
          <table:table-cell office:value-type="float" office:value="30900" table:style-name="ce16">
            <text:p>30,900</text:p>
          </table:table-cell>
          <table:table-cell office:value-type="float" office:value="2.2599999999999998" table:formula="of:=IF([.C32]=0;&quot;-&quot;;ROUND([.E32]/[.C32]*100;2))" table:style-name="ce17">
            <text:p>2.26</text:p>
          </table:table-cell>
          <table:table-cell office:value-type="float" office:value="20.149999999999999" table:formula="of:=IF([.D32]=0;&quot;-&quot;;ROUND([.E32]/[.D32]*100;2))" table:style-name="ce17">
            <text:p>20.15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青年局主管</text:p>
          </table:table-cell>
          <table:table-cell office:value-type="float" office:value="227454" table:style-name="ce16">
            <text:p>227,454</text:p>
          </table:table-cell>
          <table:table-cell office:value-type="float" office:value="14638" table:style-name="ce16">
            <text:p>14,638</text:p>
          </table:table-cell>
          <table:table-cell office:value-type="float" office:value="5418" table:style-name="ce16">
            <text:p>5,418</text:p>
          </table:table-cell>
          <table:table-cell office:value-type="float" office:value="2.38" table:formula="of:=IF([.C33]=0;&quot;-&quot;;ROUND([.E33]/[.C33]*100;2))" table:style-name="ce17">
            <text:p>2.38</text:p>
          </table:table-cell>
          <table:table-cell office:value-type="float" office:value="37.01" table:formula="of:=IF([.D33]=0;&quot;-&quot;;ROUND([.E33]/[.D33]*100;2))" table:style-name="ce17">
            <text:p>37.01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統籌支撥科目</text:p>
          </table:table-cell>
          <table:table-cell office:value-type="float" office:value="9767711" table:style-name="ce16">
            <text:p>9,767,711</text:p>
          </table:table-cell>
          <table:table-cell office:value-type="float" office:value="573832" table:style-name="ce16">
            <text:p>573,832</text:p>
          </table:table-cell>
          <table:table-cell office:value-type="float" office:value="578675" table:style-name="ce16">
            <text:p>578,675</text:p>
          </table:table-cell>
          <table:table-cell office:value-type="float" office:value="5.92" table:formula="of:=IF([.C34]=0;&quot;-&quot;;ROUND([.E34]/[.C34]*100;2))" table:style-name="ce17">
            <text:p>5.92</text:p>
          </table:table-cell>
          <table:table-cell office:value-type="float" office:value="100.84" table:formula="of:=IF([.D34]=0;&quot;-&quot;;ROUND([.E34]/[.D34]*100;2))" table:style-name="ce17">
            <text:p>100.84</text:p>
          </table:table-cell>
          <table:table-cell table:style-name="ce18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15">
            <text:p>第二預備金餘額</text:p>
          </table:table-cell>
          <table:table-cell office:value-type="float" office:value="400000" table:style-name="ce28">
            <text:p>400,000</text:p>
          </table:table-cell>
          <table:table-cell table:style-name="ce29"/>
          <table:table-cell office:value-type="float" office:value="0" table:style-name="ce29">
            <text:p><text:s/>-<text:s/></text:p>
          </table:table-cell>
          <table:table-cell office:value-type="float" office:value="0" table:formula="of:=IF([.C35]=0;&quot;-&quot;;ROUND([.E35]/[.C35]*100;2))" table:style-name="ce30">
            <text:p><text:s/>-<text:s/></text:p>
          </table:table-cell>
          <table:table-cell office:value-type="string" office:string-value="-" table:formula="of:=IF([.D35]=0;&quot;-&quot;;ROUND([.E35]/[.D35]*100;2))" table:style-name="ce30">
            <text:p><text:s/>-<text:s/></text:p>
          </table:table-cell>
          <table:table-cell table:style-name="ce21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1">
            <text:p>總 <text:s text:c="5"/>計</text:p>
          </table:table-cell>
          <table:table-cell office:value-type="float" office:value="198022175" table:style-name="ce32">
            <text:p>198,022,175</text:p>
          </table:table-cell>
          <table:table-cell office:value-type="float" office:value="21884462" table:style-name="ce32">
            <text:p>21,884,462</text:p>
          </table:table-cell>
          <table:table-cell office:value-type="float" office:value="15825769" table:style-name="ce32">
            <text:p>15,825,769</text:p>
          </table:table-cell>
          <table:table-cell office:value-type="float" office:value="7.99" table:formula="of:=IF([.C36]=0;&quot;-&quot;;ROUND([.E36]/[.C36]*100;2))" table:style-name="ce33">
            <text:p>7.99</text:p>
          </table:table-cell>
          <table:table-cell office:value-type="float" office:value="72.319999999999993" table:formula="of:=IF([.D36]=0;&quot;-&quot;;ROUND([.E36]/[.D36]*100;2))" table:style-name="ce33">
            <text:p>72.32</text:p>
          </table:table-cell>
          <table:table-cell table:style-name="ce34"/>
          <table:table-cell table:style-name="ce27"/>
          <table:table-cell table:style-name="ce19"/>
          <table:table-cell table:style-name="ce20"/>
          <table:table-cell table:number-columns-repeated="16373"/>
        </table:table-row>
        <table:table-row table:style-name="ro6">
          <table:table-cell/>
          <table:table-cell office:value-type="string" table:style-name="ce35">
            <text:p>*本表累計執行數係由財政局提供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style-name="ro6">
          <table:table-cell/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3" table:style-name="ce27"/>
          <table:table-cell table:style-name="ce36"/>
          <table:table-cell table:style-name="ce27"/>
          <table:table-cell table:style-name="ce14"/>
          <table:table-cell table:number-columns-repeated="1016" table:style-name="ce27"/>
          <table:table-cell table:number-columns-repeated="15360"/>
        </table:table-row>
        <table:table-row table:number-rows-repeated="1048538" table:style-name="ro6">
          <table:table-cell table:number-columns-repeated="16384"/>
        </table:table-row>
      </table:table>
      <table:table table:name="工作表2" table:style-name="ta3">
        <table:table-column table:style-name="co12" table:default-cell-style-name="ce1"/>
        <table:table-column table:style-name="co13" table:number-columns-repeated="3" table:default-cell-style-name="ce43"/>
        <table:table-column table:style-name="co14" table:default-cell-style-name="ce43"/>
        <table:table-column table:style-name="co15" table:number-columns-repeated="3" table:default-cell-style-name="ce43"/>
        <table:table-column table:style-name="co16" table:default-cell-style-name="ce1"/>
        <table:table-column table:style-name="co17" table:number-columns-repeated="2" table:default-cell-style-name="ce1"/>
        <table:table-column table:style-name="co6" table:default-cell-style-name="ce1"/>
        <table:table-column table:style-name="co18" table:default-cell-style-name="ce1"/>
        <table:table-column table:style-name="co19" table:default-cell-style-name="ce43"/>
        <table:table-column table:style-name="co20" table:default-cell-style-name="ce43"/>
        <table:table-column table:style-name="co21" table:default-cell-style-name="ce43"/>
        <table:table-column table:style-name="co22" table:default-cell-style-name="ce1"/>
        <table:table-column table:style-name="co11" table:number-columns-repeated="16367" table:default-cell-style-name="ce1"/>
        <table:table-row table:style-name="ro4">
          <table:table-cell table:style-name="ce1"/>
          <table:table-cell office:value-type="string" table:number-columns-spanned="3" table:number-rows-spanned="1" table:style-name="ce48">
            <text:p>調整前</text:p>
          </table:table-cell>
          <table:covered-table-cell table:number-columns-repeated="2"/>
          <table:table-cell table:style-name="ce43"/>
          <table:table-cell office:value-type="string" table:number-columns-spanned="3" table:number-rows-spanned="1" table:style-name="ce48">
            <text:p>半年結算</text:p>
          </table:table-cell>
          <table:covered-table-cell table:number-columns-repeated="2"/>
          <table:table-cell table:number-columns-repeated="4" table:style-name="ce43"/>
          <table:table-cell office:value-type="string" table:number-columns-spanned="1" table:number-rows-spanned="2" table:style-name="ce49">
            <text:p>政事別</text:p>
          </table:table-cell>
          <table:table-cell office:value-type="string" table:number-columns-spanned="1" table:number-rows-spanned="2" table:style-name="ce50">
            <text:p>零用金</text:p>
          </table:table-cell>
          <table:table-cell office:value-type="string" table:number-columns-spanned="1" table:number-rows-spanned="2" table:style-name="ce49">
            <text:p>政事別</text:p>
          </table:table-cell>
          <table:table-cell office:value-type="string" table:number-columns-spanned="1" table:number-rows-spanned="2" table:style-name="ce49">
            <text:p>存出保證金、材料</text:p>
          </table:table-cell>
          <table:table-cell table:style-name="ce43"/>
          <table:table-cell table:number-columns-repeated="16367"/>
        </table:table-row>
        <table:table-row table:style-name="ro4">
          <table:table-cell table:style-name="ce1"/>
          <table:table-cell office:value-type="string" table:style-name="ce42">
            <text:p>預算數</text:p>
          </table:table-cell>
          <table:table-cell office:value-type="string" table:style-name="ce42">
            <text:p>分配數</text:p>
          </table:table-cell>
          <table:table-cell office:value-type="string" table:style-name="ce42">
            <text:p>實現數</text:p>
          </table:table-cell>
          <table:table-cell table:style-name="ce43"/>
          <table:table-cell office:value-type="string" table:style-name="ce42">
            <text:p>預算數</text:p>
          </table:table-cell>
          <table:table-cell office:value-type="string" table:style-name="ce42">
            <text:p>分配數</text:p>
          </table:table-cell>
          <table:table-cell office:value-type="string" table:style-name="ce42">
            <text:p>實現數</text:p>
          </table:table-cell>
          <table:table-cell table:number-columns-repeated="4" table:style-name="ce43"/>
          <table:covered-table-cell/>
          <table:covered-table-cell/>
          <table:covered-table-cell/>
          <table:covered-table-cell/>
          <table:table-cell table:style-name="ce43"/>
          <table:table-cell table:number-columns-repeated="16367"/>
        </table:table-row>
        <table:table-row table:style-name="ro4">
          <table:table-cell office:value-type="string" table:style-name="ce1">
            <text:p>市議會主管</text:p>
          </table:table-cell>
          <table:table-cell office:value-type="float" office:value="794086000" table:style-name="ce43">
            <text:p><text:s/>794086000<text:s/></text:p>
          </table:table-cell>
          <table:table-cell office:value-type="float" office:value="462008000" table:style-name="ce43">
            <text:p><text:s/>462008000<text:s/></text:p>
          </table:table-cell>
          <table:table-cell office:value-type="float" office:value="379934490" table:style-name="ce43">
            <text:p><text:s/>379934490<text:s/></text:p>
          </table:table-cell>
          <table:table-cell table:style-name="ce43"/>
          <table:table-cell office:value-type="float" office:value="794086000" table:style-name="ce43">
            <text:p><text:s/>794086000<text:s/></text:p>
          </table:table-cell>
          <table:table-cell office:value-type="float" office:value="462008000" table:style-name="ce43">
            <text:p><text:s/>462008000<text:s/></text:p>
          </table:table-cell>
          <table:table-cell office:value-type="float" office:value="379434490" table:style-name="ce43">
            <text:p><text:s/>379434490<text:s/></text:p>
          </table:table-cell>
          <table:table-cell table:style-name="ce1"/>
          <table:table-cell office:value-type="float" office:value="0" table:formula="of:=[.B3]-[.F3]" table:style-name="ce44">
            <text:p>-00<text:s/></text:p>
          </table:table-cell>
          <table:table-cell office:value-type="float" office:value="0" table:formula="of:=[.C3]-[.G3]" table:style-name="ce44">
            <text:p>-00<text:s/></text:p>
          </table:table-cell>
          <table:table-cell office:value-type="float" office:value="500000" table:formula="of:=[.D3]-[.H3]" table:style-name="ce44">
            <text:p><text:s/>500000<text:s/></text:p>
          </table:table-cell>
          <table:table-cell office:value-type="float" office:value="36" table:style-name="ce44">
            <text:p><text:s/>36<text:s/></text:p>
          </table:table-cell>
          <table:table-cell office:value-type="float" office:value="500000" table:style-name="ce43">
            <text:p><text:s/>500000<text:s/></text:p>
          </table:table-cell>
          <table:table-cell table:number-columns-repeated="2" table:style-name="ce43"/>
          <table:table-cell office:value-type="float" office:value="0" table:formula="of:=[.L3]-[.N3]-[.P3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市政府主管</text:p>
          </table:table-cell>
          <table:table-cell office:value-type="float" office:value="6954306000" table:style-name="ce43">
            <text:p><text:s/>6954306000<text:s/></text:p>
          </table:table-cell>
          <table:table-cell office:value-type="float" office:value="3725210186" table:style-name="ce43">
            <text:p><text:s/>3725210186<text:s/></text:p>
          </table:table-cell>
          <table:table-cell office:value-type="float" office:value="3127793449" table:style-name="ce43">
            <text:p><text:s/>3127793449<text:s/></text:p>
          </table:table-cell>
          <table:table-cell table:style-name="ce43"/>
          <table:table-cell office:value-type="float" office:value="6954306000" table:style-name="ce43">
            <text:p><text:s/>6954306000<text:s/></text:p>
          </table:table-cell>
          <table:table-cell office:value-type="float" office:value="3725210186" table:style-name="ce43">
            <text:p><text:s/>3725210186<text:s/></text:p>
          </table:table-cell>
          <table:table-cell office:value-type="float" office:value="3121053449" table:style-name="ce43">
            <text:p><text:s/>3121053449<text:s/></text:p>
          </table:table-cell>
          <table:table-cell table:style-name="ce1"/>
          <table:table-cell office:value-type="float" office:value="0" table:formula="of:=[.B4]-[.F4]" table:style-name="ce44">
            <text:p>-00<text:s/></text:p>
          </table:table-cell>
          <table:table-cell office:value-type="float" office:value="0" table:formula="of:=[.C4]-[.G4]" table:style-name="ce44">
            <text:p>-00<text:s/></text:p>
          </table:table-cell>
          <table:table-cell office:value-type="float" office:value="6740000" table:formula="of:=[.D4]-[.H4]" table:style-name="ce44">
            <text:p><text:s/>6740000<text:s/></text:p>
          </table:table-cell>
          <table:table-cell office:value-type="string" table:style-name="ce45">
            <office:annotation draw:style-name="a0" svg:x="12.5729166666667in" svg:y="0.5in" svg:width="1.5in" svg:height="0.8125in">
              <dc:creator>user</dc:creator>
              <text:p><text:span text:style-name="T3">user:</text:span><text:span text:style-name="T3"/></text:p>
              <text:p><text:span text:style-name="T4">51:</text:span><text:span text:style-name="T4">人發</text:span><text:span text:style-name="T4">100,000</text:span><text:span text:style-name="T4"/></text:p>
              <text:p/>
            </office:annotation>
            <text:p>32、33、51</text:p>
          </table:table-cell>
          <table:table-cell office:value-type="float" office:value="6740000" table:style-name="ce43">
            <text:p><text:s/>6740000<text:s/></text:p>
          </table:table-cell>
          <table:table-cell table:number-columns-repeated="2" table:style-name="ce43"/>
          <table:table-cell office:value-type="float" office:value="0" table:formula="of:=[.L4]-[.N4]-[.P4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民政局主管</text:p>
          </table:table-cell>
          <table:table-cell office:value-type="float" office:value="1994228300" table:style-name="ce43">
            <text:p><text:s/>1994228300<text:s/></text:p>
          </table:table-cell>
          <table:table-cell office:value-type="float" office:value="1389725300" table:style-name="ce43">
            <text:p><text:s/>1389725300<text:s/></text:p>
          </table:table-cell>
          <table:table-cell office:value-type="float" office:value="1082655792" table:style-name="ce43">
            <text:p><text:s/>1082655792<text:s/></text:p>
          </table:table-cell>
          <table:table-cell table:style-name="ce43"/>
          <table:table-cell office:value-type="float" office:value="1994228300" table:style-name="ce43">
            <text:p><text:s/>1994228300<text:s/></text:p>
          </table:table-cell>
          <table:table-cell office:value-type="float" office:value="1389725300" table:style-name="ce43">
            <text:p><text:s/>1389725300<text:s/></text:p>
          </table:table-cell>
          <table:table-cell office:value-type="float" office:value="1079660792" table:style-name="ce43">
            <text:p><text:s/>1079660792<text:s/></text:p>
          </table:table-cell>
          <table:table-cell table:style-name="ce1"/>
          <table:table-cell office:value-type="float" office:value="0" table:formula="of:=[.B5]-[.F5]" table:style-name="ce44">
            <text:p>-00<text:s/></text:p>
          </table:table-cell>
          <table:table-cell office:value-type="float" office:value="0" table:formula="of:=[.C5]-[.G5]" table:style-name="ce44">
            <text:p>-00<text:s/></text:p>
          </table:table-cell>
          <table:table-cell office:value-type="float" office:value="2995000" table:formula="of:=[.D5]-[.H5]" table:style-name="ce44">
            <text:p><text:s/>2995000<text:s/></text:p>
          </table:table-cell>
          <table:table-cell office:value-type="float" office:value="33" table:style-name="ce44">
            <text:p><text:s/>33<text:s/></text:p>
          </table:table-cell>
          <table:table-cell office:value-type="float" office:value="2995000" table:style-name="ce43">
            <text:p><text:s/>2995000<text:s/></text:p>
          </table:table-cell>
          <table:table-cell table:number-columns-repeated="2" table:style-name="ce43"/>
          <table:table-cell office:value-type="float" office:value="0" table:formula="of:=[.L5]-[.N5]-[.P5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財政局主管</text:p>
          </table:table-cell>
          <table:table-cell office:value-type="float" office:value="3103267000" table:style-name="ce43">
            <text:p><text:s/>3103267000<text:s/></text:p>
          </table:table-cell>
          <table:table-cell office:value-type="float" office:value="1420636016" table:style-name="ce43">
            <text:p><text:s/>1420636016<text:s/></text:p>
          </table:table-cell>
          <table:table-cell office:value-type="float" office:value="1374509646" table:style-name="ce43">
            <text:p><text:s/>1374509646<text:s/></text:p>
          </table:table-cell>
          <table:table-cell table:style-name="ce43"/>
          <table:table-cell office:value-type="float" office:value="3103267000" table:style-name="ce43">
            <text:p><text:s/>3103267000<text:s/></text:p>
          </table:table-cell>
          <table:table-cell office:value-type="float" office:value="1420636016" table:style-name="ce43">
            <text:p><text:s/>1420636016<text:s/></text:p>
          </table:table-cell>
          <table:table-cell office:value-type="float" office:value="1373299646" table:style-name="ce43">
            <text:p><text:s/>1373299646<text:s/></text:p>
          </table:table-cell>
          <table:table-cell table:style-name="ce1"/>
          <table:table-cell office:value-type="float" office:value="0" table:formula="of:=[.B6]-[.F6]" table:style-name="ce44">
            <text:p>-00<text:s/></text:p>
          </table:table-cell>
          <table:table-cell office:value-type="float" office:value="0" table:formula="of:=[.C6]-[.G6]" table:style-name="ce44">
            <text:p>-00<text:s/></text:p>
          </table:table-cell>
          <table:table-cell office:value-type="float" office:value="1210000" table:formula="of:=[.D6]-[.H6]" table:style-name="ce44">
            <text:p><text:s/>1210000<text:s/></text:p>
          </table:table-cell>
          <table:table-cell office:value-type="float" office:value="34" table:style-name="ce44">
            <text:p><text:s/>34<text:s/></text:p>
          </table:table-cell>
          <table:table-cell office:value-type="float" office:value="1210000" table:style-name="ce43">
            <text:p><text:s/>1210000<text:s/></text:p>
          </table:table-cell>
          <table:table-cell table:number-columns-repeated="2" table:style-name="ce43"/>
          <table:table-cell office:value-type="float" office:value="0" table:formula="of:=[.L6]-[.N6]-[.P6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教育局主管</text:p>
          </table:table-cell>
          <table:table-cell office:value-type="float" office:value="52186100000" table:style-name="ce43">
            <text:p><text:s/>52186100000<text:s/></text:p>
          </table:table-cell>
          <table:table-cell office:value-type="float" office:value="32287177000" table:style-name="ce43">
            <text:p><text:s/>32287177000<text:s/></text:p>
          </table:table-cell>
          <table:table-cell office:value-type="float" office:value="30152287470" table:style-name="ce43">
            <text:p><text:s/>30152287470<text:s/></text:p>
          </table:table-cell>
          <table:table-cell table:style-name="ce43"/>
          <table:table-cell office:value-type="float" office:value="52186100000" table:style-name="ce43">
            <text:p><text:s/>52186100000<text:s/></text:p>
          </table:table-cell>
          <table:table-cell office:value-type="float" office:value="32287177000" table:style-name="ce43">
            <text:p><text:s/>32287177000<text:s/></text:p>
          </table:table-cell>
          <table:table-cell office:value-type="float" office:value="30152077470" table:style-name="ce43">
            <text:p><text:s/>30152077470<text:s/></text:p>
          </table:table-cell>
          <table:table-cell table:style-name="ce1"/>
          <table:table-cell office:value-type="float" office:value="0" table:formula="of:=[.B7]-[.F7]" table:style-name="ce44">
            <text:p>-00<text:s/></text:p>
          </table:table-cell>
          <table:table-cell office:value-type="float" office:value="0" table:formula="of:=[.C7]-[.G7]" table:style-name="ce44">
            <text:p>-00<text:s/></text:p>
          </table:table-cell>
          <table:table-cell office:value-type="float" office:value="210000" table:formula="of:=[.D7]-[.H7]" table:style-name="ce44">
            <text:p><text:s/>210000<text:s/></text:p>
          </table:table-cell>
          <table:table-cell office:value-type="float" office:value="53" table:style-name="ce44">
            <text:p><text:s/>53<text:s/></text:p>
          </table:table-cell>
          <table:table-cell office:value-type="float" office:value="210000" table:style-name="ce43">
            <text:p><text:s/>210000<text:s/></text:p>
          </table:table-cell>
          <table:table-cell table:number-columns-repeated="2" table:style-name="ce43"/>
          <table:table-cell office:value-type="float" office:value="0" table:formula="of:=[.L7]-[.N7]-[.P7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經濟發展局主管</text:p>
          </table:table-cell>
          <table:table-cell office:value-type="float" office:value="741072200" table:style-name="ce43">
            <text:p><text:s/>741072200<text:s/></text:p>
          </table:table-cell>
          <table:table-cell office:value-type="float" office:value="540100000" table:style-name="ce43">
            <text:p><text:s/>540100000<text:s/></text:p>
          </table:table-cell>
          <table:table-cell office:value-type="float" office:value="519869833" table:style-name="ce43">
            <text:p><text:s/>519869833<text:s/></text:p>
          </table:table-cell>
          <table:table-cell table:style-name="ce43"/>
          <table:table-cell office:value-type="float" office:value="741072200" table:style-name="ce43">
            <text:p><text:s/>741072200<text:s/></text:p>
          </table:table-cell>
          <table:table-cell office:value-type="float" office:value="540100000" table:style-name="ce43">
            <text:p><text:s/>540100000<text:s/></text:p>
          </table:table-cell>
          <table:table-cell office:value-type="float" office:value="519569833" table:style-name="ce43">
            <text:p><text:s/>519569833<text:s/></text:p>
          </table:table-cell>
          <table:table-cell table:style-name="ce1"/>
          <table:table-cell office:value-type="float" office:value="0" table:formula="of:=[.B8]-[.F8]" table:style-name="ce44">
            <text:p>-00<text:s/></text:p>
          </table:table-cell>
          <table:table-cell office:value-type="float" office:value="0" table:formula="of:=[.C8]-[.G8]" table:style-name="ce44">
            <text:p>-00<text:s/></text:p>
          </table:table-cell>
          <table:table-cell office:value-type="float" office:value="300000" table:formula="of:=[.D8]-[.H8]" table:style-name="ce44">
            <text:p><text:s/>300000<text:s/></text:p>
          </table:table-cell>
          <table:table-cell office:value-type="float" office:value="61" table:style-name="ce44">
            <text:p><text:s/>61<text:s/></text:p>
          </table:table-cell>
          <table:table-cell office:value-type="float" office:value="300000" table:style-name="ce43">
            <text:p><text:s/>300000<text:s/></text:p>
          </table:table-cell>
          <table:table-cell table:number-columns-repeated="2" table:style-name="ce43"/>
          <table:table-cell office:value-type="float" office:value="0" table:formula="of:=[.L8]-[.N8]-[.P8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工務局主管</text:p>
          </table:table-cell>
          <table:table-cell office:value-type="float" office:value="8109803279" table:style-name="ce43">
            <text:p><text:s/>8109803279<text:s/></text:p>
          </table:table-cell>
          <table:table-cell office:value-type="float" office:value="5492658312" table:style-name="ce43">
            <text:p><text:s/>5492658312<text:s/></text:p>
          </table:table-cell>
          <table:table-cell office:value-type="float" office:value="4131306694" table:style-name="ce43">
            <text:p><text:s/>4131306694<text:s/></text:p>
          </table:table-cell>
          <table:table-cell table:style-name="ce43"/>
          <table:table-cell office:value-type="float" office:value="8109803279" table:style-name="ce43">
            <text:p><text:s/>8109803279<text:s/></text:p>
          </table:table-cell>
          <table:table-cell office:value-type="float" office:value="5492658312" table:style-name="ce43">
            <text:p><text:s/>5492658312<text:s/></text:p>
          </table:table-cell>
          <table:table-cell office:value-type="float" office:value="4130416694" table:style-name="ce43">
            <text:p><text:s/>4130416694<text:s/></text:p>
          </table:table-cell>
          <table:table-cell table:style-name="ce1"/>
          <table:table-cell office:value-type="float" office:value="0" table:formula="of:=[.B9]-[.F9]" table:style-name="ce44">
            <text:p>-00<text:s/></text:p>
          </table:table-cell>
          <table:table-cell office:value-type="float" office:value="0" table:formula="of:=[.C9]-[.G9]" table:style-name="ce44">
            <text:p>-00<text:s/></text:p>
          </table:table-cell>
          <table:table-cell office:value-type="float" office:value="890000" table:formula="of:=[.D9]-[.H9]" table:style-name="ce44">
            <text:p><text:s/>890000<text:s/></text:p>
          </table:table-cell>
          <table:table-cell office:value-type="string" table:style-name="ce45">
            <office:annotation draw:style-name="a1" svg:x="12.5729166666667in" svg:y="1.54166666666667in" svg:width="1.5in" svg:height="0.8125in">
              <dc:creator>user</dc:creator>
              <text:p><text:span text:style-name="T3">user:</text:span><text:span text:style-name="T3"/></text:p>
              <text:p><text:span text:style-name="T4">72</text:span><text:span text:style-name="T4">：違建隊</text:span><text:span text:style-name="T4">100,000</text:span></text:p>
            </office:annotation>
            <text:p>60、72</text:p>
          </table:table-cell>
          <table:table-cell office:value-type="float" office:value="890000" table:style-name="ce43">
            <text:p><text:s/>890000<text:s/></text:p>
          </table:table-cell>
          <table:table-cell table:number-columns-repeated="2" table:style-name="ce43"/>
          <table:table-cell office:value-type="float" office:value="0" table:formula="of:=[.L9]-[.N9]-[.P9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社會局主管</text:p>
          </table:table-cell>
          <table:table-cell office:value-type="float" office:value="17165491000" table:style-name="ce43">
            <text:p><text:s/>17165491000<text:s/></text:p>
          </table:table-cell>
          <table:table-cell office:value-type="float" office:value="8800728780" table:style-name="ce43">
            <text:p><text:s/>8800728780<text:s/></text:p>
          </table:table-cell>
          <table:table-cell office:value-type="float" office:value="7452870631" table:style-name="ce43">
            <text:p><text:s/>7452870631<text:s/></text:p>
          </table:table-cell>
          <table:table-cell table:style-name="ce43"/>
          <table:table-cell office:value-type="float" office:value="17165491000" table:style-name="ce43">
            <text:p><text:s/>17165491000<text:s/></text:p>
          </table:table-cell>
          <table:table-cell office:value-type="float" office:value="8800728780" table:style-name="ce43">
            <text:p><text:s/>8800728780<text:s/></text:p>
          </table:table-cell>
          <table:table-cell office:value-type="float" office:value="7452000631" table:style-name="ce46">
            <text:p><text:s/>7452000631<text:s/></text:p>
          </table:table-cell>
          <table:table-cell table:style-name="ce1"/>
          <table:table-cell office:value-type="float" office:value="0" table:formula="of:=[.B10]-[.F10]" table:style-name="ce44">
            <text:p>-00<text:s/></text:p>
          </table:table-cell>
          <table:table-cell office:value-type="float" office:value="0" table:formula="of:=[.C10]-[.G10]" table:style-name="ce44">
            <text:p>-00<text:s/></text:p>
          </table:table-cell>
          <table:table-cell office:value-type="float" office:value="870000" table:formula="of:=[.D10]-[.H10]" table:style-name="ce44">
            <text:p><text:s/>870000<text:s/></text:p>
          </table:table-cell>
          <table:table-cell office:value-type="float" office:value="68" table:style-name="ce44">
            <text:p><text:s/>68<text:s/></text:p>
          </table:table-cell>
          <table:table-cell office:value-type="float" office:value="870000" table:style-name="ce43">
            <text:p><text:s/>870000<text:s/></text:p>
          </table:table-cell>
          <table:table-cell table:number-columns-repeated="2" table:style-name="ce43"/>
          <table:table-cell office:value-type="float" office:value="0" table:formula="of:=[.L10]-[.N10]-[.P10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警察局主管</text:p>
          </table:table-cell>
          <table:table-cell office:value-type="float" office:value="10646529100" table:style-name="ce43">
            <text:p><text:s/>10646529100<text:s/></text:p>
          </table:table-cell>
          <table:table-cell office:value-type="float" office:value="6985441100" table:style-name="ce43">
            <text:p><text:s/>6985441100<text:s/></text:p>
          </table:table-cell>
          <table:table-cell office:value-type="float" office:value="6270611565" table:style-name="ce43">
            <text:p><text:s/>6270611565<text:s/></text:p>
          </table:table-cell>
          <table:table-cell table:style-name="ce43"/>
          <table:table-cell office:value-type="float" office:value="10646529100" table:style-name="ce43">
            <text:p><text:s/>10646529100<text:s/></text:p>
          </table:table-cell>
          <table:table-cell office:value-type="float" office:value="6985441100" table:style-name="ce43">
            <text:p><text:s/>6985441100<text:s/></text:p>
          </table:table-cell>
          <table:table-cell office:value-type="float" office:value="6266761565" table:style-name="ce43">
            <text:p><text:s/>6266761565<text:s/></text:p>
          </table:table-cell>
          <table:table-cell table:style-name="ce1"/>
          <table:table-cell office:value-type="float" office:value="0" table:formula="of:=[.B11]-[.F11]" table:style-name="ce44">
            <text:p>-00<text:s/></text:p>
          </table:table-cell>
          <table:table-cell office:value-type="float" office:value="0" table:formula="of:=[.C11]-[.G11]" table:style-name="ce44">
            <text:p>-00<text:s/></text:p>
          </table:table-cell>
          <table:table-cell office:value-type="float" office:value="3850000" table:formula="of:=[.D11]-[.H11]" table:style-name="ce44">
            <text:p><text:s/>3850000<text:s/></text:p>
          </table:table-cell>
          <table:table-cell office:value-type="float" office:value="39" table:style-name="ce44">
            <text:p><text:s/>39<text:s/></text:p>
          </table:table-cell>
          <table:table-cell office:value-type="float" office:value="3850000" table:style-name="ce43">
            <text:p><text:s/>3850000<text:s/></text:p>
          </table:table-cell>
          <table:table-cell table:number-columns-repeated="2" table:style-name="ce43"/>
          <table:table-cell office:value-type="float" office:value="0" table:formula="of:=[.L11]-[.N11]-[.P11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衛生局主管</text:p>
          </table:table-cell>
          <table:table-cell office:value-type="float" office:value="7031355505" table:style-name="ce43">
            <text:p><text:s/>7031355505<text:s/></text:p>
          </table:table-cell>
          <table:table-cell office:value-type="float" office:value="3587478200" table:style-name="ce43">
            <text:p><text:s/>3587478200<text:s/></text:p>
          </table:table-cell>
          <table:table-cell office:value-type="float" office:value="3238334467" table:style-name="ce43">
            <text:p><text:s/>3238334467<text:s/></text:p>
          </table:table-cell>
          <table:table-cell table:style-name="ce43"/>
          <table:table-cell office:value-type="float" office:value="7031355505" table:style-name="ce43">
            <text:p><text:s/>7031355505<text:s/></text:p>
          </table:table-cell>
          <table:table-cell office:value-type="float" office:value="3587478200" table:style-name="ce43">
            <text:p><text:s/>3587478200<text:s/></text:p>
          </table:table-cell>
          <table:table-cell office:value-type="float" office:value="3236644467" table:style-name="ce43">
            <text:p><text:s/>3236644467<text:s/></text:p>
          </table:table-cell>
          <table:table-cell table:style-name="ce1"/>
          <table:table-cell office:value-type="float" office:value="0" table:formula="of:=[.B12]-[.F12]" table:style-name="ce44">
            <text:p>-00<text:s/></text:p>
          </table:table-cell>
          <table:table-cell office:value-type="float" office:value="0" table:formula="of:=[.C12]-[.G12]" table:style-name="ce44">
            <text:p>-00<text:s/></text:p>
          </table:table-cell>
          <table:table-cell office:value-type="float" office:value="1690000" table:formula="of:=[.D12]-[.H12]" table:style-name="ce44">
            <text:p><text:s/>1690000<text:s/></text:p>
          </table:table-cell>
          <table:table-cell office:value-type="float" office:value="70" table:style-name="ce44">
            <text:p><text:s/>70<text:s/></text:p>
          </table:table-cell>
          <table:table-cell office:value-type="float" office:value="1690000" table:style-name="ce43">
            <text:p><text:s/>1690000<text:s/></text:p>
          </table:table-cell>
          <table:table-cell table:number-columns-repeated="2" table:style-name="ce43"/>
          <table:table-cell office:value-type="float" office:value="0" table:formula="of:=[.L12]-[.N12]-[.P12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環境保護局主管</text:p>
          </table:table-cell>
          <table:table-cell office:value-type="float" office:value="4793256000" table:style-name="ce43">
            <text:p><text:s/>4793256000<text:s/></text:p>
          </table:table-cell>
          <table:table-cell office:value-type="float" office:value="2808285000" table:style-name="ce43">
            <text:p><text:s/>2808285000<text:s/></text:p>
          </table:table-cell>
          <table:table-cell office:value-type="float" office:value="2533687415" table:style-name="ce43">
            <text:p><text:s/>2533687415<text:s/></text:p>
          </table:table-cell>
          <table:table-cell table:style-name="ce43"/>
          <table:table-cell office:value-type="float" office:value="4793256000" table:style-name="ce43">
            <text:p><text:s/>4793256000<text:s/></text:p>
          </table:table-cell>
          <table:table-cell office:value-type="float" office:value="2808285000" table:style-name="ce43">
            <text:p><text:s/>2808285000<text:s/></text:p>
          </table:table-cell>
          <table:table-cell office:value-type="float" office:value="2530740470" table:style-name="ce43">
            <text:p><text:s/>2530740470<text:s/></text:p>
          </table:table-cell>
          <table:table-cell table:style-name="ce1"/>
          <table:table-cell office:value-type="float" office:value="0" table:formula="of:=[.B13]-[.F13]" table:style-name="ce44">
            <text:p>-00<text:s/></text:p>
          </table:table-cell>
          <table:table-cell office:value-type="float" office:value="0" table:formula="of:=[.C13]-[.G13]" table:style-name="ce44">
            <text:p>-00<text:s/></text:p>
          </table:table-cell>
          <table:table-cell office:value-type="float" office:value="2946945" table:formula="of:=[.D13]-[.H13]" table:style-name="ce44">
            <text:p><text:s/>2946945<text:s/></text:p>
          </table:table-cell>
          <table:table-cell office:value-type="float" office:value="73" table:style-name="ce44">
            <text:p><text:s/>73<text:s/></text:p>
          </table:table-cell>
          <table:table-cell office:value-type="float" office:value="1280000" table:style-name="ce43">
            <text:p><text:s/>1280000<text:s/></text:p>
          </table:table-cell>
          <table:table-cell office:value-type="float" office:value="73" table:style-name="ce43">
            <text:p><text:s/>73<text:s/></text:p>
          </table:table-cell>
          <table:table-cell office:value-type="float" office:value="1666945" table:style-name="ce43">
            <text:p><text:s/>1666945<text:s/></text:p>
          </table:table-cell>
          <table:table-cell office:value-type="float" office:value="0" table:formula="of:=[.L13]-[.N13]-[.P13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地政局主管</text:p>
          </table:table-cell>
          <table:table-cell office:value-type="float" office:value="1154402000" table:style-name="ce43">
            <text:p><text:s/>1154402000<text:s/></text:p>
          </table:table-cell>
          <table:table-cell office:value-type="float" office:value="741895000" table:style-name="ce43">
            <text:p><text:s/>741895000<text:s/></text:p>
          </table:table-cell>
          <table:table-cell office:value-type="float" office:value="668444917" table:style-name="ce43">
            <text:p><text:s/>668444917<text:s/></text:p>
          </table:table-cell>
          <table:table-cell table:style-name="ce43"/>
          <table:table-cell office:value-type="float" office:value="1154402000" table:style-name="ce43">
            <text:p><text:s/>1154402000<text:s/></text:p>
          </table:table-cell>
          <table:table-cell office:value-type="float" office:value="741895000" table:style-name="ce43">
            <text:p><text:s/>741895000<text:s/></text:p>
          </table:table-cell>
          <table:table-cell office:value-type="float" office:value="667204917" table:style-name="ce43">
            <text:p><text:s/>667204917<text:s/></text:p>
          </table:table-cell>
          <table:table-cell table:style-name="ce1"/>
          <table:table-cell office:value-type="float" office:value="0" table:formula="of:=[.B14]-[.F14]" table:style-name="ce44">
            <text:p>-00<text:s/></text:p>
          </table:table-cell>
          <table:table-cell office:value-type="float" office:value="0" table:formula="of:=[.C14]-[.G14]" table:style-name="ce44">
            <text:p>-00<text:s/></text:p>
          </table:table-cell>
          <table:table-cell office:value-type="float" office:value="1240000" table:formula="of:=[.D14]-[.H14]" table:style-name="ce44">
            <text:p><text:s/>1240000<text:s/></text:p>
          </table:table-cell>
          <table:table-cell office:value-type="float" office:value="33" table:style-name="ce44">
            <text:p><text:s/>33<text:s/></text:p>
          </table:table-cell>
          <table:table-cell office:value-type="float" office:value="1240000" table:style-name="ce43">
            <text:p><text:s/>1240000<text:s/></text:p>
          </table:table-cell>
          <table:table-cell table:number-columns-repeated="2" table:style-name="ce43"/>
          <table:table-cell office:value-type="float" office:value="0" table:formula="of:=[.L14]-[.N14]-[.P14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新聞局主管</text:p>
          </table:table-cell>
          <table:table-cell office:value-type="float" office:value="212904000" table:style-name="ce43">
            <text:p><text:s/>212904000<text:s/></text:p>
          </table:table-cell>
          <table:table-cell office:value-type="float" office:value="93420000" table:style-name="ce43">
            <text:p><text:s/>93420000<text:s/></text:p>
          </table:table-cell>
          <table:table-cell office:value-type="float" office:value="73338745" table:style-name="ce43">
            <text:p><text:s/>73338745<text:s/></text:p>
          </table:table-cell>
          <table:table-cell table:style-name="ce43"/>
          <table:table-cell office:value-type="float" office:value="212904000" table:style-name="ce43">
            <text:p><text:s/>212904000<text:s/></text:p>
          </table:table-cell>
          <table:table-cell office:value-type="float" office:value="93420000" table:style-name="ce47">
            <text:p><text:s/>93420000<text:s/></text:p>
          </table:table-cell>
          <table:table-cell office:value-type="float" office:value="73168745" table:style-name="ce43">
            <text:p><text:s/>73168745<text:s/></text:p>
          </table:table-cell>
          <table:table-cell table:style-name="ce1"/>
          <table:table-cell office:value-type="float" office:value="0" table:formula="of:=[.B15]-[.F15]" table:style-name="ce44">
            <text:p>-00<text:s/></text:p>
          </table:table-cell>
          <table:table-cell office:value-type="float" office:value="0" table:formula="of:=[.C15]-[.G15]" table:style-name="ce44">
            <text:p>-00<text:s/></text:p>
          </table:table-cell>
          <table:table-cell office:value-type="float" office:value="170000" table:formula="of:=[.D15]-[.H15]" table:style-name="ce44">
            <text:p><text:s/>170000<text:s/></text:p>
          </table:table-cell>
          <table:table-cell office:value-type="float" office:value="53" table:style-name="ce44">
            <text:p><text:s/>53<text:s/></text:p>
          </table:table-cell>
          <table:table-cell office:value-type="float" office:value="170000" table:style-name="ce43">
            <text:p><text:s/>170000<text:s/></text:p>
          </table:table-cell>
          <table:table-cell table:number-columns-repeated="2" table:style-name="ce43"/>
          <table:table-cell office:value-type="float" office:value="0" table:formula="of:=[.L15]-[.N15]-[.P15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農業局主管</text:p>
          </table:table-cell>
          <table:table-cell office:value-type="float" office:value="1872786000" table:style-name="ce43">
            <text:p><text:s/>1872786000<text:s/></text:p>
          </table:table-cell>
          <table:table-cell office:value-type="float" office:value="771396865" table:style-name="ce43">
            <text:p><text:s/>771396865<text:s/></text:p>
          </table:table-cell>
          <table:table-cell office:value-type="float" office:value="708352873" table:style-name="ce43">
            <text:p><text:s/>708352873<text:s/></text:p>
          </table:table-cell>
          <table:table-cell table:style-name="ce43"/>
          <table:table-cell office:value-type="float" office:value="1872786000" table:style-name="ce43">
            <text:p><text:s/>1872786000<text:s/></text:p>
          </table:table-cell>
          <table:table-cell office:value-type="float" office:value="771396865" table:style-name="ce43">
            <text:p><text:s/>771396865<text:s/></text:p>
          </table:table-cell>
          <table:table-cell office:value-type="float" office:value="708252873" table:style-name="ce43">
            <text:p><text:s/>708252873<text:s/></text:p>
          </table:table-cell>
          <table:table-cell table:style-name="ce1"/>
          <table:table-cell office:value-type="float" office:value="0" table:formula="of:=[.B16]-[.F16]" table:style-name="ce44">
            <text:p>-00<text:s/></text:p>
          </table:table-cell>
          <table:table-cell office:value-type="float" office:value="0" table:formula="of:=[.C16]-[.G16]" table:style-name="ce44">
            <text:p>-00<text:s/></text:p>
          </table:table-cell>
          <table:table-cell office:value-type="float" office:value="100000" table:formula="of:=[.D16]-[.H16]" table:style-name="ce44">
            <text:p><text:s/>100000<text:s/></text:p>
          </table:table-cell>
          <table:table-cell office:value-type="float" office:value="58" table:style-name="ce44">
            <text:p><text:s/>58<text:s/></text:p>
          </table:table-cell>
          <table:table-cell office:value-type="float" office:value="100000" table:style-name="ce43">
            <text:p><text:s/>100000<text:s/></text:p>
          </table:table-cell>
          <table:table-cell table:number-columns-repeated="2" table:style-name="ce43"/>
          <table:table-cell office:value-type="float" office:value="0" table:formula="of:=[.L16]-[.N16]-[.P16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勞工局主管</text:p>
          </table:table-cell>
          <table:table-cell office:value-type="float" office:value="8485052000" table:style-name="ce43">
            <text:p><text:s/>8485052000<text:s/></text:p>
          </table:table-cell>
          <table:table-cell office:value-type="float" office:value="8304588000" table:style-name="ce43">
            <text:p><text:s/>8304588000<text:s/></text:p>
          </table:table-cell>
          <table:table-cell office:value-type="float" office:value="8252902137" table:style-name="ce43">
            <text:p><text:s/>8252902137<text:s/></text:p>
          </table:table-cell>
          <table:table-cell table:style-name="ce43"/>
          <table:table-cell office:value-type="float" office:value="8485052000" table:style-name="ce43">
            <text:p><text:s/>8485052000<text:s/></text:p>
          </table:table-cell>
          <table:table-cell office:value-type="float" office:value="8304588000" table:style-name="ce43">
            <text:p><text:s/>8304588000<text:s/></text:p>
          </table:table-cell>
          <table:table-cell office:value-type="float" office:value="8252302137" table:style-name="ce43">
            <text:p><text:s/>8252302137<text:s/></text:p>
          </table:table-cell>
          <table:table-cell table:style-name="ce1"/>
          <table:table-cell office:value-type="float" office:value="0" table:formula="of:=[.B17]-[.F17]" table:style-name="ce44">
            <text:p>-00<text:s/></text:p>
          </table:table-cell>
          <table:table-cell office:value-type="float" office:value="0" table:formula="of:=[.C17]-[.G17]" table:style-name="ce44">
            <text:p>-00<text:s/></text:p>
          </table:table-cell>
          <table:table-cell office:value-type="float" office:value="600000" table:formula="of:=[.D17]-[.H17]" table:style-name="ce44">
            <text:p><text:s/>600000<text:s/></text:p>
          </table:table-cell>
          <table:table-cell office:value-type="string" table:style-name="ce45">
            <office:annotation draw:style-name="a2" svg:x="12.5729166666667in" svg:y="3.19791666666667in" svg:width="1.5in" svg:height="0.822916666666667in">
              <dc:creator>user</dc:creator>
              <text:p><text:span text:style-name="T3">user:</text:span><text:span text:style-name="T3"/></text:p>
              <text:p><text:span text:style-name="T4">69</text:span><text:span text:style-name="T4"/></text:p>
              <text:p><text:span text:style-name="T4">16163</text:span><text:span text:style-name="T4">：</text:span><text:span text:style-name="T4">150,000</text:span><text:span text:style-name="T4"/></text:p>
              <text:p><text:span text:style-name="T4">16164</text:span><text:span text:style-name="T4">：</text:span><text:span text:style-name="T4">50,000</text:span></text:p>
            </office:annotation>
            <text:p>68、69</text:p>
          </table:table-cell>
          <table:table-cell office:value-type="float" office:value="600000" table:style-name="ce43">
            <text:p><text:s/>600000<text:s/></text:p>
          </table:table-cell>
          <table:table-cell table:number-columns-repeated="2" table:style-name="ce43"/>
          <table:table-cell office:value-type="float" office:value="0" table:formula="of:=[.L17]-[.N17]-[.P17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捷運工程局主管</text:p>
          </table:table-cell>
          <table:table-cell office:value-type="float" office:value="1041978000" table:style-name="ce43">
            <text:p><text:s/>1041978000<text:s/></text:p>
          </table:table-cell>
          <table:table-cell office:value-type="float" office:value="613491102" table:style-name="ce43">
            <text:p><text:s/>613491102<text:s/></text:p>
          </table:table-cell>
          <table:table-cell office:value-type="float" office:value="553696430" table:style-name="ce43">
            <text:p><text:s/>553696430<text:s/></text:p>
          </table:table-cell>
          <table:table-cell table:style-name="ce43"/>
          <table:table-cell office:value-type="float" office:value="1041978000" table:style-name="ce43">
            <text:p><text:s/>1041978000<text:s/></text:p>
          </table:table-cell>
          <table:table-cell office:value-type="float" office:value="613491102" table:style-name="ce43">
            <text:p><text:s/>613491102<text:s/></text:p>
          </table:table-cell>
          <table:table-cell office:value-type="float" office:value="553616430" table:style-name="ce43">
            <text:p><text:s/>553616430<text:s/></text:p>
          </table:table-cell>
          <table:table-cell table:style-name="ce1"/>
          <table:table-cell office:value-type="float" office:value="0" table:formula="of:=[.B18]-[.F18]" table:style-name="ce44">
            <text:p>-00<text:s/></text:p>
          </table:table-cell>
          <table:table-cell office:value-type="float" office:value="0" table:formula="of:=[.C18]-[.G18]" table:style-name="ce44">
            <text:p>-00<text:s/></text:p>
          </table:table-cell>
          <table:table-cell office:value-type="float" office:value="80000" table:formula="of:=[.D18]-[.H18]" table:style-name="ce44">
            <text:p><text:s/>80000<text:s/></text:p>
          </table:table-cell>
          <table:table-cell office:value-type="float" office:value="60" table:style-name="ce44">
            <text:p><text:s/>60<text:s/></text:p>
          </table:table-cell>
          <table:table-cell office:value-type="float" office:value="80000" table:style-name="ce43">
            <text:p><text:s/>80000<text:s/></text:p>
          </table:table-cell>
          <table:table-cell table:number-columns-repeated="2" table:style-name="ce43"/>
          <table:table-cell office:value-type="float" office:value="0" table:formula="of:=[.L18]-[.N18]-[.P18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消防局主管</text:p>
          </table:table-cell>
          <table:table-cell office:value-type="float" office:value="2242557000" table:style-name="ce43">
            <text:p><text:s/>2242557000<text:s/></text:p>
          </table:table-cell>
          <table:table-cell office:value-type="float" office:value="1401870000" table:style-name="ce43">
            <text:p><text:s/>1401870000<text:s/></text:p>
          </table:table-cell>
          <table:table-cell office:value-type="float" office:value="1318039676" table:style-name="ce43">
            <text:p><text:s/>1318039676<text:s/></text:p>
          </table:table-cell>
          <table:table-cell table:style-name="ce43"/>
          <table:table-cell office:value-type="float" office:value="2242557000" table:style-name="ce43">
            <text:p><text:s/>2242557000<text:s/></text:p>
          </table:table-cell>
          <table:table-cell office:value-type="float" office:value="1401870000" table:style-name="ce46">
            <text:p><text:s/>1401870000<text:s/></text:p>
          </table:table-cell>
          <table:table-cell office:value-type="float" office:value="1315669676" table:style-name="ce43">
            <text:p><text:s/>1315669676<text:s/></text:p>
          </table:table-cell>
          <table:table-cell table:style-name="ce1"/>
          <table:table-cell office:value-type="float" office:value="0" table:formula="of:=[.B19]-[.F19]" table:style-name="ce44">
            <text:p>-00<text:s/></text:p>
          </table:table-cell>
          <table:table-cell office:value-type="float" office:value="0" table:formula="of:=[.C19]-[.G19]" table:style-name="ce44">
            <text:p>-00<text:s/></text:p>
          </table:table-cell>
          <table:table-cell office:value-type="float" office:value="2370000" table:formula="of:=[.D19]-[.H19]" table:style-name="ce44">
            <text:p><text:s/>2370000<text:s/></text:p>
          </table:table-cell>
          <table:table-cell office:value-type="float" office:value="33" table:style-name="ce44">
            <text:p><text:s/>33<text:s/></text:p>
          </table:table-cell>
          <table:table-cell office:value-type="float" office:value="2370000" table:style-name="ce43">
            <text:p><text:s/>2370000<text:s/></text:p>
          </table:table-cell>
          <table:table-cell table:number-columns-repeated="2" table:style-name="ce43"/>
          <table:table-cell office:value-type="float" office:value="0" table:formula="of:=[.L19]-[.N19]-[.P19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文化局主管</text:p>
          </table:table-cell>
          <table:table-cell office:value-type="float" office:value="1937405000" table:style-name="ce43">
            <text:p><text:s/>1937405000<text:s/></text:p>
          </table:table-cell>
          <table:table-cell office:value-type="float" office:value="1155074500" table:style-name="ce43">
            <text:p><text:s/>1155074500<text:s/></text:p>
          </table:table-cell>
          <table:table-cell office:value-type="float" office:value="920305924" table:style-name="ce43">
            <text:p><text:s/>920305924<text:s/></text:p>
          </table:table-cell>
          <table:table-cell table:style-name="ce43"/>
          <table:table-cell office:value-type="float" office:value="1937405000" table:style-name="ce43">
            <text:p><text:s/>1937405000<text:s/></text:p>
          </table:table-cell>
          <table:table-cell office:value-type="float" office:value="1155074500" table:style-name="ce43">
            <text:p><text:s/>1155074500<text:s/></text:p>
          </table:table-cell>
          <table:table-cell office:value-type="float" office:value="919687924" table:style-name="ce43">
            <text:p><text:s/>919687924<text:s/></text:p>
          </table:table-cell>
          <table:table-cell table:style-name="ce1"/>
          <table:table-cell office:value-type="float" office:value="0" table:formula="of:=[.B20]-[.F20]" table:style-name="ce44">
            <text:p>-00<text:s/></text:p>
          </table:table-cell>
          <table:table-cell office:value-type="float" office:value="0" table:formula="of:=[.C20]-[.G20]" table:style-name="ce44">
            <text:p>-00<text:s/></text:p>
          </table:table-cell>
          <table:table-cell office:value-type="float" office:value="618000" table:formula="of:=[.D20]-[.H20]" table:style-name="ce44">
            <text:p><text:s/>618000<text:s/></text:p>
          </table:table-cell>
          <table:table-cell office:value-type="float" office:value="53" table:style-name="ce44">
            <text:p><text:s/>53<text:s/></text:p>
          </table:table-cell>
          <table:table-cell office:value-type="float" office:value="600000" table:style-name="ce43">
            <text:p><text:s/>600000<text:s/></text:p>
          </table:table-cell>
          <table:table-cell office:value-type="float" office:value="53" table:style-name="ce43">
            <text:p><text:s/>53<text:s/></text:p>
          </table:table-cell>
          <table:table-cell office:value-type="float" office:value="18000" table:style-name="ce43">
            <text:p><text:s/>18000<text:s/></text:p>
          </table:table-cell>
          <table:table-cell office:value-type="float" office:value="0" table:formula="of:=[.L20]-[.N20]-[.P20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交通局主管</text:p>
          </table:table-cell>
          <table:table-cell office:value-type="float" office:value="2209412000" table:style-name="ce43">
            <text:p><text:s/>2209412000<text:s/></text:p>
          </table:table-cell>
          <table:table-cell office:value-type="float" office:value="1265889000" table:style-name="ce43">
            <text:p><text:s/>1265889000<text:s/></text:p>
          </table:table-cell>
          <table:table-cell office:value-type="float" office:value="978870586" table:style-name="ce43">
            <text:p><text:s/>978870586<text:s/></text:p>
          </table:table-cell>
          <table:table-cell table:style-name="ce43"/>
          <table:table-cell office:value-type="float" office:value="2209412000" table:style-name="ce43">
            <text:p><text:s/>2209412000<text:s/></text:p>
          </table:table-cell>
          <table:table-cell office:value-type="float" office:value="1265889000" table:style-name="ce43">
            <text:p><text:s/>1265889000<text:s/></text:p>
          </table:table-cell>
          <table:table-cell office:value-type="float" office:value="978520586" table:style-name="ce43">
            <text:p><text:s/>978520586<text:s/></text:p>
          </table:table-cell>
          <table:table-cell table:style-name="ce1"/>
          <table:table-cell office:value-type="float" office:value="0" table:formula="of:=[.B21]-[.F21]" table:style-name="ce44">
            <text:p>-00<text:s/></text:p>
          </table:table-cell>
          <table:table-cell office:value-type="float" office:value="0" table:formula="of:=[.C21]-[.G21]" table:style-name="ce44">
            <text:p>-00<text:s/></text:p>
          </table:table-cell>
          <table:table-cell office:value-type="float" office:value="350000" table:formula="of:=[.D21]-[.H21]" table:style-name="ce44">
            <text:p><text:s/>350000<text:s/></text:p>
          </table:table-cell>
          <table:table-cell office:value-type="float" office:value="60" table:style-name="ce44">
            <text:p><text:s/>60<text:s/></text:p>
          </table:table-cell>
          <table:table-cell office:value-type="float" office:value="350000" table:style-name="ce43">
            <text:p><text:s/>350000<text:s/></text:p>
          </table:table-cell>
          <table:table-cell table:number-columns-repeated="2" table:style-name="ce43"/>
          <table:table-cell office:value-type="float" office:value="0" table:formula="of:=[.L21]-[.N21]-[.P21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海洋局主管</text:p>
          </table:table-cell>
          <table:table-cell office:value-type="float" office:value="809516636" table:style-name="ce43">
            <text:p><text:s/>809516636<text:s/></text:p>
          </table:table-cell>
          <table:table-cell office:value-type="float" office:value="382052300" table:style-name="ce43">
            <text:p><text:s/>382052300<text:s/></text:p>
          </table:table-cell>
          <table:table-cell office:value-type="float" office:value="316288357" table:style-name="ce43">
            <text:p><text:s/>316288357<text:s/></text:p>
          </table:table-cell>
          <table:table-cell table:style-name="ce43"/>
          <table:table-cell office:value-type="float" office:value="809516636" table:style-name="ce43">
            <text:p><text:s/>809516636<text:s/></text:p>
          </table:table-cell>
          <table:table-cell office:value-type="float" office:value="382052300" table:style-name="ce43">
            <text:p><text:s/>382052300<text:s/></text:p>
          </table:table-cell>
          <table:table-cell office:value-type="float" office:value="316188357" table:style-name="ce43">
            <text:p><text:s/>316188357<text:s/></text:p>
          </table:table-cell>
          <table:table-cell table:style-name="ce1"/>
          <table:table-cell office:value-type="float" office:value="0" table:formula="of:=[.B22]-[.F22]" table:style-name="ce44">
            <text:p>-00<text:s/></text:p>
          </table:table-cell>
          <table:table-cell office:value-type="float" office:value="0" table:formula="of:=[.C22]-[.G22]" table:style-name="ce44">
            <text:p>-00<text:s/></text:p>
          </table:table-cell>
          <table:table-cell office:value-type="float" office:value="100000" table:formula="of:=[.D22]-[.H22]" table:style-name="ce44">
            <text:p><text:s/>100000<text:s/></text:p>
          </table:table-cell>
          <table:table-cell office:value-type="float" office:value="58" table:style-name="ce44">
            <text:p><text:s/>58<text:s/></text:p>
          </table:table-cell>
          <table:table-cell office:value-type="float" office:value="100000" table:style-name="ce43">
            <text:p><text:s/>100000<text:s/></text:p>
          </table:table-cell>
          <table:table-cell table:number-columns-repeated="2" table:style-name="ce43"/>
          <table:table-cell office:value-type="float" office:value="0" table:formula="of:=[.L22]-[.N22]-[.P22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都市發展局主管</text:p>
          </table:table-cell>
          <table:table-cell office:value-type="float" office:value="427673000" table:style-name="ce43">
            <text:p><text:s/>427673000<text:s/></text:p>
          </table:table-cell>
          <table:table-cell office:value-type="float" office:value="260813410" table:style-name="ce43">
            <text:p><text:s/>260813410<text:s/></text:p>
          </table:table-cell>
          <table:table-cell office:value-type="float" office:value="195921697" table:style-name="ce43">
            <text:p><text:s/>195921697<text:s/></text:p>
          </table:table-cell>
          <table:table-cell table:style-name="ce43"/>
          <table:table-cell office:value-type="float" office:value="427673000" table:style-name="ce43">
            <text:p><text:s/>427673000<text:s/></text:p>
          </table:table-cell>
          <table:table-cell office:value-type="float" office:value="260813410" table:style-name="ce43">
            <text:p><text:s/>260813410<text:s/></text:p>
          </table:table-cell>
          <table:table-cell office:value-type="float" office:value="195621697" table:style-name="ce43">
            <text:p><text:s/>195621697<text:s/></text:p>
          </table:table-cell>
          <table:table-cell table:style-name="ce1"/>
          <table:table-cell office:value-type="float" office:value="0" table:formula="of:=[.B23]-[.F23]" table:style-name="ce44">
            <text:p>-00<text:s/></text:p>
          </table:table-cell>
          <table:table-cell office:value-type="float" office:value="0" table:formula="of:=[.C23]-[.G23]" table:style-name="ce44">
            <text:p>-00<text:s/></text:p>
          </table:table-cell>
          <table:table-cell office:value-type="float" office:value="300000" table:formula="of:=[.D23]-[.H23]" table:style-name="ce44">
            <text:p><text:s/>300000<text:s/></text:p>
          </table:table-cell>
          <table:table-cell office:value-type="float" office:value="72" table:style-name="ce44">
            <text:p><text:s/>72<text:s/></text:p>
          </table:table-cell>
          <table:table-cell office:value-type="float" office:value="300000" table:style-name="ce43">
            <text:p><text:s/>300000<text:s/></text:p>
          </table:table-cell>
          <table:table-cell table:number-columns-repeated="2" table:style-name="ce43"/>
          <table:table-cell office:value-type="float" office:value="0" table:formula="of:=[.L23]-[.N23]-[.P23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法制局主管</text:p>
          </table:table-cell>
          <table:table-cell office:value-type="float" office:value="72351000" table:style-name="ce43">
            <text:p><text:s/>72351000<text:s/></text:p>
          </table:table-cell>
          <table:table-cell office:value-type="float" office:value="44711000" table:style-name="ce43">
            <text:p><text:s/>44711000<text:s/></text:p>
          </table:table-cell>
          <table:table-cell office:value-type="float" office:value="40244725" table:style-name="ce43">
            <text:p><text:s/>40244725<text:s/></text:p>
          </table:table-cell>
          <table:table-cell table:style-name="ce43"/>
          <table:table-cell office:value-type="float" office:value="72351000" table:style-name="ce43">
            <text:p><text:s/>72351000<text:s/></text:p>
          </table:table-cell>
          <table:table-cell office:value-type="float" office:value="44711000" table:style-name="ce43">
            <text:p><text:s/>44711000<text:s/></text:p>
          </table:table-cell>
          <table:table-cell office:value-type="float" office:value="40124725" table:style-name="ce43">
            <text:p><text:s/>40124725<text:s/></text:p>
          </table:table-cell>
          <table:table-cell table:style-name="ce1"/>
          <table:table-cell office:value-type="float" office:value="0" table:formula="of:=[.B24]-[.F24]" table:style-name="ce44">
            <text:p>-00<text:s/></text:p>
          </table:table-cell>
          <table:table-cell office:value-type="float" office:value="0" table:formula="of:=[.C24]-[.G24]" table:style-name="ce44">
            <text:p>-00<text:s/></text:p>
          </table:table-cell>
          <table:table-cell office:value-type="float" office:value="120000" table:formula="of:=[.D24]-[.H24]" table:style-name="ce44">
            <text:p><text:s/>120000<text:s/></text:p>
          </table:table-cell>
          <table:table-cell office:value-type="float" office:value="32" table:style-name="ce44">
            <text:p><text:s/>32<text:s/></text:p>
          </table:table-cell>
          <table:table-cell office:value-type="float" office:value="120000" table:style-name="ce43">
            <text:p><text:s/>120000<text:s/></text:p>
          </table:table-cell>
          <table:table-cell table:number-columns-repeated="2" table:style-name="ce43"/>
          <table:table-cell office:value-type="float" office:value="0" table:formula="of:=[.L24]-[.N24]-[.P24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觀光局主管</text:p>
          </table:table-cell>
          <table:table-cell office:value-type="float" office:value="553230448" table:style-name="ce43">
            <text:p><text:s/>553230448<text:s/></text:p>
          </table:table-cell>
          <table:table-cell office:value-type="float" office:value="287572448" table:style-name="ce43">
            <text:p><text:s/>287572448<text:s/></text:p>
          </table:table-cell>
          <table:table-cell office:value-type="float" office:value="244411887" table:style-name="ce43">
            <text:p><text:s/>244411887<text:s/></text:p>
          </table:table-cell>
          <table:table-cell table:style-name="ce43"/>
          <table:table-cell office:value-type="float" office:value="553230448" table:style-name="ce43">
            <text:p><text:s/>553230448<text:s/></text:p>
          </table:table-cell>
          <table:table-cell office:value-type="float" office:value="287572448" table:style-name="ce43">
            <text:p><text:s/>287572448<text:s/></text:p>
          </table:table-cell>
          <table:table-cell office:value-type="float" office:value="244231887" table:style-name="ce43">
            <text:p><text:s/>244231887<text:s/></text:p>
          </table:table-cell>
          <table:table-cell table:style-name="ce1"/>
          <table:table-cell office:value-type="float" office:value="0" table:formula="of:=[.B25]-[.F25]" table:style-name="ce44">
            <text:p>-00<text:s/></text:p>
          </table:table-cell>
          <table:table-cell office:value-type="float" office:value="0" table:formula="of:=[.C25]-[.G25]" table:style-name="ce44">
            <text:p>-00<text:s/></text:p>
          </table:table-cell>
          <table:table-cell office:value-type="float" office:value="180000" table:formula="of:=[.D25]-[.H25]" table:style-name="ce44">
            <text:p><text:s/>180000<text:s/></text:p>
          </table:table-cell>
          <table:table-cell office:value-type="float" office:value="61" table:style-name="ce44">
            <text:p><text:s/>61<text:s/></text:p>
          </table:table-cell>
          <table:table-cell office:value-type="float" office:value="180000" table:style-name="ce43">
            <text:p><text:s/>180000<text:s/></text:p>
          </table:table-cell>
          <table:table-cell table:number-columns-repeated="2" table:style-name="ce43"/>
          <table:table-cell office:value-type="float" office:value="0" table:formula="of:=[.L25]-[.N25]-[.P25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水利局主管</text:p>
          </table:table-cell>
          <table:table-cell office:value-type="float" office:value="7308277442" table:style-name="ce43">
            <text:p><text:s/>7308277442<text:s/></text:p>
          </table:table-cell>
          <table:table-cell office:value-type="float" office:value="3911755000" table:style-name="ce43">
            <text:p><text:s/>3911755000<text:s/></text:p>
          </table:table-cell>
          <table:table-cell office:value-type="float" office:value="2296167729" table:style-name="ce43">
            <text:p><text:s/>2296167729<text:s/></text:p>
          </table:table-cell>
          <table:table-cell table:style-name="ce43"/>
          <table:table-cell office:value-type="float" office:value="7308277442" table:style-name="ce43">
            <text:p><text:s/>7308277442<text:s/></text:p>
          </table:table-cell>
          <table:table-cell office:value-type="float" office:value="3911755000" table:style-name="ce46">
            <text:p><text:s/>3911755000<text:s/></text:p>
          </table:table-cell>
          <table:table-cell office:value-type="float" office:value="2294067729" table:style-name="ce43">
            <text:p><text:s/>2294067729<text:s/></text:p>
          </table:table-cell>
          <table:table-cell table:style-name="ce1"/>
          <table:table-cell office:value-type="float" office:value="0" table:formula="of:=[.B26]-[.F26]" table:style-name="ce44">
            <text:p>-00<text:s/></text:p>
          </table:table-cell>
          <table:table-cell office:value-type="float" office:value="0" table:formula="of:=[.C26]-[.G26]" table:style-name="ce44">
            <text:p>-00<text:s/></text:p>
          </table:table-cell>
          <table:table-cell office:value-type="float" office:value="2100000" table:formula="of:=[.D26]-[.H26]" table:style-name="ce44">
            <text:p><text:s/>2100000<text:s/></text:p>
          </table:table-cell>
          <table:table-cell office:value-type="float" office:value="73" table:style-name="ce44">
            <text:p><text:s/>73<text:s/></text:p>
          </table:table-cell>
          <table:table-cell office:value-type="float" office:value="300000" table:style-name="ce43">
            <text:p><text:s/>300000<text:s/></text:p>
          </table:table-cell>
          <table:table-cell office:value-type="float" office:value="58" table:style-name="ce43">
            <text:p><text:s/>58<text:s/></text:p>
          </table:table-cell>
          <table:table-cell office:value-type="float" office:value="1800000" table:style-name="ce43">
            <office:annotation draw:style-name="a3" svg:x="15.4166666666667in" svg:y="5.07291666666667in" svg:width="1.51041666666667in" svg:height="0.791666666666667in">
              <dc:creator>user</dc:creator>
              <text:p><text:span text:style-name="T3">user:</text:span><text:span text:style-name="T3"/></text:p>
              <text:p><text:span text:style-name="T4">資本門出帳</text:span></text:p>
            </office:annotation>
            <text:p><text:s/>1800000<text:s/></text:p>
          </table:table-cell>
          <table:table-cell office:value-type="float" office:value="0" table:formula="of:=[.L26]-[.N26]-[.P26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毒品防制局主管</text:p>
          </table:table-cell>
          <table:table-cell office:value-type="float" office:value="106405000" table:style-name="ce43">
            <text:p><text:s/>106405000<text:s/></text:p>
          </table:table-cell>
          <table:table-cell office:value-type="float" office:value="58643000" table:style-name="ce43">
            <text:p><text:s/>58643000<text:s/></text:p>
          </table:table-cell>
          <table:table-cell office:value-type="float" office:value="43039156" table:style-name="ce43">
            <text:p><text:s/>43039156<text:s/></text:p>
          </table:table-cell>
          <table:table-cell table:style-name="ce43"/>
          <table:table-cell office:value-type="float" office:value="106405000" table:style-name="ce43">
            <text:p><text:s/>106405000<text:s/></text:p>
          </table:table-cell>
          <table:table-cell office:value-type="float" office:value="58643000" table:style-name="ce43">
            <text:p><text:s/>58643000<text:s/></text:p>
          </table:table-cell>
          <table:table-cell office:value-type="float" office:value="42889156" table:style-name="ce43">
            <text:p><text:s/>42889156<text:s/></text:p>
          </table:table-cell>
          <table:table-cell table:style-name="ce1"/>
          <table:table-cell office:value-type="float" office:value="0" table:formula="of:=[.B27]-[.F27]" table:style-name="ce44">
            <text:p>-00<text:s/></text:p>
          </table:table-cell>
          <table:table-cell office:value-type="float" office:value="0" table:formula="of:=[.C27]-[.G27]" table:style-name="ce44">
            <text:p>-00<text:s/></text:p>
          </table:table-cell>
          <table:table-cell office:value-type="float" office:value="150000" table:formula="of:=[.D27]-[.H27]" table:style-name="ce44">
            <text:p><text:s/>150000<text:s/></text:p>
          </table:table-cell>
          <table:table-cell office:value-type="float" office:value="70" table:style-name="ce44">
            <text:p><text:s/>70<text:s/></text:p>
          </table:table-cell>
          <table:table-cell office:value-type="float" office:value="150000" table:style-name="ce43">
            <text:p><text:s/>150000<text:s/></text:p>
          </table:table-cell>
          <table:table-cell table:number-columns-repeated="2" table:style-name="ce43"/>
          <table:table-cell office:value-type="float" office:value="0" table:formula="of:=[.L27]-[.N27]-[.P27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運動發展局主管</text:p>
          </table:table-cell>
          <table:table-cell office:value-type="float" office:value="1015296726" table:style-name="ce43">
            <text:p><text:s/>1015296726<text:s/></text:p>
          </table:table-cell>
          <table:table-cell office:value-type="float" office:value="513255900" table:style-name="ce43">
            <text:p><text:s/>513255900<text:s/></text:p>
          </table:table-cell>
          <table:table-cell office:value-type="float" office:value="288013398" table:style-name="ce43">
            <text:p><text:s/>288013398<text:s/></text:p>
          </table:table-cell>
          <table:table-cell table:style-name="ce43"/>
          <table:table-cell office:value-type="float" office:value="1015296726" table:style-name="ce43">
            <text:p><text:s/>1015296726<text:s/></text:p>
          </table:table-cell>
          <table:table-cell office:value-type="float" office:value="513255900" table:style-name="ce43">
            <text:p><text:s/>513255900<text:s/></text:p>
          </table:table-cell>
          <table:table-cell office:value-type="float" office:value="287850898" table:style-name="ce43">
            <text:p><text:s/>287850898<text:s/></text:p>
          </table:table-cell>
          <table:table-cell table:style-name="ce1"/>
          <table:table-cell office:value-type="float" office:value="0" table:formula="of:=[.B28]-[.F28]" table:style-name="ce44">
            <text:p>-00<text:s/></text:p>
          </table:table-cell>
          <table:table-cell office:value-type="float" office:value="0" table:formula="of:=[.C28]-[.G28]" table:style-name="ce44">
            <text:p>-00<text:s/></text:p>
          </table:table-cell>
          <table:table-cell office:value-type="float" office:value="162500" table:formula="of:=[.D28]-[.H28]" table:style-name="ce44">
            <text:p><text:s/>162500<text:s/></text:p>
          </table:table-cell>
          <table:table-cell office:value-type="float" office:value="53" table:style-name="ce44">
            <text:p><text:s/>53<text:s/></text:p>
          </table:table-cell>
          <table:table-cell office:value-type="float" office:value="150000" table:style-name="ce43">
            <text:p><text:s/>150000<text:s/></text:p>
          </table:table-cell>
          <table:table-cell office:value-type="float" office:value="53" table:style-name="ce43">
            <text:p><text:s/>53<text:s/></text:p>
          </table:table-cell>
          <table:table-cell office:value-type="float" office:value="12500" table:style-name="ce43">
            <text:p><text:s/>12500<text:s/></text:p>
          </table:table-cell>
          <table:table-cell office:value-type="float" office:value="0" table:formula="of:=[.L28]-[.N28]-[.P28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青年局主管</text:p>
          </table:table-cell>
          <table:table-cell office:value-type="float" office:value="208681000" table:style-name="ce43">
            <text:p><text:s/>208681000<text:s/></text:p>
          </table:table-cell>
          <table:table-cell office:value-type="float" office:value="149763445" table:style-name="ce43">
            <text:p><text:s/>149763445<text:s/></text:p>
          </table:table-cell>
          <table:table-cell office:value-type="float" office:value="131590985" table:style-name="ce43">
            <text:p><text:s/>131590985<text:s/></text:p>
          </table:table-cell>
          <table:table-cell table:style-name="ce43"/>
          <table:table-cell office:value-type="float" office:value="208681000" table:style-name="ce43">
            <text:p><text:s/>208681000<text:s/></text:p>
          </table:table-cell>
          <table:table-cell office:value-type="float" office:value="149763445" table:style-name="ce43">
            <text:p><text:s/>149763445<text:s/></text:p>
          </table:table-cell>
          <table:table-cell office:value-type="float" office:value="131440985" table:style-name="ce43">
            <text:p><text:s/>131440985<text:s/></text:p>
          </table:table-cell>
          <table:table-cell table:style-name="ce1"/>
          <table:table-cell office:value-type="float" office:value="0" table:formula="of:=[.B29]-[.F29]" table:style-name="ce44">
            <text:p>-00<text:s/></text:p>
          </table:table-cell>
          <table:table-cell office:value-type="float" office:value="0" table:formula="of:=[.C29]-[.G29]" table:style-name="ce44">
            <text:p>-00<text:s/></text:p>
          </table:table-cell>
          <table:table-cell office:value-type="float" office:value="150000" table:formula="of:=[.D29]-[.H29]" table:style-name="ce44">
            <text:p><text:s/>150000<text:s/></text:p>
          </table:table-cell>
          <table:table-cell office:value-type="float" office:value="61" table:style-name="ce44">
            <text:p><text:s/>61<text:s/></text:p>
          </table:table-cell>
          <table:table-cell office:value-type="float" office:value="150000" table:style-name="ce43">
            <text:p><text:s/>150000<text:s/></text:p>
          </table:table-cell>
          <table:table-cell table:number-columns-repeated="2" table:style-name="ce43"/>
          <table:table-cell office:value-type="float" office:value="0" table:formula="of:=[.L29]-[.N29]-[.P29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統籌支撥科目</text:p>
          </table:table-cell>
          <table:table-cell office:value-type="float" office:value="8595694000" table:style-name="ce43">
            <text:p><text:s/>8595694000<text:s/></text:p>
          </table:table-cell>
          <table:table-cell office:value-type="float" office:value="4589107352" table:style-name="ce43">
            <text:p><text:s/>4589107352<text:s/></text:p>
          </table:table-cell>
          <table:table-cell office:value-type="float" office:value="3764122321" table:style-name="ce43">
            <text:p><text:s/>3764122321<text:s/></text:p>
          </table:table-cell>
          <table:table-cell table:style-name="ce43"/>
          <table:table-cell office:value-type="float" office:value="8595694000" table:style-name="ce46">
            <text:p><text:s/>8595694000<text:s/></text:p>
          </table:table-cell>
          <table:table-cell office:value-type="float" office:value="4589107352" table:style-name="ce43">
            <text:p><text:s/>4589107352<text:s/></text:p>
          </table:table-cell>
          <table:table-cell office:value-type="float" office:value="3764122321" table:style-name="ce43">
            <text:p><text:s/>3764122321<text:s/></text:p>
          </table:table-cell>
          <table:table-cell table:style-name="ce1"/>
          <table:table-cell office:value-type="float" office:value="0" table:formula="of:=[.B30]-[.F30]" table:style-name="ce44">
            <text:p>-00<text:s/></text:p>
          </table:table-cell>
          <table:table-cell office:value-type="float" office:value="0" table:formula="of:=[.C30]-[.G30]" table:style-name="ce44">
            <text:p>-00<text:s/></text:p>
          </table:table-cell>
          <table:table-cell office:value-type="float" office:value="0" table:formula="of:=[.D30]-[.H30]" table:style-name="ce44">
            <text:p>-00<text:s/></text:p>
          </table:table-cell>
          <table:table-cell table:style-name="ce44"/>
          <table:table-cell table:number-columns-repeated="3" table:style-name="ce43"/>
          <table:table-cell office:value-type="float" office:value="0" table:formula="of:=[.L30]-[.N30]-[.P30]" table:style-name="ce44">
            <text:p>-00<text:s/></text:p>
          </table:table-cell>
          <table:table-cell table:number-columns-repeated="16367"/>
        </table:table-row>
        <table:table-row table:style-name="ro4">
          <table:table-cell office:value-type="string" table:style-name="ce1">
            <text:p>第二預備金餘額</text:p>
          </table:table-cell>
          <table:table-cell office:value-type="float" office:value="326584364" table:style-name="ce43">
            <text:p><text:s/>326584364<text:s/></text:p>
          </table:table-cell>
          <table:table-cell office:value-type="float" office:value="0" table:style-name="ce43">
            <text:p>-00<text:s/></text:p>
          </table:table-cell>
          <table:table-cell office:value-type="float" office:value="0" table:style-name="ce43">
            <text:p>-00<text:s/></text:p>
          </table:table-cell>
          <table:table-cell table:style-name="ce43"/>
          <table:table-cell office:value-type="float" office:value="326584364" table:style-name="ce43">
            <text:p><text:s/>326584364<text:s/>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style-name="ce1"/>
          <table:table-cell office:value-type="float" office:value="0" table:formula="of:=[.B31]-[.F31]" table:style-name="ce44">
            <text:p>-00<text:s/></text:p>
          </table:table-cell>
          <table:table-cell office:value-type="float" office:value="0" table:style-name="ce44">
            <text:p>-00<text:s/></text:p>
          </table:table-cell>
          <table:table-cell office:value-type="float" office:value="0" table:style-name="ce44">
            <text:p>-00<text:s/></text:p>
          </table:table-cell>
          <table:table-cell table:style-name="ce44"/>
          <table:table-cell table:number-columns-repeated="3" table:style-name="ce43"/>
          <table:table-cell office:value-type="float" office:value="0" table:formula="of:=[.L31]-[.N31]-[.P31]" table:style-name="ce44">
            <text:p>-00<text:s/></text:p>
          </table:table-cell>
          <table:table-cell table:number-columns-repeated="16367"/>
        </table:table-row>
        <table:table-row table:style-name="ro4">
          <table:table-cell table:style-name="ce1"/>
          <table:table-cell office:value-type="float" office:value="152099700000" table:formula="of:=SUM([.B3:.B31])" table:style-name="ce43">
            <text:p><text:s/>152099700000<text:s/></text:p>
          </table:table-cell>
          <table:table-cell office:value-type="float" office:value="92044746216" table:formula="of:=SUM([.C3:.C31])" table:style-name="ce43">
            <text:p><text:s/>92044746216<text:s/></text:p>
          </table:table-cell>
          <table:table-cell office:value-type="float" office:value="81057612995" table:formula="of:=SUM([.D3:.D31])" table:style-name="ce43">
            <text:p><text:s/>81057612995<text:s/></text:p>
          </table:table-cell>
          <table:table-cell table:style-name="ce43"/>
          <table:table-cell office:value-type="float" office:value="152099700000" table:formula="of:=SUM([.F3:.F31])" table:style-name="ce43">
            <text:p><text:s/>152099700000<text:s/></text:p>
          </table:table-cell>
          <table:table-cell office:value-type="float" office:value="92044746216" table:formula="of:=SUM([.G3:.G31])" table:style-name="ce43">
            <text:p><text:s/>92044746216<text:s/></text:p>
          </table:table-cell>
          <table:table-cell office:value-type="float" office:value="81026620550" table:formula="of:=SUM([.H3:.H31])" table:style-name="ce43">
            <text:p><text:s/>81026620550<text:s/></text:p>
          </table:table-cell>
          <table:table-cell table:number-columns-repeated="5" table:style-name="ce1"/>
          <table:table-cell table:number-columns-repeated="3" table:style-name="ce43"/>
          <table:table-cell table:number-columns-repeated="16368" table:style-name="ce1"/>
        </table:table-row>
        <table:table-row table:number-rows-repeated="104854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number:number-style style:name="N50">
      <number:number number:decimal-places="0" number:min-decimal-places="0" number:min-integer-digits="0" number:grouping="true"/>
    </number:number-style>
    <number:number-style style:name="N51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2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2P2">
      <number:text>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3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3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>
      <style:table-cell-properties style:vertical-align="automatic" fo:background-color="transparent"/>
    </style:style>
    <style:style style:name="_21315__20998__20301__32_2" style:display-name="千分位 2" style:family="table-cell" style:data-style-name="N48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41in" fo:margin-bottom="0.5in" fo:margin-left="0.15748031496063in" fo:margin-right="0.15748031496063in" style:print-orientation="portrait" style:print-page-order="ttb" style:first-page-number="continue" style:scale-to="91%" style:table-centering="horizontal" style:print="objects charts drawings"/>
      <style:header-style>
        <style:header-footer-properties fo:min-height="0.0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15748031496063in" fo:margin-right="0.15748031496063in" style:print-orientation="portrait" style:print-page-order="ttb" style:first-page-number="continue" style:scale-to="91%" style:table-centering="horizontal" style:print="objects charts drawings"/>
      <style:header-style>
        <style:header-footer-properties fo:min-height="0.0783464566929134in" fo:margin-left="0in" fo:margin-right="0in" fo:margin-bottom="0in"/>
      </style:header-style>
      <style:footer-style>
        <style:header-footer-properties fo:min-height="0.0783464566929134in" fo:margin-left="0in" fo:margin-right="0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主計處</meta:initial-creator>
    <dc:creator>高雄市政府主計處-會管科02</dc:creator>
    <meta:creation-date>2003-05-13T00:53:12Z</meta:creation-date>
    <dc:date>2026-08-05T01:57:48Z</dc:date>
    <meta:print-date>2026-07-03T02:01:17Z</meta:print-date>
    <meta:editing-cycles>1</meta:editing-cycles>
    <meta:editing-duration>PT24S</meta:editing-duration>
  </office:meta>
</office:document-meta>
</file>